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e709037196015e234cf0005273c791.png"/>
  <manifest:file-entry manifest:media-type="image/png" manifest:full-path="Pictures/a6513b22c2964cb8a0ae2b2e408a213a.png"/>
  <manifest:file-entry manifest:media-type="image/png" manifest:full-path="Pictures/893e69a0f82f077b0203c5236b401016.png"/>
  <manifest:file-entry manifest:media-type="image/png" manifest:full-path="Pictures/3c3e82d40cda737a2c0673f8ae383ffc.png"/>
  <manifest:file-entry manifest:media-type="image/png" manifest:full-path="Pictures/646c289b70672046efaf4eae606c4860.png"/>
  <manifest:file-entry manifest:media-type="image/png" manifest:full-path="Pictures/1dbe6e64d47f47a4bb08d1f843e7e45e.png"/>
  <manifest:file-entry manifest:media-type="image/png" manifest:full-path="Pictures/c3be2ae53ea827af4d0787064a714f62.png"/>
  <manifest:file-entry manifest:media-type="image/png" manifest:full-path="Pictures/219e30649f88eafd83a8cc8d04705fe9.png"/>
  <manifest:file-entry manifest:media-type="image/png" manifest:full-path="Pictures/68ee5b71faa9ffdbd052ad40e5c30c4e.png"/>
  <manifest:file-entry manifest:media-type="image/png" manifest:full-path="Pictures/f09e2376e04421221abb139af08f5600.png"/>
  <manifest:file-entry manifest:media-type="image/png" manifest:full-path="Pictures/c0437697601722f61539cfa764b65d75.png"/>
  <manifest:file-entry manifest:media-type="image/png" manifest:full-path="Pictures/b3422c4585e4ff2bf1c635e255e31a72.png"/>
  <manifest:file-entry manifest:media-type="image/png" manifest:full-path="Pictures/eadad35cc7b1dd6f10c5e3b06d8cd345.png"/>
  <manifest:file-entry manifest:media-type="image/png" manifest:full-path="Pictures/d1082e8ee2f117fc9e1fec91e6269676.png"/>
  <manifest:file-entry manifest:media-type="image/png" manifest:full-path="Pictures/1c7b6e7fb2ac2035ec9bc712bdcc5f03.png"/>
  <manifest:file-entry manifest:media-type="image/png" manifest:full-path="Pictures/e90839a26f6c5db0119b28be3438e44c.png"/>
  <manifest:file-entry manifest:media-type="image/png" manifest:full-path="Pictures/1a069695824963db8d3d31e6238bf2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osticket:start"/><text:bookmark-start text:name="__RefHeading___osticketun_systeme_de_support_par_ticket_1"/><text:bookmark-start text:name="osticketun_systeme_de_support_par_ticket"/>osTicket : un système de support par ticket<text:bookmark-end text:name="__RefHeading___osticketun_systeme_de_support_par_ticket_1"/><text:bookmark-end text:name="osticketun_systeme_de_support_par_ticket"/></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p text:style-name="Text_20_body">Prérequis pour l’installation d’osTicket :<text:span text:style-name="Strong_20_Emphasis">Serveur Web</text:span> sous Windows ou Linux (IIS ou Apache)<text:span text:style-name="Strong_20_Emphasis">PHP</text:span> v5.3 ou supérieur<text:span text:style-name="Strong_20_Emphasis">MySQL</text:span> v5.0 ou supérieurRecommandé pour disposer de toutes les fonctionnalités :Installez les paquets <text:span text:style-name="Strong_20_Emphasis"><text:a xlink:type="simple" xlink:href="apt://php-gd,php-imap,php-xml,php-json,php-gettext,php-mbstring,php-intl,php-apcu" text:style-name="Internet_20_link" text:visited-style-name="Visited_20_Internet_20_Link">php-gd,php-imap,php-xml,php-json,php-gettext,php-mbstring,php-intl,php-apcu</text:a></text:span><text:line-break/>ou en ligne de commande :</text:p>
      <text:p text:style-name="Command Line Interface"><text:span text:style-name="PluginODTAutoStyle_span_1">$ </text:span><text:span text:style-name="PluginODTAutoStyle_span_2">sudo apt install php-gd php-imap php-xml php-json php-gettext php-mbstring php-intl php-apcu</text:span></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hp-xml</text:span> pour l’envoi de mail en HTML et XML API<text:span text:style-name="Strong_20_Emphasis">php-json</text:span> améliore les performances<text:span text:style-name="Strong_20_Emphasis">php-gettext</text:span> améliore les performances<text:span text:style-name="Strong_20_Emphasis">php-mbstring</text:span> est fortement recommandé pour toutes les installations</text:p></table:table-cell></table:table-row></table:table></draw:text-box></draw:frame></text:p>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mise_en_place_5"/><text:bookmark-start text:name="mise_en_place"/>Mise en place<text:bookmark-end text:name="__RefHeading___mise_en_place_5"/><text:bookmark-end text:name="mise_en_place"/></text:h>
      <text:p text:style-name="Text_20_body">Téléchargez la dernière version d’osTicket sur le site officiel : <text:a xlink:type="simple" xlink:href="https://osticket.com/download/" text:style-name="Internet_20_link" text:visited-style-name="Visited_20_Internet_20_Link">https://osticket.com/download/</text:a> :</text:p>
      <text:p text:style-name="Text_20_body">Choisissez la version open-source <draw:frame draw:style-name="mediacenter" draw:name="0" text:anchor-type="paragraph" draw:z-index="0" svg:width="15.875cm" svg:height="8.5016266266266cm"><draw:image xlink:href="Pictures/87e709037196015e234cf0005273c791.png" xlink:type="simple" xlink:show="embed" xlink:actuate="onLoad"/></draw:frame> ++Sélectionnez la dernière version  puis <text:span text:style-name="Plugin_Keyboard___keyboard">Next step</text:span><draw:frame draw:style-name="mediacenter" draw:name="1" text:anchor-type="paragraph" draw:z-index="1" svg:width="15.875cm" svg:height="7.6306019332162cm"><draw:image xlink:href="Pictures/a6513b22c2964cb8a0ae2b2e408a213a.png" xlink:type="simple" xlink:show="embed" xlink:actuate="onLoad"/></draw:frame> ++Choisissez la langue française (cliquez sur la flèche pour la mettre en <text:span text:style-name="Strong_20_Emphasis">available</text:span> puis <text:span text:style-name="Plugin_Keyboard___keyboard">Next step</text:span> :<draw:frame draw:style-name="mediacenter" draw:name="2" text:anchor-type="paragraph" draw:z-index="2" svg:width="15.875cm" svg:height="7.8986541598695cm"><draw:image xlink:href="Pictures/893e69a0f82f077b0203c5236b401016.png" xlink:type="simple" xlink:show="embed" xlink:actuate="onLoad"/></draw:frame> ++Sélectionnez tous les plugins puis <text:span text:style-name="Plugin_Keyboard___keyboard">Next step</text:span> :<draw:frame draw:style-name="mediacenter" draw:name="3" text:anchor-type="paragraph" draw:z-index="3" svg:width="15.875cm" svg:height="7.9440436933223cm"><draw:image xlink:href="Pictures/3c3e82d40cda737a2c0673f8ae383ffc.png" xlink:type="simple" xlink:show="embed" xlink:actuate="onLoad"/></draw:frame> ++Dans la fenêtre qui s'affiche, cliquez sur No, thanks en tout petit en bas à gauche :<draw:frame draw:style-name="mediacenter" draw:name="4" text:anchor-type="paragraph" draw:z-index="4" svg:width="15.875cm" svg:height="16.297628951747cm"><draw:image xlink:href="Pictures/646c289b70672046efaf4eae606c4860.png" xlink:type="simple" xlink:show="embed" xlink:actuate="onLoad"/></draw:frame> ++Le téléchargement démarre : <draw:frame draw:style-name="mediacenter" draw:name="5" text:anchor-type="paragraph" draw:z-index="5" svg:width="15.875cm" svg:height="11.64378757515cm"><draw:image xlink:href="Pictures/1dbe6e64d47f47a4bb08d1f843e7e45e.png" xlink:type="simple" xlink:show="embed" xlink:actuate="onLoad"/></draw:frame> ++Enregistrez l’archive téléchargée où vous voulez, dézippez-la sur votre ordinateur <text:note text:id="ftn0" text:note-class="footnote"><text:note-citation text:label="1)">1)</text:note-citation><text:note-body><text:p text:style-name="Text_20_body">Dézippez aussi l'archive zip contenue dans le premier dézippage</text:p></text:note-body></text:note> et envoyez le contenu du dossier <text:span text:style-name="Strong_20_Emphasis">upload</text:span> sur votre serveur (via ftp).</text:p>
      <text:p text:style-name="Text_20_body">Vous pouvez renommer ce dossier en <text:span text:style-name="Strong_20_Emphasis">support</text:span> (par exemple).</text:p>
      <text:p text:style-name="Text_20_body">L’idéal est de créer un sous-domaine du type <text:span text:style-name="Strong_20_Emphasis">support.monsite.tld</text:span> qui pointe vers votre dossier <text:span text:style-name="Strong_20_Emphasis">support</text:span>.</text:p>
      <text:p text:style-name="Text_20_body"><draw:frame draw:style-name="mediacenter" draw:name="6" text:anchor-type="paragraph" draw:z-index="6" svg:width="10.186458333333cm" svg:height="11.138958333333cm"><draw:image xlink:href="Pictures/c3be2ae53ea827af4d0787064a714f62.png" xlink:type="simple" xlink:show="embed" xlink:actuate="onLoad"/></draw:frame></text:p>
      <text:h text:style-name="Heading_20_4" text:outline-level="4"><text:bookmark-start text:name="__RefHeading___passage_en_francais_6"/><text:bookmark-start text:name="passage_en_francais"/>Passage en français<text:bookmark-end text:name="__RefHeading___passage_en_francais_6"/><text:bookmark-end text:name="passage_en_francais"/></text:h>
      <text:p text:style-name="Text_20_body">Via FTP, envoyez le fichier <text:span text:style-name="Strong_20_Emphasis">fr.phar</text:span> vers le répertoire <text:span text:style-name="Strong_20_Emphasis">/support/include/i18n</text:span></text:p>
      <text:h text:style-name="Heading_20_4" text:outline-level="4"><text:bookmark-start text:name="__RefHeading___premier_demarrage_et_verifications_7"/><text:bookmark-start text:name="premier_demarrage_et_verifications"/>Premier démarrage et vérifications<text:bookmark-end text:name="__RefHeading___premier_demarrage_et_verifications_7"/><text:bookmark-end text:name="premier_demarrage_et_verifications"/></text:h>
      <text:p text:style-name="Text_20_body">Ouvrez votre navigateur et aller à l’adresse : <text:a xlink:type="simple" xlink:href="http://monsite.tld/support/setup/" text:style-name="Internet_20_link" text:visited-style-name="Visited_20_Internet_20_Link">http://monsite.tld/support/setup/</text:a> ou <text:a xlink:type="simple" xlink:href="http://support.monsite.tld" text:style-name="Internet_20_link" text:visited-style-name="Visited_20_Internet_20_Link">http://support.monsite.tld</text:a>.</text:p>
      <text:p text:style-name="Text_20_body">Si tout se passe bien, vous devriez tomber sur cette page qui affiche un aperçu des prérequis et de ce qui est activé ou non sur votre serveur.
<draw:frame draw:style-name="mediacenter" draw:name="7" text:anchor-type="paragraph" draw:z-index="7" svg:width="15.875cm" svg:height="14.700477326969cm"><draw:image xlink:href="Pictures/219e30649f88eafd83a8cc8d04705fe9.png" xlink:type="simple" xlink:show="embed" xlink:actuate="onLoad"/></draw:frame></text:p>
      <text:p text:style-name="Text_20_body">Éventuellement, installez ce qui manque et re-testez.</text:p>
      <text:p text:style-name="Text_20_body">Lorsque vous êtes prêt, cliquez sur <text:span text:style-name="Plugin_Keyboard___keyboard">Poursuivre</text:span></text:p>
      <text:p text:style-name="Text_20_body">Une page prévient que le fichier de configuration est manquant :
<draw:frame draw:style-name="mediacenter" draw:name="8" text:anchor-type="paragraph" draw:z-index="8" svg:width="15.875cm" svg:height="10.049138954869cm"><draw:image xlink:href="Pictures/68ee5b71faa9ffdbd052ad40e5c30c4e.png" xlink:type="simple" xlink:show="embed" xlink:actuate="onLoad"/></draw:frame></text:p>
      <text:p text:style-name="Text_20_body">Rien de grave, il faut simplement renommer <text:note text:id="ftn1" text:note-class="footnote"><text:note-citation text:label="2)">2)</text:note-citation><text:note-body><text:p text:style-name="Text_20_body">par exemple via Filezilla</text:p></text:note-body></text:note> le fichier <text:span text:style-name="Strong_20_Emphasis">include/ost-sampleconfig.php</text:span> en <text:span text:style-name="Strong_20_Emphasis">include/ost-config.php</text:span>.</text:p>
      <text:p text:style-name="Text_20_body">Une fois le fichier renommé, cliquez sur <text:span text:style-name="Plugin_Keyboard___keyboard">Poursuivre</text:span></text:p>
      <text:h text:style-name="Heading_20_2" text:outline-level="2"><text:bookmark-start text:name="__RefHeading___configuration_8"/><text:bookmark-start text:name="configuration"/>Configuration<text:bookmark-end text:name="__RefHeading___configuration_8"/><text:bookmark-end text:name="configuration"/></text:h>
      <text:h text:style-name="Heading_20_3" text:outline-level="3"><text:bookmark-start text:name="__RefHeading___configuration_de_osticket_9"/><text:bookmark-start text:name="configuration_de_osticket"/>Configuration de osticket<text:bookmark-end text:name="__RefHeading___configuration_de_osticket_9"/><text:bookmark-end text:name="configuration_de_osticket"/></text:h>
      <text:p text:style-name="Text_20_body">On se retrouve maintenant sur l’écran de configuration des paramètres du CMS :
<draw:frame draw:style-name="mediacenter" draw:name="9" text:anchor-type="paragraph" draw:z-index="9" svg:width="15.875cm" svg:height="23.476323529412cm"><draw:image xlink:href="Pictures/f09e2376e04421221abb139af08f5600.png" xlink:type="simple" xlink:show="embed" xlink:actuate="onLoad"/></draw:frame></text:p>
      <text:p text:style-name="Text_20_body">Ajoutez vos informations</text:p>
      <table:table table:style-name="Table">
        <table:table-column/>
        <table:table-column/>
        <table:table-column/>
        <table:table-row>
          <table:table-cell office:value-type="string" table:style-name="tableheader">
            <text:p text:style-name="Table_20_Heading"> Paramètres système             </text:p>
          </table:table-cell>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 Nom du helpdesk           </text:p>
          </table:table-cell>
          <table:table-cell office:value-type="string" table:style-name="tablecell"/>
        </table:table-row>
        <table:table-row>
          <table:table-cell office:value-type="string" table:style-name="tablecell"/>
          <table:table-cell office:value-type="string" table:style-name="tablecell">
            <text:p text:style-name="tablealignleft"> Courriel par défaut       </text:p>
          </table:table-cell>
          <table:table-cell office:value-type="string" table:style-name="tablecell"/>
        </table:table-row>
        <table:table-row>
          <table:table-cell office:value-type="string" table:style-name="tablecell"/>
          <table:table-cell office:value-type="string" table:style-name="tablecell">
            <text:p text:style-name="tablealignleft"> Langue principale         </text:p>
          </table:table-cell>
          <table:table-cell office:value-type="string" table:style-name="tablecell">
            <text:p text:style-name="tablealignleft"> français   </text:p>
          </table:table-cell>
        </table:table-row>
        <table:table-row>
          <table:table-cell office:value-type="string" table:style-name="tableheader">
            <text:p text:style-name="Table_20_Heading"> Administrateur système         </text:p>
          </table:table-cell>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 Prénom                    </text:p>
          </table:table-cell>
          <table:table-cell office:value-type="string" table:style-name="tablecell"/>
        </table:table-row>
        <table:table-row>
          <table:table-cell office:value-type="string" table:style-name="tablecell"/>
          <table:table-cell office:value-type="string" table:style-name="tablecell">
            <text:p text:style-name="tablealignleft"> Nom                       </text:p>
          </table:table-cell>
          <table:table-cell office:value-type="string" table:style-name="tablecell"/>
        </table:table-row>
        <table:table-row>
          <table:table-cell office:value-type="string" table:style-name="tablecell"/>
          <table:table-cell office:value-type="string" table:style-name="tablecell">
            <text:p text:style-name="tablealignleft"> Adresse e-mail            </text:p>
          </table:table-cell>
          <table:table-cell office:value-type="string" table:style-name="tablecell"/>
        </table:table-row>
        <table:table-row>
          <table:table-cell office:value-type="string" table:style-name="tablecell"/>
          <table:table-cell office:value-type="string" table:style-name="tablecell">
            <text:p text:style-name="tablealignleft"> Nom d'utilisateur         </text:p>
          </table:table-cell>
          <table:table-cell office:value-type="string" table:style-name="tablecell"/>
        </table:table-row>
        <table:table-row>
          <table:table-cell office:value-type="string" table:style-name="tablecell"/>
          <table:table-cell office:value-type="string" table:style-name="tablecell">
            <text:p text:style-name="tablealignleft"> Mot de passe              </text:p>
          </table:table-cell>
          <table:table-cell office:value-type="string" table:style-name="tablecell"/>
        </table:table-row>
        <table:table-row>
          <table:table-cell office:value-type="string" table:style-name="tableheader">
            <text:p text:style-name="Table_20_Heading"> Paramètres de base de données  </text:p>
          </table:table-cell>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 Préfixe des tables MySQL  </text:p>
          </table:table-cell>
          <table:table-cell office:value-type="string" table:style-name="tablecell">
            <text:p text:style-name="tablealignleft"> ost_       </text:p>
          </table:table-cell>
        </table:table-row>
        <table:table-row>
          <table:table-cell office:value-type="string" table:style-name="tablecell"/>
          <table:table-cell office:value-type="string" table:style-name="tablecell">
            <text:p text:style-name="tablealignleft"> Nom d'hôte MySQL          </text:p>
          </table:table-cell>
          <table:table-cell office:value-type="string" table:style-name="tablecell">
            <text:p text:style-name="tablealignleft"> localhost  </text:p>
          </table:table-cell>
        </table:table-row>
        <table:table-row>
          <table:table-cell office:value-type="string" table:style-name="tablecell"/>
          <table:table-cell office:value-type="string" table:style-name="tablecell">
            <text:p text:style-name="tablealignleft"> Base de données MySQL     </text:p>
          </table:table-cell>
          <table:table-cell office:value-type="string" table:style-name="tablecell">
            <text:p text:style-name="tablealignleft"> ost        </text:p>
          </table:table-cell>
        </table:table-row>
        <table:table-row>
          <table:table-cell office:value-type="string" table:style-name="tablecell"/>
          <table:table-cell office:value-type="string" table:style-name="tablecell">
            <text:p text:style-name="tablealignleft"> Nom d'utilisateur MySQL   </text:p>
          </table:table-cell>
          <table:table-cell office:value-type="string" table:style-name="tablecell">
            <text:p text:style-name="tablealignleft"> root       </text:p>
          </table:table-cell>
        </table:table-row>
        <table:table-row>
          <table:table-cell office:value-type="string" table:style-name="tablecell"/>
          <table:table-cell office:value-type="string" table:style-name="tablecell">
            <text:p text:style-name="tablealignleft"> Mot de passe MySQL        </text:p>
          </table:table-cell>
          <table:table-cell office:value-type="string" table:style-name="tablecell"/>
        </table:table-row>
      </table:table>
      <text:p text:style-name="Text_20_body">et cliquez sur <text:span text:style-name="Plugin_Keyboard___keyboard">Installer maintenant</text:span></text:p>
      <text:p text:style-name="Text_20_body">Nommez la base <text:span text:style-name="Strong_20_Emphasis">ost</text:span></text:p>
      <text:p text:style-name="Text_20_body">Si vous avez le message d'erreur :</text:p>
      <text:p text:style-name="Text_20_body">Informations de connexion à la base de données <text:span text:style-name="">Impossible de se connecter au serveur MySQL : Access denied for user 'root'@'localhost' (using password: YES</text:span>), voir <text:a xlink:type="simple" xlink:href="https://nfrappe.fr/doc-0/doku.php?id=logiciel:sql:mariadb:start#4.1. debloquer_root" text:style-name="Internet_20_link" text:visited-style-name="Visited_20_Internet_20_Link">4.1. Débloquer root</text:a></text:p>
      <text:p text:style-name="Text_20_body">Le message suivant s'affiche :
<draw:frame draw:style-name="mediacenter" draw:name="10" text:anchor-type="paragraph" draw:z-index="10" svg:width="15.875cm" svg:height="13.402199762188cm"><draw:image xlink:href="Pictures/c0437697601722f61539cfa764b65d75.png" xlink:type="simple" xlink:show="embed" xlink:actuate="onLoad"/></draw:frame></text:p>
      <text:p text:style-name="Text_20_body">Profitez-en pour faire les modifications proposées :
via FTP, changez les propriétés du fichier include/ost-config.php :<draw:frame draw:style-name="mediacenter" draw:name="11" text:anchor-type="paragraph" draw:z-index="11" svg:width="7.7258333333333cm" style:rel-width="100%" svg:height="10.503958333333cm" style:rel-height="scale"><draw:image xlink:href="Pictures/b3422c4585e4ff2bf1c635e255e31a72.png" xlink:type="simple" xlink:show="embed" xlink:actuate="onLoad"/></draw:frame></text:p>
      <text:p text:style-name="Text_20_body">Notez les urls indiquées ou imprimez la page :</text:p>
      <text:p text:style-name="Text_20_body">Vous pouvez ouvrir votre osticket par l'URL indiquée <text:span text:style-name="Strong_20_Emphasis">Votre URL d'osTicket:</text:span> :<draw:frame draw:style-name="mediacenter" draw:name="12" text:anchor-type="paragraph" draw:z-index="12" svg:width="15.875cm" svg:height="10.011759581882cm"><draw:image xlink:href="Pictures/eadad35cc7b1dd6f10c5e3b06d8cd345.png" xlink:type="simple" xlink:show="embed" xlink:actuate="onLoad"/></draw:frame>ou le panneau de contrôle par l'URL indiquée <text:span text:style-name="Strong_20_Emphasis">Votre panneau de contrôle personnel:</text:span>:<draw:frame draw:style-name="mediacenter" draw:name="13" text:anchor-type="paragraph" draw:z-index="13" svg:width="15.875cm" svg:height="18.286810613944cm"><draw:image xlink:href="Pictures/d1082e8ee2f117fc9e1fec91e6269676.png" xlink:type="simple" xlink:show="embed" xlink:actuate="onLoad"/></draw:frame></text:p>
      <text:h text:style-name="Heading_20_3" text:outline-level="3"><text:bookmark-start text:name="__RefHeading___ostickettime_tracking_temps_passe_sur_un_ticket_10"/><text:bookmark-start text:name="ostickettime_tracking_temps_passe_sur_un_ticket"/>OsTicket : Time tracking (temps passé sur un ticket)<text:bookmark-end text:name="__RefHeading___ostickettime_tracking_temps_passe_sur_un_ticket_10"/><text:bookmark-end text:name="ostickettime_tracking_temps_passe_sur_un_ticket"/></text:h>
      <text:p text:style-name="Text_20_body">Cette fonctionnalité permet de suivre le temps passé sur un ticket.</text:p>
      <text:p text:style-name="Text_20_body">On peut noter le temps passé sur chaque ticket et l’incrémenter à chaque intervention sur le même sujet, ce qui permet de facturer précisément le temps passé.</text:p>
      <text:p text:style-name="Text_20_body">L’idée est de donc d’implémenter une solution permettant de noter le temps passé sur chaque ticket, pour que je puisse exporter le temps passé en fin de mois sur chaque client dans mon logiciel de facturation.</text:p>
      <text:p text:style-name="Text_20_body">Une entreprise a créé le module osTicket_v1-10-xx_TimeTracking, gratuit et open source.</text:p>
      <text:p text:style-name="Text_20_body">Téléchargez ce module sur la page <text:a xlink:type="simple" xlink:href="https://www.strobe-it.co.uk/payg/opensource/" text:style-name="Internet_20_link" text:visited-style-name="Visited_20_Internet_20_Link">https://www.strobe-it.co.uk/payg/opensource/</text:a> :<draw:frame draw:style-name="mediacenter" draw:name="14" text:anchor-type="paragraph" draw:z-index="14" svg:width="15.875cm" svg:height="6.0957392197125cm"><draw:image xlink:href="Pictures/1c7b6e7fb2ac2035ec9bc712bdcc5f03.png" xlink:type="simple" xlink:show="embed" xlink:actuate="onLoad"/></draw:frame></text:p>
      <text:p text:style-name="Text_20_body">Dé-compressez cette archive : elle contient un fichier et deux répertoires :</text:p>
      <text:p text:style-name="Text_20_body">Le fichier texte contient les instructions d’installation.Les deux répertoires contiennent les fichiers à inclure sur votre serveur web qui fait tourner osTicket.Nous utiliserons les fichiers du répertoire Pre v1-10-4.</text:p>
      <text:h text:style-name="Heading_20_4" text:outline-level="4"><text:bookmark-start text:name="__RefHeading___requetes_sql_11"/><text:bookmark-start text:name="requetes_sql"/>Requêtes SQL<text:bookmark-end text:name="__RefHeading___requetes_sql_11"/><text:bookmark-end text:name="requetes_sql"/></text:h>
      <text:p text:style-name="Text_20_body">Vous allez d’abord devoir apporter des modifications sur la base de données d’osTicket. Un lot de requête à effectuer est proposé dans le fichier texte.</text:p>
      <text:p text:style-name="Text_20_body">Nous utiliserons <text:a xlink:type="simple" xlink:href="https://nfrappe.fr/doc-0/doku.php?id=logiciel:internet:adminer:start" text:style-name="Internet_20_link" text:visited-style-name="Visited_20_Internet_20_Link">Adminer : une interface web pour gérer les BDD SQL</text:a>.</text:p>
      <text:p text:style-name="Text_20_body">Choisissez la base de données ost et sélectionnez <text:span text:style-name="Strong_20_Emphasis">Requête SQL</text:span>.
<draw:frame draw:style-name="mediacenter" draw:name="15" text:anchor-type="paragraph" draw:z-index="15" svg:width="15.875cm" svg:height="10.175569176883cm"><draw:image xlink:href="Pictures/e90839a26f6c5db0119b28be3438e44c.png" xlink:type="simple" xlink:show="embed" xlink:actuate="onLoad"/></draw:frame></text:p>
      <text:p text:style-name="Text_20_body">lancez les requêtes indiquées dans le fichier texte de l'archive téléchargée :</text:p>
      <text:p text:style-name="Preformatted_20_Text">INSERT INTO<text:s text:c="2"/>ost_list<text:s text:c="2"/>( name ,<text:s text:c="2"/>name_plural ,<text:s text:c="2"/>sort_mode ,<text:s text:c="2"/>masks ,<text:s text:c="2"/>type ,<text:s text:c="2"/>notes ,<text:s text:c="2"/>created ,<text:s text:c="2"/>updated ) VALUES ('Time Type', 'Time Types', 'SortCol', '13', 'time-type', 'Time Spent plugin list, do not modify', NOW(), NOW());<text:line-break/><text:line-break/>INSERT INTO `ost_list_items` (`list_id`, `status`, `value`, `sort`)<text:line-break/>SELECT ost_list.id, 1, 'Telephone', 1<text:line-break/>FROM ost_list<text:line-break/>WHERE `name`='Time Type';<text:line-break/><text:line-break/>INSERT INTO `ost_list_items` (`list_id`, `status`, `value`, `sort`)<text:line-break/>SELECT ost_list.id, 1, 'Email', 2<text:line-break/>FROM ost_list<text:line-break/>WHERE `name`='Time Type';<text:line-break/><text:line-break/>INSERT INTO `ost_list_items` (`list_id`, `status`, `value`, `sort`)<text:line-break/>SELECT ost_list.id, 1, 'Remote', 3<text:line-break/>FROM ost_list<text:line-break/>WHERE `name`='Time Type';<text:line-break/><text:line-break/>INSERT INTO `ost_list_items` (`list_id`, `status`, `value`, `sort`)<text:line-break/>SELECT ost_list.id, 1, 'Workshop', 4<text:line-break/>FROM ost_list<text:line-break/>WHERE `name`='Time Type';<text:line-break/><text:line-break/>INSERT INTO `ost_list_items` (`list_id`, `status`, `value`, `sort`)<text:line-break/>SELECT ost_list.id, 1, 'Onsite', 5<text:line-break/>FROM ost_list<text:line-break/>WHERE `name`='Time Type';<text:line-break/><text:line-break/>INSERT INTO<text:s text:c="2"/>ost_config<text:s text:c="2"/>(`namespace`, `key`, `value`, `updated`) VALUES<text:line-break/> ('core', 'isclienttime', 0, now()),<text:line-break/> ('core', 'isthreadtime', 0, now()),<text:line-break/> ('core', 'isthreadtimer', 0, now()),<text:line-break/> ('core', 'isthreadbill', 0, now()),<text:line-break/> ('core', 'isthreadbilldefault', 0, now()),<text:line-break/> ('core', 'istickethardware', 0, now());<text:line-break/><text:line-break/>ALTER TABLE<text:s text:c="2"/>ost_thread_entry<text:s text:c="2"/>ADD COLUMN<text:s text:c="2"/>time_spent<text:s text:c="2"/>INT( 11 ) UNSIGNED NOT NULL DEFAULT '0' AFTER<text:s text:c="2"/>type;<text:line-break/><text:line-break/>ALTER TABLE<text:s text:c="2"/>ost_thread_entry<text:s text:c="2"/>ADD COLUMN<text:s text:c="2"/>time_type<text:s text:c="2"/>INT( 11 ) UNSIGNED NOT NULL DEFAULT '0' AFTER<text:s text:c="2"/>time_spent;<text:line-break/><text:line-break/>ALTER TABLE<text:s text:c="2"/>ost_thread_entry<text:s text:c="2"/>ADD COLUMN<text:s text:c="2"/>time_bill<text:s text:c="2"/>INT( 11 ) UNSIGNED NOT NULL DEFAULT '0' AFTER<text:s text:c="2"/>time_type;</text:p>
      <text:p text:style-name="Text_20_body">Une fois le lot de requêtes lancé, vous devez obtenir un <text:span text:style-name="">résultat OK</text:span> pour chaque requête.</text:p>
      <text:h text:style-name="Heading_20_4" text:outline-level="4"><text:bookmark-start text:name="__RefHeading___fichiers_additionnels_12"/><text:bookmark-start text:name="fichiers_additionnels"/>Fichiers additionnels<text:bookmark-end text:name="__RefHeading___fichiers_additionnels_12"/><text:bookmark-end text:name="fichiers_additionnels"/></text:h>
      <text:p text:style-name="Text_20_body">Via FTP, envoyez les répertoires include et scp sur le serveur :
<draw:frame draw:style-name="mediacenter" draw:name="16" text:anchor-type="paragraph" draw:z-index="16" svg:width="15.875cm" svg:height="8.7470198675497cm"><draw:image xlink:href="Pictures/1a069695824963db8d3d31e6238bf23b.png" xlink:type="simple" xlink:show="embed" xlink:actuate="onLoad"/></draw:frame></text:p>
      <text:h text:style-name="Heading_20_4" text:outline-level="4"><text:bookmark-start text:name="__RefHeading___activation_des_modules_13"/><text:bookmark-start text:name="activation_des_modules"/>Activation des modules<text:bookmark-end text:name="__RefHeading___activation_des_modules_13"/><text:bookmark-end text:name="activation_des_modules"/></text:h>
      <text:p text:style-name="Text_20_body">Sur le panneau d’administration, dans <text:span text:style-name="Strong_20_Emphasis">Paramètres</text:span> vous trouvez un nouveau menu <text:span text:style-name="Strong_20_Emphasis">Temps</text:span>.</text:p>
      <text:p text:style-name="Text_20_body">Dans ce menu, vous pourrez activer différents points de fonctionnement de votre nouveau module.</text:p>
      <text:h text:style-name="Heading_20_2" text:outline-level="2"><text:bookmark-start text:name="__RefHeading___utilisation_14"/><text:bookmark-start text:name="utilisation"/>Utilisation<text:bookmark-end text:name="__RefHeading___utilisation_14"/><text:bookmark-end text:name="utilisation"/></text:h>
      <text:h text:style-name="Heading_20_2" text:outline-level="2"><text:bookmark-start text:name="__RefHeading___desinstallation_15"/><text:bookmark-start text:name="desinstallation"/>Désinstallation<text:bookmark-end text:name="__RefHeading___desinstallation_15"/><text:bookmark-end text:name="desinstallation"/></text:h>
      <text:h text:style-name="Heading_20_2" text:outline-level="2"><text:bookmark-start text:name="__RefHeading___voir_aussi_16"/><text:bookmark-start text:name="voir_aussi"/>Voir aussi<text:bookmark-end text:name="__RefHeading___voir_aussi_1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3:13</meta:creation-date>
    <dc:creator>Generated</dc:creator>
    <dc:date>2026-08-24T06::43:13</dc:date>
    <dc:language>en-US</dc:language>
    <meta:editing-cycles>1</meta:editing-cycles>
    <meta:editing-duration>PT0S</meta:editing-duration>
    <dc:title>logiciel:internet:osticket:start</dc:title>
  </office:meta>
</office:document-meta>
</file>