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7a0cefa891cf4d3f162cfd6483c0fcb.jpg"/>
  <manifest:file-entry manifest:media-type="image/jpeg" manifest:full-path="Pictures/ec33c4fc2313e1b2f21a9d0cbba2fdb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nomachine:reseau:start"/><text:bookmark-start text:name="__RefHeading___nomachineacces_rapide_sur_et_aise_a_vos_bureaux_ou_que_vous_soyez_1"/><text:bookmark-start text:name="nomachineacces_rapide_sur_et_aise_a_vos_bureaux_ou_que_vous_soyez"/>nomachine : Accès rapide, sûr et aisé à vos bureaux, où que vous soyez<text:bookmark-end text:name="__RefHeading___nomachineacces_rapide_sur_et_aise_a_vos_bureaux_ou_que_vous_soyez_1"/><text:bookmark-end text:name="nomachineacces_rapide_sur_et_aise_a_vos_bureaux_ou_que_vous_soyez"/></text:h>
      <text:p text:style-name="Text_20_body">Avez-vous besoin d'un accès à distance à un ordinateur qui se trouve sur votre même réseau local ou privé ?</text:p>
      <text:p text:style-name="Text_20_body">Peut-être devez-vous fournir un support distant à un collègue ou encore collaborer à une session de bureau d'un autre utilisateur ?</text:p>
      <text:p text:style-name="Text_20_body">Même si vous êtes sur un réseau domestique ou WIFI, le fait de devoir se déplacer jusqu'à un autre périphérique dans le bâtiment peut être gênant.</text:p>
      <text:p text:style-name="Text_20_body">Découvrez ci-après comment utiliser NoMachine pour accéder à vos bureaux Mac, Windows et Linux.</text:p>
      <text:p text:style-name="Text_20_body">Si par contre vous souhaitez accéder à votre ordinateur personnel ou de bureau via internet, passez aux instructions ici :<text:a xlink:type="simple" xlink:href="https://nfrappe.fr/doc-0/doku.php?id=logiciel:internet:nomachine:internet:start" text:style-name="Internet_20_link" text:visited-style-name="Visited_20_Internet_20_Link">Utilisation de NoMachine pour l'accès à distance à un ordinateur via internet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3" text:outline-level="3"><text:bookmark-start text:name="__RefHeading___installation_de_nomachine_sur_l_ordinateur_a_commander_a_distance_4"/><text:bookmark-start text:name="installation_de_nomachine_sur_l_ordinateur_a_commander_a_distance"/>Installation de NoMachine sur l'ordinateur à commander à distance<text:bookmark-end text:name="__RefHeading___installation_de_nomachine_sur_l_ordinateur_a_commander_a_distance_4"/><text:bookmark-end text:name="installation_de_nomachine_sur_l_ordinateur_a_commander_a_distance"/></text:h>
      <text:p text:style-name="Text_20_body"><text:span text:style-name="Strong_20_Emphasis">Téléchargez sur <text:a xlink:type="simple" xlink:href="https://www.nomachine.com/fr/download" text:style-name="Internet_20_link" text:visited-style-name="Visited_20_Internet_20_Link">https://www.nomachine.com/fr/download</text:a></text:span> le paquet NoMachine correspondant à votre système d'exploitation sur l'ordinateur que vous souhaitez commander à distance<text:span text:style-name="Strong_20_Emphasis">Lancez le programme d'installation</text:span><text:span text:style-name="Strong_20_Emphasis">Marquez votre accord pour le contrat de licence</text:span><text:span text:style-name="Strong_20_Emphasis">cliquez sur Suivant</text:span>et attendez que Configuration termine l'installationPour vous connecter à votre Mac ou PC à distance, vous devez :disposer d'un compte utilisateur pour cet ordinateur (nom d'utilisateur et mot de passe).connaître son adresse IP privée attribuée à votre périphérique spécifique au sein de votre réseau local. Vous pouvez vérifier l'adresse IP sous NoMachine de deux manières :Ouvrez NoMachine à partir du menu des programmes ou des applications. Un écran d'Accueil affiche l'adresse IP locale de l'ordinateur sur lequel vous avez installé le logiciel :<draw:frame draw:style-name="mediacenter" draw:name="0" text:anchor-type="paragraph" draw:z-index="0" svg:width="15.875cm" svg:height="10.03452510917cm"><draw:image xlink:href="Pictures/17a0cefa891cf4d3f162cfd6483c0fcb.jpg" xlink:type="simple" xlink:show="embed" xlink:actuate="onLoad"/></draw:frame>Ou cliquez sur l'icône !M (Moniteur NoMachine) visible au sein de la barre d'état système de l'ordinateur. Cliquez sur « Afficher l'état du serveur »<draw:frame draw:style-name="mediacenter" draw:name="1" text:anchor-type="paragraph" draw:z-index="1" svg:width="15.875cm" svg:height="10.03452510917cm"><draw:image xlink:href="Pictures/ec33c4fc2313e1b2f21a9d0cbba2fdb3.jpg" xlink:type="simple" xlink:show="embed" xlink:actuate="onLoad"/></draw:frame><text:span text:style-name="Strong_20_Emphasis">Fermez l'application NoMachine</text:span></text:p>
      <text:h text:style-name="Heading_20_3" text:outline-level="3"><text:bookmark-start text:name="__RefHeading___installation_de_nomachine_sur_l_ordinateur_a_partir_duquel_vous_souhaitez_vous_connecter_5"/><text:bookmark-start text:name="installation_de_nomachine_sur_l_ordinateur_a_partir_duquel_vous_souhaitez_vous_connecter"/>Installation de NoMachine sur l'ordinateur à partir duquel vous souhaitez vous connecter<text:bookmark-end text:name="__RefHeading___installation_de_nomachine_sur_l_ordinateur_a_partir_duquel_vous_souhaitez_vous_connecter_5"/><text:bookmark-end text:name="installation_de_nomachine_sur_l_ordinateur_a_partir_duquel_vous_souhaitez_vous_connecter"/></text:h>
      <text:p text:style-name="Text_20_body">Téléchargez et installez NoMachine en suivant les étapes ci-dessus.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ww.nomachine.com/fr/mise-en-route-de-nomachine" text:style-name="Internet_20_link" text:visited-style-name="Visited_20_Internet_20_Link">https://www.nomachine.com/fr/mise-en-route-de-nomachine</text:a></text:p>
      <text:p text:style-name="Horizontal_20_Line"/>
      <text:p text:style-name="Text_20_body"><text:span text:style-name="Emphasis">Basé sur « <text:a xlink:type="simple" xlink:href="https://www.nomachine.com/fr/mise-en-route-de-nomachine" text:style-name="Internet_20_link" text:visited-style-name="Visited_20_Internet_20_Link">Mise en route de NoMachin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18:46</meta:creation-date>
    <dc:creator>Generated</dc:creator>
    <dc:date>2026-08-24T07::18:46</dc:date>
    <dc:language>en-US</dc:language>
    <meta:editing-cycles>1</meta:editing-cycles>
    <meta:editing-duration>PT0S</meta:editing-duration>
    <dc:title>logiciel:internet:nomachine:reseau:start</dc:title>
  </office:meta>
</office:document-meta>
</file>