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2d5085152ad10954f1b8ce37e08c9.png"/>
  <manifest:file-entry manifest:media-type="image/png" manifest:full-path="Pictures/2c6352df8e6e7fce1e856a39468b4c9f.png"/>
  <manifest:file-entry manifest:media-type="image/png" manifest:full-path="Pictures/3641bec6ec2378687600264030780c16.png"/>
  <manifest:file-entry manifest:media-type="image/png" manifest:full-path="Pictures/57041411676d54ea7eec8c3935781386.png"/>
  <manifest:file-entry manifest:media-type="image/png" manifest:full-path="Pictures/5dc1a06358873da192ab2bf34cd724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etwork-manager:start"/><text:bookmark-start text:name="__RefHeading___network-managergestion_des_connexions_reseau_1"/><text:bookmark-start text:name="network-managergestion_des_connexions_reseau"/>Network-Manager : gestion des connexions réseau<text:bookmark-end text:name="__RefHeading___network-managergestion_des_connexions_reseau_1"/><text:bookmark-end text:name="network-managergestion_des_connexions_reseau"/></text:h>
      <text:p text:style-name="Text_20_body"><text:a xlink:type="simple" xlink:href="https://nfrappe.fr/doc-0/doku.php?id=logiciel:internet:network-manager:readme" text:style-name="Internet_20_link" text:visited-style-name="Visited_20_Internet_20_Link">Network-Manager : Readme</text:a></text:p>
      <text:p text:style-name="Text_20_body">Network-Manager est l'outil de gestion des connexions réseau d'Ubuntu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Network-Manager</text:span> est installé par défaut.<text:span text:style-name="Strong_20_Emphasis">Si Network-Manager a été désinstallé</text:span>, <text:span text:style-name="Strong_20_Emphasis">installez <text:a xlink:type="simple" xlink:href="apt://network-manager-gnome" text:style-name="Internet_20_link" text:visited-style-name="Visited_20_Internet_20_Link">network-manager-gnome</text:a></text:span></text:p>
      <text:p text:style-name="Command Line Interface"><text:span text:style-name="PluginODTAutoStyle_span_1">...@...:~$ </text:span><text:span text:style-name="PluginODTAutoStyle_span_2">sudo apt install network-manager-gnome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'applet de Network-Manager se trouve dans la zone de notification de votre tableau de bord, sous forme d'une icône en haut et à droite de l'écran :</text:p>
      <text:p text:style-name="Text_20_body"><draw:frame draw:style-name="media" draw:name="0" text:anchor-type="as-char" draw:z-index="0" svg:width="0.714375cm" svg:height="0.714375cm"><draw:image xlink:href="Pictures/b202d5085152ad10954f1b8ce37e08c9.png" xlink:type="simple" xlink:show="embed" xlink:actuate="onLoad"/></draw:frame> ou <draw:frame draw:style-name="media" draw:name="1" text:anchor-type="as-char" draw:z-index="1" svg:width="0.82020833333333cm" svg:height="0.66145833333333cm"><draw:image xlink:href="Pictures/2c6352df8e6e7fce1e856a39468b4c9f.png" xlink:type="simple" xlink:show="embed" xlink:actuate="onLoad"/></draw:frame> : Réseau filaire connecté<draw:frame draw:style-name="media" draw:name="2" text:anchor-type="as-char" draw:z-index="2" svg:width="0.74083333333333cm" svg:height="0.635cm"><draw:image xlink:href="Pictures/3641bec6ec2378687600264030780c16.png" xlink:type="simple" xlink:show="embed" xlink:actuate="onLoad"/></draw:frame> : Réseau sans fil connecté<draw:frame draw:style-name="media" draw:name="3" text:anchor-type="as-char" draw:z-index="3" svg:width="0.74083333333333cm" svg:height="0.635cm"><draw:image xlink:href="Pictures/57041411676d54ea7eec8c3935781386.png" xlink:type="simple" xlink:show="embed" xlink:actuate="onLoad"/></draw:frame> : Aucun réseau connecté<draw:frame draw:style-name="PluginODTAutoStyle_Frame_3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l'applet n'apparaît plus suite à une erreur :</text:p><text:p text:style-name="Text_20_body">un <text:span text:style-name="Strong_20_Emphasis">clic droit</text:span> sur le tableau de bord,Sélectionnez <text:span text:style-name="Strong_20_Emphasis">Ajouter au tableau de bord</text:span>Cherchez <text:span text:style-name="Strong_20_Emphasis">Zone de notification</text:span> puis cliquez sur <text:span text:style-name="Strong_20_Emphasis">Ajouter</text:span></text:p></table:table-cell></table:table-row></table:table></draw:text-box></draw:frame></text:p>
      <text:p text:style-name="Text_20_body">Les connexions réseau de votre ordinateur se gèrent au travers cette applet.</text:p>
      <text:h text:style-name="Heading_20_3" text:outline-level="3"><text:bookmark-start text:name="__RefHeading___se_connecter_deconnecter_a_un_reseau_detecte_deja_configure_7"/><text:bookmark-start text:name="se_connecter_deconnecter_a_un_reseau_detecte_deja_configure"/>Se connecter/déconnecter à un réseau détecté déjà configuré<text:bookmark-end text:name="__RefHeading___se_connecter_deconnecter_a_un_reseau_detecte_deja_configure_7"/><text:bookmark-end text:name="se_connecter_deconnecter_a_un_reseau_detecte_deja_configure"/></text:h>
      <text:p text:style-name="Text_20_body">Un clic sur l'applet affiche le tableau de bord :<draw:frame draw:style-name="mediacenter" draw:name="4" text:anchor-type="paragraph" draw:z-index="4" svg:width="13.890625cm" svg:height="11.086041666667cm"><draw:image xlink:href="Pictures/5dc1a06358873da192ab2bf34cd724f1.png" xlink:type="simple" xlink:show="embed" xlink:actuate="onLoad"/></draw:frame></text:p>
      <text:p text:style-name="Text_20_body">Les réseaux disponibles apparaissent en cliquant sur la flèche à droite, sur la ligne voulue :</text:p>
      <text:p text:style-name="Text_20_body"><text:span text:style-name="Strong_20_Emphasis">Filaire</text:span>ou <text:span text:style-name="Strong_20_Emphasis">Wi-Fi</text:span> : réseaux sans fil détectés à portée.Sélectionnez le réseau auquel vous désirez vous connecter.</text:p>
      <text:p text:style-name="Text_20_body">Ce menu permet aussi :</text:p>
      <text:p text:style-name="Text_20_body">d'établir une connexion à un réseau sans fil invisible (qui ne diffuse pas son existence), lorsque votre ordinateur est doté d'un émetteur-récepteur de réseaux sans filde configurer une connexion mobile à large bande (par réseau cellulaire 3G+, 3G, Edge, EV-DO), si votre ordinateur est relié à votre téléphone portable (GSM) ou à une clé mobile fournie par votre fournisseur d'accès à Internetde paramétrer des connexions réseaux privés virtuels (VPN), pour accéder à votre réseau d'entreprise depuis votre ordinateur à la maison ou depuis votre ordinateur portable lorsque vous êtes en déplacement.Dans ce même menu, une ou des entrées <text:span text:style-name="Strong_20_Emphasis">Se déconnecter</text:span> permettent de couper la connexion désignée. Votre ordinateur ne sera ainsi plus relié au réseau mentionné.</text:p>
      <text:h text:style-name="Heading_20_3" text:outline-level="3"><text:bookmark-start text:name="__RefHeading___configurer_de_nouveaux_reseaux_ou_modifier_des_reseaux_existants_8"/><text:bookmark-start text:name="configurer_de_nouveaux_reseaux_ou_modifier_des_reseaux_existants"/>Configurer de nouveaux réseaux ou modifier des réseaux existants<text:bookmark-end text:name="__RefHeading___configurer_de_nouveaux_reseaux_ou_modifier_des_reseaux_existants_8"/><text:bookmark-end text:name="configurer_de_nouveaux_reseaux_ou_modifier_des_reseaux_existants"/></text:h>
      <text:h text:style-name="Heading_20_3" text:outline-level="3"><text:bookmark-start text:name="__RefHeading___lier_une_connexion_a_une_interface_reseau_precise_9"/><text:bookmark-start text:name="lier_une_connexion_a_une_interface_reseau_precise"/>Lier une connexion à une interface réseau précise<text:bookmark-end text:name="__RefHeading___lier_une_connexion_a_une_interface_reseau_precise_9"/><text:bookmark-end text:name="lier_une_connexion_a_une_interface_reseau_precise"/></text:h>
      <text:h text:style-name="Heading_20_3" text:outline-level="3"><text:bookmark-start text:name="__RefHeading___dnsmasqutilisation_du_plug-in_dnsmasq_de_networkmanager_10"/><text:bookmark-start text:name="dnsmasqutilisation_du_plug-in_dnsmasq_de_networkmanager"/>DNSMasq : Utilisation du plug-in DNSMasq de NetworkManager<text:bookmark-end text:name="__RefHeading___dnsmasqutilisation_du_plug-in_dnsmasq_de_networkmanager_10"/><text:bookmark-end text:name="dnsmasqutilisation_du_plug-in_dnsmasq_de_networkmanager"/></text:h>
      <text:p text:style-name="Text_20_body"><text:span text:style-name="Strong_20_Emphasis"><text:a xlink:type="simple" xlink:href="https://nfrappe.fr/doc-0/doku.php?id=tutoriel:internet:dnsmasq:networkmanager:start" text:style-name="Internet_20_link" text:visited-style-name="Visited_20_Internet_20_Link">DNSMasq : Utilisation du plug-in DNSMasq de NetworkManager</text:a></text:span></text:p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doc.ubuntu-fr.org/network-manager" text:style-name="Internet_20_link" text:visited-style-name="Visited_20_Internet_20_Link">https://doc.ubuntu-fr.org/network-manager</text:a></text:p>
      <text:p text:style-name="Horizontal_20_Line"/>
      <text:p text:style-name="Text_20_body"><text:span text:style-name="Emphasis">Basé sur « <text:a xlink:type="simple" xlink:href="https://doc.ubuntu-fr.org/network-manager" text:style-name="Internet_20_link" text:visited-style-name="Visited_20_Internet_20_Link">Utilitaire de gestion des connexions réseau Network-Manager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5:26</meta:creation-date>
    <dc:creator>Generated</dc:creator>
    <dc:date>2026-08-24T04::55:26</dc:date>
    <dc:language>en-US</dc:language>
    <meta:editing-cycles>1</meta:editing-cycles>
    <meta:editing-duration>PT0S</meta:editing-duration>
    <dc:title>logiciel:internet:network-manager:start</dc:title>
  </office:meta>
</office:document-meta>
</file>