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7ecf1f586c3c1cff50dd8450ff71223.png"/>
  <manifest:file-entry manifest:media-type="image/png" manifest:full-path="Pictures/aab968e9376c0745701c6800f824cebe.png"/>
  <manifest:file-entry manifest:media-type="image/png" manifest:full-path="Pictures/d2440fdc64d464041d278e668bda0d6c.png"/>
  <manifest:file-entry manifest:media-type="image/png" manifest:full-path="Pictures/284f0964fbf8a3dd104c95ff352f67cc.png"/>
  <manifest:file-entry manifest:media-type="image/png" manifest:full-path="Pictures/912eaf8577158ba9f7f9cbae3d51fd3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hubic:expandrive:start"/><text:bookmark-start text:name="__RefHeading___expandrivela_meilleure_facon_de_se_connecter_au_cloud_hubic_1"/><text:bookmark-start text:name="expandrivela_meilleure_facon_de_se_connecter_au_cloud_hubic"/>Expandrive : La meilleure façon de se connecter au cloud Hubic<text:bookmark-end text:name="__RefHeading___expandrivela_meilleure_facon_de_se_connecter_au_cloud_hubic_1"/><text:bookmark-end text:name="expandrivela_meilleure_facon_de_se_connecter_au_cloud_hubic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En haut et à droite de la page <text:a xlink:type="simple" xlink:href="https://www.expandrive.com/" text:style-name="Internet_20_link" text:visited-style-name="Visited_20_Internet_20_Link">https://www.expandrive.com/</text:a>, cliquez sur le bouton <text:span text:style-name="Plugin_Keyboard___keyboard">Download ExpanDrive Free</text:span>Cliquez sur le bouton correspondant à votre système d'exploitation (par ex. <text:span text:style-name="Plugin_Keyboard___keyboard">.deb</text:span>)<draw:frame draw:style-name="mediacenter" draw:name="0" text:anchor-type="paragraph" draw:z-index="0" svg:width="10.583333333333cm" svg:height="4.126430976431cm"><draw:image xlink:href="Pictures/07ecf1f586c3c1cff50dd8450ff71223.png" xlink:type="simple" xlink:show="embed" xlink:actuate="onLoad"/></draw:frame>Double-cliquez sur le fichier deb pour installer.<draw:frame draw:style-name="mediacenter" draw:name="1" text:anchor-type="paragraph" draw:z-index="1" svg:width="10.583333333333cm" svg:height="6.4344337459881cm"><draw:image xlink:href="Pictures/aab968e9376c0745701c6800f824cebe.png" xlink:type="simple" xlink:show="embed" xlink:actuate="onLoad"/></draw:frame>Renseignez votre nom et votre mail et cliquez sur <text:span text:style-name="Plugin_Keyboard___keyboard">Activate Free Trial</text:span>Cliquez sur l'icône <draw:frame draw:style-name="media" draw:name="2" text:anchor-type="as-char" draw:z-index="2" svg:width="0.89958333333333cm" svg:height="0.79375cm"><draw:image xlink:href="Pictures/d2440fdc64d464041d278e668bda0d6c.png" xlink:type="simple" xlink:show="embed" xlink:actuate="onLoad"/></draw:frame> apparue en haut et sélectionnez <text:span text:style-name="Strong_20_Emphasis">Show ExpanDrive</text:span> :<draw:frame draw:style-name="mediacenter" draw:name="3" text:anchor-type="paragraph" draw:z-index="3" svg:width="6.2970833333333cm" style:rel-width="100%" svg:height="3.65125cm" style:rel-height="scale"><draw:image xlink:href="Pictures/284f0964fbf8a3dd104c95ff352f67cc.png" xlink:type="simple" xlink:show="embed" xlink:actuate="onLoad"/></draw:frame>La fenêtre de Expandrive s'affiche sur la création d'une connexion :<draw:frame draw:style-name="mediacenter" draw:name="4" text:anchor-type="paragraph" draw:z-index="4" svg:width="10.583333333333cm" svg:height="9.4828134026574cm"><draw:image xlink:href="Pictures/912eaf8577158ba9f7f9cbae3d51fd30.png" xlink:type="simple" xlink:show="embed" xlink:actuate="onLoad"/></draw:frame>Cliquez sur votre webdrive (ici, hubic).Renseignez votre mail et votre mot de passe : hubic s'ouvre.Choisissez de l'ajouter à l'explorateur de fichiers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www.expandrive.com/" text:style-name="Internet_20_link" text:visited-style-name="Visited_20_Internet_20_Link">https://www.expandrive.com/</text:a></text:p>
      <text:p text:style-name="Horizontal_20_Line"/>
      <text:p text:style-name="Text_20_body"><text:span text:style-name="Emphasis">Basé sur « <text:a xlink:type="simple" xlink:href="https://www.expandrive.com/" text:style-name="Internet_20_link" text:visited-style-name="Visited_20_Internet_20_Link">The Smartest Way to Connect to the Cloud</text:a> » par OVH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13::08:43</meta:creation-date>
    <dc:creator>Generated</dc:creator>
    <dc:date>2026-08-24T13::08:43</dc:date>
    <dc:language>en-US</dc:language>
    <meta:editing-cycles>1</meta:editing-cycles>
    <meta:editing-duration>PT0S</meta:editing-duration>
    <dc:title>logiciel:internet:hubic:expandrive:start</dc:title>
  </office:meta>
</office:document-meta>
</file>