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d3992bf0d61f746fed0b972803c65a.png"/>
  <manifest:file-entry manifest:media-type="image/png" manifest:full-path="Pictures/39fc077a761e24bca7bfd112c4f59c15.png"/>
  <manifest:file-entry manifest:media-type="image/png" manifest:full-path="Pictures/86d00fd4d0c227aba947fee18eee668b.png"/>
  <manifest:file-entry manifest:media-type="image/png" manifest:full-path="Pictures/d188a82e7f5beae6e85a25d49d8c1eb9.png"/>
  <manifest:file-entry manifest:media-type="image/png" manifest:full-path="Pictures/03ee4c91afc0cfcfe1f36bb4bbba67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franz:start"/><text:bookmark-start text:name="__RefHeading___franz_pour_utiliser_whatsapp_sur_linux_1"/><text:bookmark-start text:name="franz_pour_utiliser_whatsapp_sur_linux"/>Franz pour utiliser WhatsApp sur Linux<text:bookmark-end text:name="__RefHeading___franz_pour_utiliser_whatsapp_sur_linux_1"/><text:bookmark-end text:name="franz_pour_utiliser_whatsapp_sur_linux"/></text:h>
      <text:p text:style-name="Text_20_body">Le logiciel Franz permet de concentrer plusieurs comptes de messagerie instantanée sur une seule interface.</text:p>
      <text:p text:style-name="Text_20_body">Il prend notamment en charge Whatsapp, Skype, WeChat, Facebook ou encore Discord.</text:p>
      <text:p text:style-name="Text_20_body">Dans sa version gratuite, Franz vous permet d’utiliser trois plateformes à la fois.</text:p>
      <text:p text:style-name="Text_20_body">Il faut cependant souscrire un abonnement pour ajouter des services supplémentair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Créez votre compte gratuit sur <text:a xlink:type="simple" xlink:href="https://meetfranz.com/signup" text:style-name="Internet_20_link" text:visited-style-name="Visited_20_Internet_20_Link">https://meetfranz.com/signup</text:a></text:span> :<draw:frame draw:style-name="mediacenter" draw:name="0" text:anchor-type="paragraph" draw:z-index="0" svg:width="15.875cm" svg:height="22.673856548857cm"><draw:image xlink:href="Pictures/1bd3992bf0d61f746fed0b972803c65a.png" xlink:type="simple" xlink:show="embed" xlink:actuate="onLoad"/></draw:frame><text:span text:style-name="Strong_20_Emphasis">Téléchargez Franz</text:span> : cliquez sur .deb<text:span text:style-name="Strong_20_Emphasis">First Name</text:span> : votre prénom<text:span text:style-name="Strong_20_Emphasis">Last Name</text:span> : votre nom<text:span text:style-name="Strong_20_Emphasis">E-Mail</text:span> : votre e-mail<text:span text:style-name="Strong_20_Emphasis">Password</text:span> : votre mot de passe<text:span text:style-name="Strong_20_Emphasis">Cliquez sur <text:span text:style-name="Plugin_Keyboard___keyboard">Create Free Account</text:span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Lancez Franz</text:span> :<draw:frame draw:style-name="mediacenter" draw:name="1" text:anchor-type="paragraph" draw:z-index="1" svg:width="15.875cm" svg:height="12.154918546366cm"><draw:image xlink:href="Pictures/39fc077a761e24bca7bfd112c4f59c15.png" xlink:type="simple" xlink:show="embed" xlink:actuate="onLoad"/></draw:frame><text:span text:style-name="Strong_20_Emphasis">Menu Services → Ajouter un nouveau service</text:span> :<draw:frame draw:style-name="mediacenter" draw:name="2" text:anchor-type="paragraph" draw:z-index="2" svg:width="15.875cm" svg:height="12.64046875cm"><draw:image xlink:href="Pictures/86d00fd4d0c227aba947fee18eee668b.png" xlink:type="simple" xlink:show="embed" xlink:actuate="onLoad"/></draw:frame><text:span text:style-name="Strong_20_Emphasis">Cliquez sur le service voulu (ici, Whatsapp)</text:span> :<draw:frame draw:style-name="mediacenter" draw:name="3" text:anchor-type="paragraph" draw:z-index="3" svg:width="15.875cm" svg:height="17.022216796875cm"><draw:image xlink:href="Pictures/d188a82e7f5beae6e85a25d49d8c1eb9.png" xlink:type="simple" xlink:show="embed" xlink:actuate="onLoad"/></draw:frame>Choisissez les options voulues puis cliquez sur <text:span text:style-name="Plugin_Keyboard___keyboard">Enregistrer le service</text:span><text:span text:style-name="Strong_20_Emphasis">Fermez la fenêtre Services disponibles</text:span> (croix en haut à droite)<text:span text:style-name="Strong_20_Emphasis">Le service Whatsapp s'affiche</text:span> :<draw:frame draw:style-name="mediacenter" draw:name="4" text:anchor-type="paragraph" draw:z-index="4" svg:width="15.875cm" svg:height="14.082661290323cm"><draw:image xlink:href="Pictures/03ee4c91afc0cfcfe1f36bb4bbba67cf.png" xlink:type="simple" xlink:show="embed" xlink:actuate="onLoad"/></draw:frame><text:span text:style-name="Strong_20_Emphasis">Ouvrez Whatsapp sur votre téléphone</text:span><text:span text:style-name="Strong_20_Emphasis">Appuyez sur Menu (3 points) → Appareils connectés</text:span><text:span text:style-name="Strong_20_Emphasis">Scannez le code</text:span> (positionnez votre téléphone face à l'écran de Franz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legeekmoderne.fr/comment-utiliser-whatsapp-linux/" text:style-name="Internet_20_link" text:visited-style-name="Visited_20_Internet_20_Link">https://www.legeekmoderne.fr/comment-utiliser-whatsapp-linux/</text:a></text:p>
      <text:p text:style-name="Horizontal_20_Line"/>
      <text:p text:style-name="Text_20_body"><text:span text:style-name="Emphasis">Basé sur « <text:a xlink:type="simple" xlink:href="https://www.legeekmoderne.fr/comment-utiliser-whatsapp-linux/" text:style-name="Internet_20_link" text:visited-style-name="Visited_20_Internet_20_Link">Utilisez Franz pour utiliser WhatsApp sur Linux</text:a> » par legeekmoderne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58:02</meta:creation-date>
    <dc:creator>Generated</dc:creator>
    <dc:date>2026-08-24T07::58:02</dc:date>
    <dc:language>en-US</dc:language>
    <meta:editing-cycles>1</meta:editing-cycles>
    <meta:editing-duration>PT0S</meta:editing-duration>
    <dc:title>logiciel:internet:franz:start</dc:title>
  </office:meta>
</office:document-meta>
</file>