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irefox:start"/><text:bookmark-start text:name="__RefHeading___mozilla_firefoxnavigateur_internet_1"/><text:bookmark-start text:name="mozilla_firefoxnavigateur_internet"/>Mozilla Firefox : Navigateur internet<text:bookmark-end text:name="__RefHeading___mozilla_firefoxnavigateur_internet_1"/><text:bookmark-end text:name="mozilla_firefoxnavigateur_intern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profils_5"/><text:bookmark-start text:name="profils"/>Profils<text:bookmark-end text:name="__RefHeading___profils_5"/><text:bookmark-end text:name="profils"/></text:h>
      <text:p text:style-name="Text_20_body">Firefox conserve vos données personnelles (marque-pages, mots de passe, modules complémentaires) dans un dossier de profil sur votre ordinateur, à un emplacement différent du logiciel Firefox.</text:p>
      <text:a xlink:type="simple" xlink:href="https://nfrappe.fr/doc-0/doku.php?id=tutoriel:internet:firefox:profils:localiser:start" text:style-name="Internet_20_link" text:visited-style-name="Visited_20_Internet_20_Link">Localiser le dossier du profil de Firefox en cours</text:a>
      <text:a xlink:type="simple" xlink:href="https://nfrappe.fr/doc-0/doku.php?id=tutoriel:internet:firefox:profils:sauver:start" text:style-name="Internet_20_link" text:visited-style-name="Visited_20_Internet_20_Link">Sauvegarder un profil de Firefox</text:a>
      <text:a xlink:type="simple" xlink:href="https://nfrappe.fr/doc-0/doku.php?id=tutoriel:internet:firefox:profils:restaurer:start" text:style-name="Internet_20_link" text:visited-style-name="Visited_20_Internet_20_Link">Restaurer un profil de Firefox</text:a>
      <text:a xlink:type="simple" xlink:href="https://nfrappe.fr/doc-0/doku.php?id=tutoriel:internet:firefox:profils:deplacer:start" text:style-name="Internet_20_link" text:visited-style-name="Visited_20_Internet_20_Link">Déplacer le dossier des Profils de Firefox sur un autre emplacement ou une autre partition</text:a>
      <text:a xlink:type="simple" xlink:href="https://nfrappe.fr/doc-0/doku.php?id=tutoriel:internet:firefox:partager_profil:start" text:style-name="Internet_20_link" text:visited-style-name="Visited_20_Internet_20_Link">Partager ses profils Firefox (marque-pages, etc) entre Ubuntu et Windows</text:a>
      <text:p text:style-name="Text_20_body">Récupérer des données importantes à partir d’un ancien profil : <text:a xlink:type="simple" xlink:href="https://support.mozilla.org/fr/kb/recuperer-donnees-importantes-ancien-profil" text:style-name="Internet_20_link" text:visited-style-name="Visited_20_Internet_20_Link">https://support.mozilla.org/fr/kb/recuperer-donnees-importantes-ancien-profil</text:a>Restaurer ou déplacer uniquement les informations sélectionnées plutôt que le profil entier : voir l'article <text:a xlink:type="simple" xlink:href="https://support.mozilla.org/fr/kb/recuperer-donnees-importantes-ancien-profil" text:style-name="Internet_20_link" text:visited-style-name="Visited_20_Internet_20_Link">Récupérer des données importantes à partir d’un ancien profil</text:a>.Pour ne sauvegarder, restaurer ou déplacer que vos marque-pages, voir <text:a xlink:type="simple" xlink:href="https://support.mozilla.org/fr/kb/restaurer-marque-pages-deplacer-ordinateur" text:style-name="Internet_20_link" text:visited-style-name="Visited_20_Internet_20_Link">Restaurer les marque-pages à partir de sauvegarde ou les déplacer vers un autre ordinateur</text:a>. 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a fonctionnalité de réinitialisation de Firefox crée sur votre bureau un dossier nommé Anciennes données de Firefox qui contient une sauvegarde de votre ancien dossier de profil avec son contenu.</text:p><text:p text:style-name="Text_20_body">Si vous avez récemment rafraîchi Firefox et avez encore ce dossier, vous disposez déjà d'une sauvegarde complète de votre profil.</text:p></table:table-cell></table:table-row></table:table></draw:text-box></draw:frame></text:p>
      <text:h text:style-name="Heading_20_3" text:outline-level="3"><text:bookmark-start text:name="__RefHeading___modules_6"/><text:bookmark-start text:name="modules"/>Modules<text:bookmark-end text:name="__RefHeading___modules_6"/><text:bookmark-end text:name="modules"/></text:h>
      <text:a xlink:type="simple" xlink:href="https://nfrappe.fr/doc-0/doku.php?id=logiciel:internet:firefox:kee:start" text:style-name="Internet_20_link" text:visited-style-name="Visited_20_Internet_20_Link">Module Kee (successeur de Keefox)</text:a>
      <text:a xlink:type="simple" xlink:href="https://nfrappe.fr/doc-0/doku.php?id=logiciel:internet:firefox:autocopy:start" text:style-name="Internet_20_link" text:visited-style-name="Visited_20_Internet_20_Link">Module AutoCopy</text:a>
      <text:a xlink:type="simple" xlink:href="https://nfrappe.fr/doc-0/doku.php?id=logiciel:internet:firefox:pwdhash:start" text:style-name="Internet_20_link" text:visited-style-name="Visited_20_Internet_20_Link">Module PwdHash Sidebar</text:a>
      <text:h text:style-name="Heading_20_3" text:outline-level="3"><text:bookmark-start text:name="__RefHeading___personnalisation_de_firefox_hors_extensions_7"/><text:bookmark-start text:name="personnalisation_de_firefox_hors_extensions"/>Personnalisation de Firefox (hors extensions)<text:bookmark-end text:name="__RefHeading___personnalisation_de_firefox_hors_extensions_7"/><text:bookmark-end text:name="personnalisation_de_firefox_hors_extensions"/></text:h>
      <text:p text:style-name="Text_20_body">Voir <text:a xlink:type="simple" xlink:href="http://www.easy-pc.org/2017/11/astuces-de-personnalisations-de-firefox-quantum-hors-extensions.html" text:style-name="Internet_20_link" text:visited-style-name="Visited_20_Internet_20_Link">http://www.easy-pc.org/2017/11/astuces-de-personnalisations-de-firefox-quantum-hors-extensions.html</text:a></text:p>
      <text:h text:style-name="Heading_20_4" text:outline-level="4"><text:bookmark-start text:name="__RefHeading___accelerer_l_affichage_ou_le_rechargement_des_onglets_dans_firefox_quantum_8"/><text:bookmark-start text:name="accelerer_l_affichage_ou_le_rechargement_des_onglets_dans_firefox_quantum"/>Accélérer l'affichage ou le rechargement des onglets dans Firefox Quantum<text:bookmark-end text:name="__RefHeading___accelerer_l_affichage_ou_le_rechargement_des_onglets_dans_firefox_quantum_8"/><text:bookmark-end text:name="accelerer_l_affichage_ou_le_rechargement_des_onglets_dans_firefox_quantum"/></text:h>
      <text:p text:style-name="Text_20_body">Menu <text:span text:style-name="Strong_20_Emphasis">Édition → Préférences</text:span>, paragraphe <text:span text:style-name="Strong_20_Emphasis">Permissions</text:span> : cochez <text:span text:style-name="Strong_20_Emphasis">Empêcher les services d’accessibilité d’avoir accès à votre navigateur</text:span></text:p>
      <text:h text:style-name="Heading_20_4" text:outline-level="4"><text:bookmark-start text:name="__RefHeading___si_le_fond_des_pages_est_blanc_9"/><text:bookmark-start text:name="si_le_fond_des_pages_est_blanc"/>Si le fond des pages est blanc<text:bookmark-end text:name="__RefHeading___si_le_fond_des_pages_est_blanc_9"/><text:bookmark-end text:name="si_le_fond_des_pages_est_blanc"/></text:h>
      <text:p text:style-name="Text_20_body">Pour remettre le fond d'origine, il suffit de créer un nouveau profil comme suit :</text:p>
      <text:p text:style-name="Text_20_body">Sauvegardez les marque-pages (dans le menu marque-pages/organiser/exporter) → une page html sur le bureaufermez FirefoxLancez la commande suivante :sous Linux : </text:p>
      <text:p text:style-name="Command Line Interface"><text:span text:style-name="PluginODTAutoStyle_span_5">$ </text:span><text:span text:style-name="PluginODTAutoStyle_span_6">firefox -p</text:span></text:p>
      <text:p text:style-name="Text_20_body">sous Windows :</text:p>
      <text:p text:style-name="Command Line Interface"><text:span text:style-name="PluginODTAutoStyle_span_7">firefox.exe -p</text:span></text:p>
      <text:p text:style-name="Text_20_body">créez un nouveau profil et validez.</text:p>
      <text:h text:style-name="Heading_20_4" text:outline-level="4"><text:bookmark-start text:name="__RefHeading___elements_de_formulaire_illisibles_10"/><text:bookmark-start text:name="elements_de_formulaire_illisibles"/>Éléments de formulaire illisibles<text:bookmark-end text:name="__RefHeading___elements_de_formulaire_illisibles_10"/><text:bookmark-end text:name="elements_de_formulaire_illisibles"/></text:h>
      <text:p text:style-name="Text_20_body">Si le thème GTK de l'environnement de bureau est sombre (écritures claires sur fonds sombres), la plupart des formulaires des les pages web sont illisibles ; c'est dû aux styles CSS des pages web non conformes : une couleur de fond est spécifiée mais pas la couleur d'écriture, ou bien le contraire. Quand une couleur n'est pas spécifiée, Firefox utilise la couleur système, ce qui peut aboutir à des écritures sombres sur fonds sombres, ou des écritures claires sur fonds clairs, illisibles.</text:p>
      <text:p text:style-name="Text_20_body"><text:a xlink:type="simple" xlink:href="https://nfrappe.fr/doc-0/doku.php?id=tutoriel:mini-tutoriels:ficedit#modifier_un_fichier_sans_les_droits_d_administration" text:style-name="Internet_20_link" text:visited-style-name="Visited_20_Internet_20_Link">Créez</text:a> le fichier <text:span text:style-name="Strong_20_Emphasis">~/.mozilla/firefox/xxxxxxx.default/chrome/userContent.css</text:span> pour y écrire ceci :</text:p>
      <text:p text:style-name="Text_20_body"><draw:frame draw:style-name="PluginODTAutoStyle_Frame_8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xxxxxxx.defaultnom du dossier du profil Firefox</text:p></table:table-cell></table:table-row></table:table></draw:text-box></draw:frame>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MULTI">/* Pas de widgets système pour les éléments de formulaire */</text:span><text:line-break/> <text:line-break/>input<text:span text:style-name="highlight_sy0">,</text:span> textarea<text:span text:style-name="highlight_sy0">,</text:span> select<text:span text:style-name="highlight_sy0">,</text:span> <text:span text:style-name="highlight_kw2">button</text:span> <text:span text:style-name="highlight_br0">{</text:span><text:line-break/><text:s text:c="4"/>-moz-appearance<text:span text:style-name="highlight_sy0">:</text:span> <text:span text:style-name="highlight_kw2">none</text:span><text:span text:style-name="highlight_sy0">;</text:span><text:line-break/><text:span text:style-name="highlight_br0">}</text:span><text:line-break/> <text:line-break/><text:span text:style-name="highlight_coMULTI">/* Couleurs par défaut (écriture noire sur fond blanc) */</text:span><text:line-break/> <text:line-break/>input <text:span text:style-name="highlight_br0">{</text:span><text:line-break/><text:span text:style-name="highlight_kw1">border</text:span><text:span text:style-name="highlight_sy0">:</text:span> <text:span text:style-name="highlight_re3">2px</text:span> <text:span text:style-name="highlight_kw2">inset</text:span> blacks<text:span text:style-name="highlight_sy0">;</text:span><text:line-break/><text:span text:style-name="highlight_kw1">background-color</text:span><text:span text:style-name="highlight_sy0">:</text:span> <text:span text:style-name="highlight_kw4">white</text:span><text:span text:style-name="highlight_sy0">;</text:span><text:line-break/><text:span text:style-name="highlight_kw1">color</text:span><text:span text:style-name="highlight_sy0">:</text:span> <text:span text:style-name="highlight_kw4">black</text:span><text:span text:style-name="highlight_sy0">;</text:span><text:line-break/><text:span text:style-name="highlight_br0">}</text:span><text:line-break/> <text:line-break/>textarea <text:span text:style-name="highlight_br0">{</text:span><text:line-break/><text:span text:style-name="highlight_kw1">border</text:span><text:span text:style-name="highlight_sy0">:</text:span> <text:span text:style-name="highlight_re3">2px</text:span> <text:span text:style-name="highlight_kw2">inset</text:span> <text:span text:style-name="highlight_kw4">black</text:span><text:span text:style-name="highlight_sy0">;</text:span><text:line-break/><text:span text:style-name="highlight_kw1">background-color</text:span><text:span text:style-name="highlight_sy0">:</text:span> <text:span text:style-name="highlight_kw4">white</text:span><text:span text:style-name="highlight_sy0">;</text:span><text:line-break/><text:span text:style-name="highlight_kw1">color</text:span><text:span text:style-name="highlight_sy0">:</text:span> <text:span text:style-name="highlight_kw4">black</text:span><text:span text:style-name="highlight_sy0">;</text:span><text:line-break/><text:span text:style-name="highlight_br0">}</text:span><text:line-break/> <text:line-break/>select <text:span text:style-name="highlight_br0">{</text:span><text:line-break/><text:span text:style-name="highlight_kw1">border</text:span><text:span text:style-name="highlight_sy0">:</text:span> <text:span text:style-name="highlight_re3">2px</text:span> <text:span text:style-name="highlight_kw2">inset</text:span> <text:span text:style-name="highlight_kw4">black</text:span><text:span text:style-name="highlight_sy0">;</text:span><text:line-break/><text:span text:style-name="highlight_kw1">background-color</text:span><text:span text:style-name="highlight_sy0">:</text:span> <text:span text:style-name="highlight_kw4">white</text:span><text:span text:style-name="highlight_sy0">;</text:span><text:line-break/><text:span text:style-name="highlight_kw1">color</text:span><text:span text:style-name="highlight_sy0">:</text:span> <text:span text:style-name="highlight_kw4">black</text:span><text:span text:style-name="highlight_sy0">;</text:span><text:line-break/><text:span text:style-name="highlight_br0">}</text:span><text:line-break/> <text:line-break/>input<text:span text:style-name="highlight_br0">[</text:span>type<text:span text:style-name="highlight_sy0">=</text:span><text:span text:style-name="highlight_st0">"radio"</text:span><text:span text:style-name="highlight_br0">]</text:span><text:span text:style-name="highlight_sy0">,</text:span><text:line-break/>input<text:span text:style-name="highlight_br0">[</text:span>type<text:span text:style-name="highlight_sy0">=</text:span><text:span text:style-name="highlight_st0">"checkbox"</text:span><text:span text:style-name="highlight_br0">]</text:span> <text:span text:style-name="highlight_br0">{</text:span><text:line-break/><text:span text:style-name="highlight_kw1">border</text:span><text:span text:style-name="highlight_sy0">:</text:span> <text:span text:style-name="highlight_re3">2px</text:span> <text:span text:style-name="highlight_kw2">inset</text:span> <text:span text:style-name="highlight_kw4">black</text:span> ! important<text:span text:style-name="highlight_sy0">;</text:span><text:line-break/><text:span text:style-name="highlight_kw1">background-color</text:span><text:span text:style-name="highlight_sy0">:</text:span> <text:span text:style-name="highlight_kw4">white</text:span> ! important<text:span text:style-name="highlight_sy0">;</text:span><text:line-break/><text:span text:style-name="highlight_kw1">color</text:span><text:span text:style-name="highlight_sy0">:</text:span> ThreeDFace ! important<text:span text:style-name="highlight_sy0">;</text:span><text:line-break/><text:span text:style-name="highlight_br0">}</text:span><text:line-break/> <text:line-break/><text:span text:style-name="highlight_sy0">*</text:span>|<text:span text:style-name="highlight_sy0">*::</text:span>-moz-radio <text:span text:style-name="highlight_br0">{</text:span><text:line-break/><text:span text:style-name="highlight_kw1">background-color</text:span><text:span text:style-name="highlight_sy0">:</text:span> <text:span text:style-name="highlight_kw4">white</text:span><text:span text:style-name="highlight_sy0">;</text:span><text:line-break/><text:span text:style-name="highlight_br0">}</text:span><text:line-break/> <text:line-break/><text:span text:style-name="highlight_kw2">button</text:span><text:span text:style-name="highlight_sy0">,</text:span><text:line-break/>input<text:span text:style-name="highlight_br0">[</text:span>type<text:span text:style-name="highlight_sy0">=</text:span><text:span text:style-name="highlight_st0">"reset"</text:span><text:span text:style-name="highlight_br0">]</text:span><text:span text:style-name="highlight_sy0">,</text:span><text:line-break/>input<text:span text:style-name="highlight_br0">[</text:span>type<text:span text:style-name="highlight_sy0">=</text:span><text:span text:style-name="highlight_st0">"button"</text:span><text:span text:style-name="highlight_br0">]</text:span><text:span text:style-name="highlight_sy0">,</text:span><text:line-break/>input<text:span text:style-name="highlight_br0">[</text:span>type<text:span text:style-name="highlight_sy0">=</text:span><text:span text:style-name="highlight_st0">"submit"</text:span><text:span text:style-name="highlight_br0">]</text:span> <text:span text:style-name="highlight_br0">{</text:span><text:line-break/><text:span text:style-name="highlight_kw1">border</text:span><text:span text:style-name="highlight_sy0">:</text:span> <text:span text:style-name="highlight_re3">2px</text:span> <text:span text:style-name="highlight_kw2">outset</text:span> <text:span text:style-name="highlight_kw4">black</text:span><text:span text:style-name="highlight_sy0">;</text:span><text:line-break/><text:span text:style-name="highlight_kw1">background-color</text:span><text:span text:style-name="highlight_sy0">:</text:span> <text:span text:style-name="highlight_re0">#eeeeee</text:span><text:span text:style-name="highlight_sy0">;</text:span><text:line-break/><text:span text:style-name="highlight_kw1">color</text:span><text:span text:style-name="highlight_sy0">:</text:span> <text:span text:style-name="highlight_kw4">black</text:span><text:span text:style-name="highlight_sy0">;</text:span><text:line-break/><text:span text:style-name="highlight_br0">}</text:span><text:line-break/> <text:line-break/>body <text:span text:style-name="highlight_br0">{</text:span><text:line-break/><text:span text:style-name="highlight_kw1">background-color</text:span><text:span text:style-name="highlight_sy0">:</text:span> <text:span text:style-name="highlight_kw4">white</text:span><text:span text:style-name="highlight_sy0">;</text:span><text:line-break/><text:span text:style-name="highlight_kw1">color</text:span><text:span text:style-name="highlight_sy0">:</text:span> <text:span text:style-name="highlight_kw4">black</text:span><text:span text:style-name="highlight_sy0">;</text:span><text:line-break/><text:span text:style-name="highlight_kw1">display</text:span><text:span text:style-name="highlight_sy0">:</text:span> <text:span text:style-name="highlight_kw2">block</text:span><text:span text:style-name="highlight_sy0">;</text:span><text:line-break/><text:span text:style-name="highlight_kw1">margin</text:span><text:span text:style-name="highlight_sy0">:</text:span> <text:span text:style-name="highlight_re3">8px</text:span><text:span text:style-name="highlight_sy0">;</text:span><text:line-break/><text:span text:style-name="highlight_br0">}</text:span></text:p>
          </table:table-cell>
        </table:table-row>
      </table:table>
      <text:p text:style-name="Text_20_body"><draw:frame draw:style-name="PluginODTAutoStyle_Frame_14_text_frame" draw:name="Frame3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Ne pas oublier de rendre ce fichier exécutable</text:p></table:table-cell></table:table-row></table:table></draw:text-box></draw:frame></text:p>
      <text:h text:style-name="Heading_20_4" text:outline-level="4"><text:bookmark-start text:name="__RefHeading___le_presse-papier_ne_peut_plus_acceder_a_firefox_11"/><text:bookmark-start text:name="le_presse-papier_ne_peut_plus_acceder_a_firefox"/>Le presse-papier ne peut plus accéder à Firefox<text:bookmark-end text:name="__RefHeading___le_presse-papier_ne_peut_plus_acceder_a_firefox_11"/><text:bookmark-end text:name="le_presse-papier_ne_peut_plus_acceder_a_firefox"/></text:h>
      <text:p text:style-name="Text_20_body">Voir <text:a xlink:type="simple" xlink:href="http://www.astucity.fr/astuce-20-enlever-l-interdiction-d-acces-a-firefox-au-presse-papier.html" text:style-name="Internet_20_link" text:visited-style-name="Visited_20_Internet_20_Link">http://www.astucity.fr/astuce-20-enlever-l-interdiction-d-acces-a-firefox-au-presse-papier.html</text:a></text:p>
      <text:h text:style-name="Heading_20_2" text:outline-level="2"><text:bookmark-start text:name="__RefHeading___utilisation_12"/><text:bookmark-start text:name="utilisation"/>Utilisation<text:bookmark-end text:name="__RefHeading___utilisation_12"/><text:bookmark-end text:name="utilisation"/></text:h>
      <text:p text:style-name="Text_20_body"><text:span text:style-name="Strong_20_Emphasis"><text:a xlink:type="simple" xlink:href="https://support.mozilla.org/fr/kb/comment-vider-le-cache-de-firefox" text:style-name="Internet_20_link" text:visited-style-name="Visited_20_Internet_20_Link">Comment vider le cache de Firefox</text:a></text:span></text:p>
      <text:h text:style-name="Heading_20_3" text:outline-level="3"><text:bookmark-start text:name="__RefHeading___q_r_13"/><text:bookmark-start text:name="q_r"/>Q/R<text:bookmark-end text:name="__RefHeading___q_r_13"/><text:bookmark-end text:name="q_r"/></text:h>
      <text:p text:style-name="Text_20_body">Sous Firefox, allez dans Préférences → Vie privée et sécurité → Permissions → Notifications (Paramètres).
Réglez la liste des sites sont autorisés ou non à envoyer des notifications.</text:p>
      <text:p text:style-name="Text_20_body">Cette erreur peut se produire en raison d'un retard à l'arrêt, si vous essayez de rouvrir trop tôt l'application après sa fermeture.Vous pouvez également obtenir ce message si vous essayez d'ouvrir un lien à partir d'un programme externe (par exemple, double-cliquez sur un lien dans un e-mail ou un fichier HTML) et qu'il existe une autre instance en cours d'exécution qui utilise le profil par défaut et qui a été démarrée avec l'argument -no-remote (ou vous avez défini la variable d'environnement MOZ_NO_REMOTE=1). Vous ne devez jamais utiliser -no-remote pour démarrer le profil “par défaut”. Voir Ouvrir une nouvelle instance de votre application Mozilla avec un autre profil pour plus d'informations.Note: La saisie d'un argument de ligne de commande -profile &lt;chemin&gt; incorrect produit cette erreur, qui était généralement provoquée par la saisie par erreur de -Profile Manager (au lieu de l'argument correct -ProfileManager) lors de la tentative de démarrage de Profile Manager. Actuellement, au lieu de produire une erreur, un nouveau profil est créé sur &lt;path&gt; et lancé.</text:p>
      <text:p text:style-name="Text_20_body">1er cas - Firefox est encore en cours d'exécution en arrière-plan</text:p>
      <text:p text:style-name="Text_20_body">Parcourez votre liste de tâches ou de processus et arrêtez chaque instance de Thunderbird ou redémarrez votre ordinateur.</text:p>
      <text:p text:style-name="Text_20_body">2e cas - Firefox s'est éteint de manière anormale, laissant le fichier de verrouillage en place. <text:note text:id="ftn0" text:note-class="footnote"><text:note-citation text:label="1)">1)</text:note-citation><text:note-body><text:p text:style-name="Text_20_body">fichier normalement supprimé à l’arrêt de Firefox</text:p></text:note-body></text:note></text:p>
      <text:p text:style-name="Text_20_body">Ouvrez le dossier du profil et supprimez les fichiers :</text:p>
      <text:p text:style-name="Text_20_body">parent.lock (Windows)ou lock et .parentlock (Linux)<draw:frame draw:style-name="PluginODTAutoStyle_Frame_18_text_frame" draw:name="Frame4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Sous Linux, si vous n'avez pas les permissions pour l'effacer et que vous êtes en dual-boot avec Windows, le profil étant hébergé sur une partition en NTFS, vous pouvez redémarrer sous Windows pour aller l'effacer.</text:p></table:table-cell></table:table-row></table:table></draw:text-box></draw:frame></text:p>
      <text:h text:style-name="Heading_20_2" text:outline-level="2"><text:bookmark-start text:name="__RefHeading___desinstallation_14"/><text:bookmark-start text:name="desinstallation"/>Désinstallation<text:bookmark-end text:name="__RefHeading___desinstallation_14"/><text:bookmark-end text:name="desinstallation"/></text:h>
      <text:h text:style-name="Heading_20_2" text:outline-level="2"><text:bookmark-start text:name="__RefHeading___voir_aussi_15"/><text:bookmark-start text:name="voir_aussi"/>Voir aussi<text:bookmark-end text:name="__RefHeading___voir_aussi_15"/><text:bookmark-end text:name="voir_aussi"/></text:h>
      <text:p text:style-name="Text_20_body"><text:span text:style-name="Strong_20_Emphasis">(fr)</text:span> <text:a xlink:type="simple" xlink:href="https://support.mozilla.org/fr/kb/sauvegarder-restaurer-informations-profils-firefox" text:style-name="Internet_20_link" text:visited-style-name="Visited_20_Internet_20_Link">https://support.mozilla.org/fr/kb/sauvegarder-restaurer-informations-profils-firefox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6:42</meta:creation-date>
    <dc:creator>Generated</dc:creator>
    <dc:date>2026-08-24T05::46:42</dc:date>
    <dc:language>en-US</dc:language>
    <meta:editing-cycles>1</meta:editing-cycles>
    <meta:editing-duration>PT0S</meta:editing-duration>
    <dc:title>logiciel:internet:firefox:start</dc:title>
  </office:meta>
</office:document-meta>
</file>