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themes:monobook:config:start"/><text:bookmark-start text:name="__RefHeading___monobookconfiguration_1"/><text:bookmark-start text:name="monobookconfiguration"/>Monobook : configuration<text:bookmark-end text:name="__RefHeading___monobookconfiguration_1"/><text:bookmark-end text:name="monobookconfiguration"/></text:h>
      <text:p text:style-name="Text_20_body">Beaucoup de détails sur la personnalisation ici : <text:a xlink:type="simple" xlink:href="http://www.dokuwiki.org/template:monobook" text:style-name="Internet_20_link" text:visited-style-name="Visited_20_Internet_20_Link">http://www.dokuwiki.org/template:monobook</text:a></text:p>
      <text:p text:style-name="Text_20_body">Jetez un oeil à <text:a xlink:type="simple" xlink:href="https://github.com/andreashaerter/dokuwiki-template-monobook/blob/master/README" text:style-name="Internet_20_link" text:visited-style-name="Visited_20_Internet_20_Link">README</text:a>. Vous trouverez ici de quoi personnaliser :</text:p>
      <text:p text:style-name="Text_20_body">votre logovotre faviconvotre CSSvotre JavaScriptvotre CSS, selon la languevotre <text:a xlink:type="simple" xlink:href="http://developer.apple.com/library/IOs/documentation/AppleApplications/Reference/SafariWebContent/ConfiguringWebApplications/ConfiguringWebApplications.html" text:style-name="Internet_20_link" text:visited-style-name="Visited_20_Internet_20_Link">icône Apple Touch</text:a> (<text:span text:style-name="Source_20_Text">apple-touch-icon.png</text:span>)<text:span text:style-name="Strong_20_Emphasis">vos tabs</text:span><text:span text:style-name="Strong_20_Emphasis">vos buttons/icons</text:span> (footer)<text:span text:style-name="Strong_20_Emphasis">vos boxes</text:span> (left-column)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Pour ceux qui ne lisent jamais les READMEs:</text:p><text:p text:style-name="Text_20_body">toutes les personnalisations définies par l'utilisateur sont placées dans le répertoire <text:span text:style-name="Strong_20_Emphasis">monobook/user</text:span>. En effet, ce dossier ne sera pas touché par les mises à jour.Pour remplacer le logo par défaut qui s'affiche dans le coin supérieur gauche, il suffit de créer un fichier <text:span text:style-name="Strong_20_Emphasis">/monobook/user/logo.[png|gif|jpg]</text:span>. Le modèle reconnaît automatiquement ce fichier et l'utilisera à la place du logo par défaut.Pour ajouter des onglets, jetez un oeil sur <text:span text:style-name="Strong_20_Emphasis">/monobook/</text:span>user<text:span text:style-name="Strong_20_Emphasis">/tabs.php</text:span> (<text:span text:style-name="Strong_20_Emphasis">PAS</text:span> /monobook/<text:span text:style-name="Strong_20_Emphasis">conf</text:span>/tabs.php).Pour ajouter vos propres boutons (en bas), jetez un oeil sur <text:span text:style-name="Strong_20_Emphasis">/monobook/</text:span>user<text:span text:style-name="Strong_20_Emphasis">/buttons.php</text:span> (<text:span text:style-name="Strong_20_Emphasis">PAS</text:span> /monobook/<text:span text:style-name="Strong_20_Emphasis">conf</text:span>/buttons.php).Pour ajouter vos propres boîtes (colonne de gauche), jetez un oeil sur <text:span text:style-name="Strong_20_Emphasis">/monobook/</text:span>user<text:span text:style-name="Strong_20_Emphasis">/boxes.php</text:span> (<text:span text:style-name="Strong_20_Emphasis">PAS</text:span> /monobook/<text:span text:style-name="Strong_20_Emphasis">conf</text:span>/boxes.php).Si l'un des fichiers dans /monobook/<text:span text:style-name="Strong_20_Emphasis">user</text:span>/ n'existe pas, ne touchez pas au contenu de /monobook/<text:span text:style-name="Strong_20_Emphasis">user</text:span>/, prenez les fichiers manquants dans la nouvelle archive d'installation et copiez-les dans /monobook/<text:span text:style-name="Strong_20_Emphasis">user</text:span>/.</text:p></table:table-cell></table:table-row></table:table></draw:text-box></draw:frame></text:p>
      <text:h text:style-name="Heading_20_2" text:outline-level="2"><text:bookmark-start text:name="__RefHeading___exemples_d_onglets_personnalises_2"/><text:bookmark-start text:name="exemples_d_onglets_personnalises"/>Exemples d'onglets personnalisés<text:bookmark-end text:name="__RefHeading___exemples_d_onglets_personnalises_2"/><text:bookmark-end text:name="exemples_d_onglets_personnalises"/></text:h>
      <text:p text:style-name="Text_20_body">À insérer dans <text:span text:style-name="Strong_20_Emphasis">/monobook/</text:span>user<text:span text:style-name="Strong_20_Emphasis">/tabs.php</text:span> (<text:span text:style-name="Strong_20_Emphasis">PAS</text:span> /monobook/<text:span text:style-name="Strong_20_Emphasis">conf</text:span>/tabs.php) (car les fichiers dans <text:span text:style-name="Strong_20_Emphasis">monobook/user/</text:span> seront conservés lors des mises à jour, ce qui évite de refaire sans cesse vos personnalisations)</text:p>
      <text:h text:style-name="Heading_20_3" text:outline-level="3"><text:bookmark-start text:name="__RefHeading___modifications_recentes_3"/><text:bookmark-start text:name="modifications_recentes"/>Modifications récentes<text:bookmark-end text:name="__RefHeading___modifications_recentes_3"/><text:bookmark-end text:name="modifications_recentes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co1">//Recent Changes (thanks to Stefan Riemer for this)</text:span><text:line-break/><text:span text:style-name="highlight_co1">//To get some space between this and the other tabs, you may add the following</text:span><text:line-break/><text:span text:style-name="highlight_co1">//additional CSS to /monobook/user/screen.css:</text:span><text:line-break/><text:span text:style-name="highlight_co1">//<text:s text:c="2"/>li#tab-recent {</text:span><text:line-break/><text:span text:style-name="highlight_co1">//<text:s text:c="4"/>margin-left: 1.6em;</text:span><text:line-break/><text:span text:style-name="highlight_co1">//<text:s text:c="2"/>}</text:span><text:line-break/><text:span text:style-name="highlight_kw1">if</text:span> <text:span text:style-name="highlight_br0">(</text:span><text:span text:style-name="highlight_sy0">!</text:span><text:a xlink:type="simple" xlink:href="http://www.php.net/empty" text:style-name="Internet_20_link" text:visited-style-name="Visited_20_Internet_20_Link"><text:span text:style-name="highlight_kw3">empty</text:span></text:a><text:span text:style-name="highlight_br0">(</text:span><text:span text:style-name="highlight_re0">$conf</text:span><text:span text:style-name="highlight_br0">[</text:span><text:span text:style-name="highlight_st0">"recent_days"</text:span><text:span text:style-name="highlight_br0">]</text:span><text:span text:style-name="highlight_br0">)</text:span><text:span text:style-name="highlight_br0">)</text:span><text:span text:style-name="highlight_br0">{</text:span><text:s text:c="5"/><text:line-break/><text:s text:c="4"/><text:span text:style-name="highlight_re0">$_monobook_tabs</text:span><text:span text:style-name="highlight_br0">[</text:span><text:span text:style-name="highlight_st0">"tab-recent"</text:span><text:span text:style-name="highlight_br0">]</text:span><text:span text:style-name="highlight_br0">[</text:span><text:span text:style-name="highlight_st0">"text"</text:span><text:span text:style-name="highlight_br0">]</text:span><text:s text:c="5"/><text:span text:style-name="highlight_sy0">=</text:span> <text:span text:style-name="highlight_re0">$lang</text:span><text:span text:style-name="highlight_br0">[</text:span><text:span text:style-name="highlight_st0">"btn_recent"</text:span><text:span text:style-name="highlight_br0">]</text:span><text:span text:style-name="highlight_sy0">;</text:span> <text:span text:style-name="highlight_co1">//language comes from DokuWiki core</text:span><text:line-break/><text:s text:c="4"/><text:span text:style-name="highlight_re0">$_monobook_tabs</text:span><text:span text:style-name="highlight_br0">[</text:span><text:span text:style-name="highlight_st0">"tab-recent"</text:span><text:span text:style-name="highlight_br0">]</text:span><text:span text:style-name="highlight_br0">[</text:span><text:span text:style-name="highlight_st0">"href"</text:span><text:span text:style-name="highlight_br0">]</text:span><text:s text:c="5"/><text:span text:style-name="highlight_sy0">=</text:span> wl<text:span text:style-name="highlight_br0">(</text:span><text:span text:style-name="highlight_st0">""</text:span><text:span text:style-name="highlight_sy0">,</text:span> <text:a xlink:type="simple" xlink:href="http://www.php.net/array" text:style-name="Internet_20_link" text:visited-style-name="Visited_20_Internet_20_Link"><text:span text:style-name="highlight_kw3">array</text:span></text:a><text:span text:style-name="highlight_br0">(</text:span><text:span text:style-name="highlight_st0">"do"</text:span> <text:span text:style-name="highlight_sy0">=&gt;</text:span> <text:span text:style-name="highlight_st0">"recent"</text:span><text:span text:style-name="highlight_br0">)</text:span><text:span text:style-name="highlight_sy0">,</text:span> <text:span text:style-name="highlight_kw4">false</text:span><text:span text:style-name="highlight_sy0">,</text:span> <text:span text:style-name="highlight_st0">"&amp;"</text:span><text:span text:style-name="highlight_br0">)</text:span><text:span text:style-name="highlight_sy0">;</text:span><text:line-break/><text:s text:c="4"/><text:span text:style-name="highlight_re0">$_monobook_tabs</text:span><text:span text:style-name="highlight_br0">[</text:span><text:span text:style-name="highlight_st0">"tab-recent"</text:span><text:span text:style-name="highlight_br0">]</text:span><text:span text:style-name="highlight_br0">[</text:span><text:span text:style-name="highlight_st0">"nofollow"</text:span><text:span text:style-name="highlight_br0">]</text:span> <text:span text:style-name="highlight_sy0">=</text:span> <text:span text:style-name="highlight_kw4">true</text:span><text:span text:style-name="highlight_sy0">;</text:span><text:line-break/><text:span text:style-name="highlight_br0">}</text:span></text:p>
          </table:table-cell>
        </table:table-row>
      </table:table>
      <text:h text:style-name="Heading_20_2" text:outline-level="2"><text:bookmark-start text:name="__RefHeading___exemples_de_boites_personnalisees_4"/><text:bookmark-start text:name="exemples_de_boites_personnalisees"/>Exemples de boîtes personnalisées<text:bookmark-end text:name="__RefHeading___exemples_de_boites_personnalisees_4"/><text:bookmark-end text:name="exemples_de_boites_personnalisees"/></text:h>
      <text:p text:style-name="Text_20_body">… à insérer dans <text:span text:style-name="Source_20_Text">/monobook/<text:span text:style-name="Strong_20_Emphasis">user</text:span>/boxes.php</text:span> (<text:span text:style-name="Strong_20_Emphasis">PAS</text:span> <text:span text:style-name="Source_20_Text">/monobook/<text:span text:style-name="Strong_20_Emphasis">conf</text:span>/boxes.php</text:span>) <text:note text:id="ftn0" text:note-class="footnote"><text:note-citation text:label="1)">1)</text:note-citation><text:note-body><text:p text:style-name="Text_20_body">car les fichiers dans <text:span text:style-name="Strong_20_Emphasis">monobook/user/</text:span> seront conservés lors des mises à jour, ce qui évite de refaire sans cesse vos personnalisations</text:p></text:note-body></text:note></text:p>
      <text:h text:style-name="Heading_20_3" text:outline-level="3"><text:bookmark-start text:name="__RefHeading___qr_code_de_la_page_courante_5"/><text:bookmark-start text:name="qr_code_de_la_page_courante"/>QR Code de la page courante<text:bookmark-end text:name="__RefHeading___qr_code_de_la_page_courante_5"/><text:bookmark-end text:name="qr_code_de_la_page_courante"/></text:h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co1">//QR-Code of the current page (thanks to Luigi Micco &lt;http://www.luigimicco.altervista.org&gt; for this)</text:span><text:line-break/><text:span text:style-name="highlight_re0">$_monobook_boxes</text:span><text:span text:style-name="highlight_br0">[</text:span><text:span text:style-name="highlight_st0">"qrcode"</text:span><text:span text:style-name="highlight_br0">]</text:span><text:span text:style-name="highlight_br0">[</text:span><text:span text:style-name="highlight_st0">"headline"</text:span><text:span text:style-name="highlight_br0">]</text:span> <text:span text:style-name="highlight_sy0">=</text:span> <text:span text:style-name="highlight_st0">"QR-Code"</text:span><text:span text:style-name="highlight_sy0">;</text:span><text:line-break/><text:span text:style-name="highlight_re0">$_monobook_boxes</text:span><text:span text:style-name="highlight_br0">[</text:span><text:span text:style-name="highlight_st0">"qrcode"</text:span><text:span text:style-name="highlight_br0">]</text:span><text:span text:style-name="highlight_br0">[</text:span><text:span text:style-name="highlight_st0">"xhtml"</text:span><text:span text:style-name="highlight_br0">]</text:span> <text:span text:style-name="highlight_sy0">=</text:span> <text:span text:style-name="highlight_st_h">'&lt;img src="http://api.qrserver.com/v1/create-qr-code/?data='</text:span><text:span text:style-name="highlight_sy0">.</text:span><text:a xlink:type="simple" xlink:href="http://www.php.net/urlencode" text:style-name="Internet_20_link" text:visited-style-name="Visited_20_Internet_20_Link"><text:span text:style-name="highlight_kw3">urlencode</text:span></text:a><text:span text:style-name="highlight_br0">(</text:span>cleanID<text:span text:style-name="highlight_br0">(</text:span>getID<text:span text:style-name="highlight_br0">(</text:span><text:span text:style-name="highlight_br0">)</text:span><text:span text:style-name="highlight_br0">)</text:span><text:span text:style-name="highlight_sy0">,</text:span> <text:span text:style-name="highlight_kw4">false</text:span><text:span text:style-name="highlight_sy0">,</text:span> <text:span text:style-name="highlight_kw4">true</text:span><text:span text:style-name="highlight_sy0">,</text:span> <text:span text:style-name="highlight_st0">"&amp;"</text:span><text:span text:style-name="highlight_br0">)</text:span><text:span text:style-name="highlight_br0">)</text:span><text:span text:style-name="highlight_sy0">.</text:span><text:span text:style-name="highlight_st_h">'&amp;amp;size=135x135" style="margin:0.5em 0 0.3em -0.2em;" alt="QR-Code: '</text:span><text:span text:style-name="highlight_sy0">.</text:span>wl<text:span text:style-name="highlight_br0">(</text:span>cleanID<text:span text:style-name="highlight_br0">(</text:span>getID<text:span text:style-name="highlight_br0">(</text:span><text:span text:style-name="highlight_br0">)</text:span><text:span text:style-name="highlight_br0">)</text:span><text:span text:style-name="highlight_sy0">,</text:span> <text:span text:style-name="highlight_kw4">false</text:span><text:span text:style-name="highlight_sy0">,</text:span> <text:span text:style-name="highlight_kw4">true</text:span><text:span text:style-name="highlight_br0">)</text:span><text:span text:style-name="highlight_sy0">.</text:span><text:span text:style-name="highlight_st_h">'" title="QR-Code: '</text:span><text:span text:style-name="highlight_sy0">.</text:span>wl<text:span text:style-name="highlight_br0">(</text:span>cleanID<text:span text:style-name="highlight_br0">(</text:span>getID<text:span text:style-name="highlight_br0">(</text:span><text:span text:style-name="highlight_br0">)</text:span><text:span text:style-name="highlight_br0">)</text:span><text:span text:style-name="highlight_sy0">,</text:span> <text:span text:style-name="highlight_kw4">false</text:span><text:span text:style-name="highlight_sy0">,</text:span> <text:span text:style-name="highlight_kw4">true</text:span><text:span text:style-name="highlight_br0">)</text:span><text:span text:style-name="highlight_sy0">.</text:span><text:span text:style-name="highlight_st_h">'" /&gt;&lt;p style="font-size:6px !important;margin:0;padding:0;color:#aaa;"&gt;&lt;a href="http://goqr.me/" style="color:#aaa;"&gt;QR Code&lt;/a&gt; by &lt;a href="http://qrserver.com/" style="color:#aaa;"&gt;QR-Server&lt;/a&gt;&lt;/p&gt;'</text:span><text:span text:style-name="highlight_sy0">;</text:span></text:p>
          </table:table-cell>
        </table:table-row>
      </table:table>
      <text:h text:style-name="Heading_20_3" text:outline-level="3"><text:bookmark-start text:name="__RefHeading___prise_en_charge_du_plugin_pdfbook_6"/><text:bookmark-start text:name="prise_en_charge_du_plugin_pdfbook"/>Prise en charge du plugin pdfbook<text:bookmark-end text:name="__RefHeading___prise_en_charge_du_plugin_pdfbook_6"/><text:bookmark-end text:name="prise_en_charge_du_plugin_pdfbook"/></text:h>
      <text:p text:style-name="Text_20_body">Pour prendre en charge le plug-in BookCreator, utilisez ce code: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co1">//To add support for bookcreator plugin</text:span><text:line-break/><text:span text:style-name="highlight_re0">$_monobook_boxes</text:span><text:span text:style-name="highlight_br0">[</text:span><text:span text:style-name="highlight_st0">"bookcreator"</text:span><text:span text:style-name="highlight_br0">]</text:span><text:span text:style-name="highlight_br0">[</text:span><text:span text:style-name="highlight_st0">"headline"</text:span><text:span text:style-name="highlight_br0">]</text:span> <text:span text:style-name="highlight_sy0">=</text:span> <text:span text:style-name="highlight_st0">"Create book"</text:span><text:span text:style-name="highlight_sy0">;</text:span><text:line-break/><text:span text:style-name="highlight_re0">$_monobook_boxes</text:span><text:span text:style-name="highlight_br0">[</text:span><text:span text:style-name="highlight_st0">"bookcreator"</text:span><text:span text:style-name="highlight_br0">]</text:span><text:span text:style-name="highlight_br0">[</text:span><text:span text:style-name="highlight_st0">"xhtml"</text:span><text:span text:style-name="highlight_br0">]</text:span> <text:span text:style-name="highlight_sy0">=</text:span><text:s text:c="2"/><text:span text:style-name="highlight_st0">"<text:s text:c="8"/>&lt;ul&gt;<text:span text:style-name="highlight_es1">\n</text:span>"</text:span><text:line-break/><text:s text:c="41"/><text:span text:style-name="highlight_sy0">.</text:span><text:span text:style-name="highlight_st0">"<text:s text:c="10"/>&lt;li id=<text:span text:style-name="highlight_es1">\"</text:span>tb-bookcreator<text:span text:style-name="highlight_es1">\"</text:span>&gt;&lt;a href=<text:span text:style-name="highlight_es1">\"</text:span>"</text:span><text:span text:style-name="highlight_sy0">.</text:span>wl<text:span text:style-name="highlight_br0">(</text:span>cleanID<text:span text:style-name="highlight_br0">(</text:span>getID<text:span text:style-name="highlight_br0">(</text:span><text:span text:style-name="highlight_br0">)</text:span><text:span text:style-name="highlight_br0">)</text:span><text:span text:style-name="highlight_sy0">,</text:span> <text:a xlink:type="simple" xlink:href="http://www.php.net/array" text:style-name="Internet_20_link" text:visited-style-name="Visited_20_Internet_20_Link"><text:span text:style-name="highlight_kw3">array</text:span></text:a><text:span text:style-name="highlight_br0">(</text:span><text:span text:style-name="highlight_st0">"do"</text:span> <text:span text:style-name="highlight_sy0">=&gt;</text:span> <text:span text:style-name="highlight_st0">"addtobook"</text:span><text:span text:style-name="highlight_br0">)</text:span><text:span text:style-name="highlight_br0">)</text:span><text:span text:style-name="highlight_sy0">.</text:span><text:span text:style-name="highlight_st0">"<text:span text:style-name="highlight_es1">\"</text:span> rel=<text:span text:style-name="highlight_es1">\"</text:span>nofollow<text:span text:style-name="highlight_es1">\"</text:span>&gt;"</text:span><text:span text:style-name="highlight_sy0">.</text:span>hsc<text:span text:style-name="highlight_br0">(</text:span><text:span text:style-name="highlight_st_h">'Add/Remove page'</text:span><text:span text:style-name="highlight_br0">)</text:span><text:span text:style-name="highlight_sy0">.</text:span><text:span text:style-name="highlight_st0">"&lt;/a&gt;&lt;/li&gt;<text:span text:style-name="highlight_es1">\n</text:span>"</text:span><text:line-break/><text:s text:c="41"/><text:span text:style-name="highlight_sy0">.</text:span><text:span text:style-name="highlight_st0">"<text:s text:c="10"/>&lt;li id=<text:span text:style-name="highlight_es1">\"</text:span>tb-bookcreator<text:span text:style-name="highlight_es1">\"</text:span>&gt;&lt;a href=<text:span text:style-name="highlight_es1">\"</text:span>"</text:span><text:span text:style-name="highlight_sy0">.</text:span>wl<text:span text:style-name="highlight_br0">(</text:span><text:span text:style-name="highlight_st_h">'wiki:ebook'</text:span><text:span text:style-name="highlight_br0">)</text:span><text:span text:style-name="highlight_sy0">.</text:span><text:span text:style-name="highlight_st0">"<text:span text:style-name="highlight_es1">\"</text:span> rel=<text:span text:style-name="highlight_es1">\"</text:span>nofollow<text:span text:style-name="highlight_es1">\"</text:span>&gt;"</text:span><text:span text:style-name="highlight_sy0">.</text:span>hsc<text:span text:style-name="highlight_br0">(</text:span><text:span text:style-name="highlight_st_h">'Show selection'</text:span><text:span text:style-name="highlight_br0">)</text:span><text:span text:style-name="highlight_sy0">.</text:span><text:span text:style-name="highlight_st0">"&lt;/a&gt;&lt;/li&gt;<text:span text:style-name="highlight_es1">\n</text:span>"</text:span><text:line-break/><text:s text:c="41"/><text:span text:style-name="highlight_sy0">.</text:span><text:span text:style-name="highlight_st0">"<text:s text:c="8"/>&lt;/ul&gt;"</text:span><text:span text:style-name="highlight_sy0">;</text:span></text:p>
          </table:table-cell>
        </table:table-row>
      </table:table>
      <text:h text:style-name="Heading_20_3" text:outline-level="3"><text:bookmark-start text:name="__RefHeading___modifications_recentes_et_plugin_listeabo_7"/><text:bookmark-start text:name="modifications_recentes_et_plugin_listeabo"/>Modifications récentes et plugin "listeabo"<text:bookmark-end text:name="__RefHeading___modifications_recentes_et_plugin_listeabo_7"/><text:bookmark-end text:name="modifications_recentes_et_plugin_listeabo"/></text:h>
      <text:p text:style-name="Text_20_body">Pour ajouter “modifications récentes” et le plugin listeabo</text:p>
      <text:p text:style-name="Text_20_body">ajoutez dans ** lang.php ** (<text:span text:style-name="Emphasis">français :</text:span>)</text:p>
      <text:p text:style-name="Preformatted_20_Text">$lang['monobook_changes'] = "Modifications récentes";<text:line-break/>$lang['monobook_listeabo'] = "Liste des abonnements";</text:p>
      <text:p text:style-name="Text_20_body">Et ce qui suit dans <text:span text:style-name="Strong_20_Emphasis">user/boxes.php</text:span> :</text:p>
      <text:p text:style-name="Preformatted_20_Text">$_monobook_boxes["Addition"]["headline"] = "TITLE";<text:line-break/>$_monobook_boxes["Addition"]["xhtml"] =<text:s text:c="2"/>"&lt;ul&gt;\n"<text:line-break/><text:s text:c="38"/>// added recent changes <text:line-break/><text:s text:c="38"/>."<text:s text:c="10"/>&lt;li&gt;&lt;a href=\"".DOKU_BASE."doku.php?do=recent"."\" rel=\"nofollow\"&gt;".hsc($lang["monobook_changes"])."&lt;/a&gt;&lt;/li&gt;\n"<text:line-break/><text:s text:c="38"/>// added listabo<text:line-break/><text:s text:c="38"/>."<text:s text:c="10"/>&lt;li&gt;&lt;a href=\"".DOKU_BASE."doku.php?do=listeabo"."\" rel=\"nofollow\"&gt;".hsc($lang["monobook_listeabo"])."&lt;/a&gt;&lt;/li&gt;\n"<text:line-break/><text:s text:c="38"/>."&lt;/ul&gt;";</text:p>
      <text:h text:style-name="Heading_20_2" text:outline-level="2"><text:bookmark-start text:name="__RefHeading___hacks_pour_user_screen.css_8"/><text:bookmark-start text:name="hacks_pour_user_screen.css"/>Hacks pour /user/screen.css<text:bookmark-end text:name="__RefHeading___hacks_pour_user_screen.css_8"/><text:bookmark-end text:name="hacks_pour_user_screen.css"/></text:h>
      <text:p text:style-name="Text_20_body">… à insérer dans <text:span text:style-name="Source_20_Text">/monobook/<text:span text:style-name="Strong_20_Emphasis">user</text:span>/screen.css</text:span> (<text:span text:style-name="Strong_20_Emphasis">PAS</text:span> <text:span text:style-name="Source_20_Text">/monobook/<text:span text:style-name="Strong_20_Emphasis">static</text:span>/css/screen.css</text:span>) <text:span text:style-name="Footnote_20_Anchor"><text:note-ref text:note-class="footnote" text:reference-format="text" text:ref-name="ftn0">1)</text:note-ref></text:span>.</text:p>
      <text:h text:style-name="Heading_20_3" text:outline-level="3"><text:bookmark-start text:name="__RefHeading___couleurs_de_liens_personnalisees_wiki_liens_internes_9"/><text:bookmark-start text:name="couleurs_de_liens_personnalisees_wiki_liens_internes"/>Couleurs de liens personnalisées (wiki / liens internes)<text:bookmark-end text:name="__RefHeading___couleurs_de_liens_personnalisees_wiki_liens_internes_9"/><text:bookmark-end text:name="couleurs_de_liens_personnalisees_wiki_liens_internes"/></text:h>
      <text:p text:style-name="Text_20_body">Ouvrez <text:span text:style-name="Source_20_Text"><text:span text:style-name="Strong_20_Emphasis">/user/</text:span>screen.css</text:span> et insérez :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div<text:span text:style-name="highlight_re1">.dokuwiki</text:span> a<text:span text:style-name="highlight_re1">.wikilink1</text:span> <text:span text:style-name="highlight_sy0">:</text:span><text:span text:style-name="highlight_kw5">link</text:span><text:span text:style-name="highlight_br0">{</text:span><text:line-break/><text:s text:c="2"/><text:span text:style-name="highlight_kw1">color</text:span><text:span text:style-name="highlight_sy0">:</text:span> <text:span text:style-name="highlight_re0">#006600</text:span> !important<text:span text:style-name="highlight_sy0">;</text:span><text:line-break/><text:span text:style-name="highlight_br0">}</text:span><text:line-break/>div<text:span text:style-name="highlight_re1">.dokuwiki</text:span> a<text:span text:style-name="highlight_re1">.wikilink1</text:span><text:span text:style-name="highlight_sy0">:</text:span><text:span text:style-name="highlight_kw5">visited</text:span> <text:span text:style-name="highlight_br0">{</text:span> <text:line-break/><text:s text:c="2"/><text:span text:style-name="highlight_kw1">color</text:span><text:span text:style-name="highlight_sy0">:</text:span> <text:span text:style-name="highlight_re0">#009933</text:span> !important<text:span text:style-name="highlight_sy0">;</text:span> <text:line-break/><text:span text:style-name="highlight_br0">}</text:span><text:line-break/>div<text:span text:style-name="highlight_re1">.dokuwiki</text:span> a<text:span text:style-name="highlight_re1">.wikilink1</text:span><text:span text:style-name="highlight_sy0">:</text:span><text:span text:style-name="highlight_kw5">hover</text:span> <text:span text:style-name="highlight_br0">{</text:span> <text:line-break/><text:s text:c="2"/><text:span text:style-name="highlight_kw1">color</text:span><text:span text:style-name="highlight_sy0">:</text:span> <text:span text:style-name="highlight_re0">#006600</text:span> !important<text:span text:style-name="highlight_sy0">;</text:span> <text:line-break/><text:span text:style-name="highlight_br0">}</text:span></text:p>
          </table:table-cell>
        </table:table-row>
      </table:table>
      <text:p text:style-name="Text_20_body">Remplacez simplement les couleurs par les valeurs que vous voulez.</text:p>
      <text:h text:style-name="Heading_20_3" text:outline-level="3"><text:bookmark-start text:name="__RefHeading___barre_laterale_plus_large_plus_d_espace_pour_la_colonne_de_gauche_10"/><text:bookmark-start text:name="barre_laterale_plus_large_plus_d_espace_pour_la_colonne_de_gauche"/>Barre latérale plus large / plus d'espace pour la colonne de gauche<text:bookmark-end text:name="__RefHeading___barre_laterale_plus_large_plus_d_espace_pour_la_colonne_de_gauche_10"/><text:bookmark-end text:name="barre_laterale_plus_large_plus_d_espace_pour_la_colonne_de_gauche"/></text:h>
      <text:p text:style-name="Text_20_body">Ouvrez <text:span text:style-name="Source_20_Text"><text:span text:style-name="Strong_20_Emphasis">/user/</text:span>screen.css</text:span> et insérez :</text:p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<text:span text:style-name="highlight_coMULTI">/* Donner plus d'espace à la barre latérale.<text:line-break/> <text:line-break/><text:s text:c="3"/>Largeurs par défaut :<text:line-break/><text:s text:c="3"/>- espace de 12.2em à gauche pour la zone de contenu. Dans cet exemple : 14.2em.<text:line-break/><text:s text:c="3"/>- largeur de barre latérale : 11,6em. Dans cet exemple : 13.6em.<text:line-break/><text:s text:c="3"/>- largeur du champ de recherche : 10.9em. Dans cet exemple : 12.9em.<text:line-break/><text:s text:c="3"/>- espace de 150px à gauche pour la boîte de recherche Ajax. Dans cet exemple : 180px.<text:line-break/>*/</text:span><text:line-break/><text:span text:style-name="highlight_coMULTI">/* déplacer le conteneur vers la droite */</text:span><text:line-break/>#<text:span text:style-name="highlight_kw2">content</text:span> <text:span text:style-name="highlight_br0">{</text:span><text:line-break/><text:s text:c="2"/><text:span text:style-name="highlight_kw1">margin</text:span><text:span text:style-name="highlight_sy0">:</text:span> <text:span text:style-name="highlight_re3">2.8em</text:span> <text:span text:style-name="highlight_nu0">0</text:span> <text:span text:style-name="highlight_nu0">0</text:span> <text:span text:style-name="highlight_re3">14.2em</text:span><text:span text:style-name="highlight_sy0">;</text:span><text:line-break/><text:span text:style-name="highlight_br0">}</text:span><text:line-break/><text:span text:style-name="highlight_re0">#column-content</text:span> <text:span text:style-name="highlight_br0">{</text:span><text:line-break/><text:s text:c="2"/><text:span text:style-name="highlight_kw1">margin</text:span><text:span text:style-name="highlight_sy0">:</text:span> <text:span text:style-name="highlight_nu0">0</text:span> <text:span text:style-name="highlight_nu0">0</text:span> <text:span text:style-name="highlight_re3">.6em</text:span> <text:span text:style-name="highlight_re3">-14.2em</text:span><text:span text:style-name="highlight_sy0">;</text:span><text:line-break/><text:span text:style-name="highlight_br0">}</text:span><text:line-break/><text:span text:style-name="highlight_re0">#column-content</text:span> #<text:span text:style-name="highlight_kw2">content</text:span> <text:span text:style-name="highlight_br0">{</text:span><text:line-break/><text:s text:c="2"/><text:span text:style-name="highlight_kw1">margin-left</text:span><text:span text:style-name="highlight_sy0">:</text:span> <text:span text:style-name="highlight_re3">14.2em</text:span> !important<text:span text:style-name="highlight_sy0">;</text:span> <text:span text:style-name="highlight_coMULTI">/* adjustment for<text:s text:c="2"/>IE (7) */</text:span><text:line-break/><text:span text:style-name="highlight_br0">}</text:span><text:line-break/><text:span text:style-name="highlight_coMULTI">/* redéfinir la largeur de la barre latérale + la position de la barre de tabulation */</text:span><text:line-break/><text:span text:style-name="highlight_re1">.portlet</text:span> <text:span text:style-name="highlight_br0">{</text:span><text:line-break/><text:s text:c="2"/><text:span text:style-name="highlight_kw1">width</text:span><text:span text:style-name="highlight_sy0">:</text:span> <text:span text:style-name="highlight_re3">13.6em</text:span><text:span text:style-name="highlight_sy0">;</text:span><text:line-break/><text:span text:style-name="highlight_br0">}</text:span><text:line-break/><text:span text:style-name="highlight_re0">#p-cactions</text:span> <text:span text:style-name="highlight_br0">{</text:span><text:line-break/><text:s text:c="2"/><text:span text:style-name="highlight_kw1">left</text:span><text:span text:style-name="highlight_sy0">:</text:span> <text:span text:style-name="highlight_re3">13.6em</text:span><text:span text:style-name="highlight_sy0">;</text:span> <text:span text:style-name="highlight_coMULTI">/* tab bar */</text:span><text:line-break/><text:span text:style-name="highlight_br0">}</text:span><text:line-break/><text:span text:style-name="highlight_coMULTI">/* champ de recherche */</text:span><text:line-break/><text:span text:style-name="highlight_re0">#qsearch__in</text:span> <text:span text:style-name="highlight_br0">{</text:span><text:line-break/><text:s text:c="2"/><text:span text:style-name="highlight_kw1">width</text:span><text:span text:style-name="highlight_sy0">:</text:span> <text:span text:style-name="highlight_re3">12.9em</text:span><text:span text:style-name="highlight_sy0">;</text:span><text:line-break/><text:span text:style-name="highlight_br0">}</text:span><text:line-break/><text:span text:style-name="highlight_coMULTI">/* boîte de recherche ajax "correspondant au nom de page" */</text:span><text:line-break/><text:span text:style-name="highlight_re0">#qsearch__out</text:span> <text:span text:style-name="highlight_br0">{</text:span><text:line-break/><text:s text:c="2"/><text:span text:style-name="highlight_kw1">left</text:span><text:span text:style-name="highlight_sy0">:</text:span> <text:span text:style-name="highlight_re3">180px</text:span><text:line-break/><text:span text:style-name="highlight_br0">}</text:span></text:p>
          </table:table-cell>
        </table:table-row>
      </table:table>
      <text:h text:style-name="Heading_20_3" text:outline-level="3"><text:bookmark-start text:name="__RefHeading___image_d_arriere-plan_personnalisee_11"/><text:bookmark-start text:name="image_d_arriere-plan_personnalisee"/>Image d'arrière-plan personnalisée<text:bookmark-end text:name="__RefHeading___image_d_arriere-plan_personnalisee_11"/><text:bookmark-end text:name="image_d_arriere-plan_personnalisee"/></text:h>
      <text:p text:style-name="Text_20_body">Stockez votre image d'arrière-plan en <text:span text:style-name="Source_20_Text">/user/background.jpg</text:span>, ouvrez <text:span text:style-name="Strong_20_Emphasis">/user/screen.css</text:span> et insérez :</text:p>
      <table:table table:style-name="Table">
        <table:table-column table:style-name="odt_auto_style_table_column_7_1"/>
        <table:table-row>
          <table:table-cell office:value-type="string" table:style-name="tablecell">
            <text:p text:style-name="Preformatted_20_Text">html <text:span text:style-name="highlight_br0">{</text:span><text:line-break/><text:s text:c="2"/><text:span text:style-name="highlight_kw1">background-color</text:span><text:span text:style-name="highlight_sy0">:</text:span> <text:span text:style-name="highlight_re0">#f9f9f9</text:span><text:span text:style-name="highlight_sy0">;</text:span><text:line-break/><text:span text:style-name="highlight_br0">}</text:span><text:line-break/>body <text:span text:style-name="highlight_br0">{</text:span><text:line-break/><text:s text:c="2"/><text:span text:style-name="highlight_kw1">background</text:span><text:span text:style-name="highlight_sy0">:</text:span> <text:span text:style-name="highlight_re0">#f9f9f9</text:span> <text:span text:style-name="highlight_kw3">url</text:span><text:span text:style-name="highlight_br0">(</text:span><text:span text:style-name="highlight_co2">user/background.jpg</text:span><text:span text:style-name="highlight_br0">)</text:span> <text:span text:style-name="highlight_nu0">0</text:span> <text:span text:style-name="highlight_nu0">0</text:span> <text:span text:style-name="highlight_kw2">no-repeat</text:span><text:span text:style-name="highlight_sy0">;</text:span><text:line-break/><text:span text:style-name="highlight_br0">}</text:span></text:p>
          </table:table-cell>
        </table:table-row>
      </table:table>
      <text:p text:style-name="Text_20_body">Si nécessaire, remplacez la couleur <text:span text:style-name="Source_20_Text">#f9f9f9</text:span> par une valeur correspondant à vos besoins.</text:p>
      <text:h text:style-name="Heading_20_3" text:outline-level="3"><text:bookmark-start text:name="__RefHeading___ajax_quicksearchafficher_les_resultats_dans_la_barre_laterale_12"/><text:bookmark-start text:name="ajax_quicksearchafficher_les_resultats_dans_la_barre_laterale"/>Ajax Quicksearch : afficher les résultats dans la barre latérale<text:bookmark-end text:name="__RefHeading___ajax_quicksearchafficher_les_resultats_dans_la_barre_laterale_12"/><text:bookmark-end text:name="ajax_quicksearchafficher_les_resultats_dans_la_barre_laterale"/></text:h>
      <text:p text:style-name="Text_20_body">Ouvrez <text:span text:style-name="Source_20_Text"><text:span text:style-name="Strong_20_Emphasis">/user/</text:span>screen.css</text:span> et insérez :</text:p>
      <table:table table:style-name="Table">
        <table:table-column table:style-name="odt_auto_style_table_column_8_1"/>
        <table:table-row>
          <table:table-cell office:value-type="string" table:style-name="tablecell">
            <text:p text:style-name="Preformatted_20_Text"><text:span text:style-name="highlight_re0">#qsearch__out</text:span> <text:span text:style-name="highlight_br0">{</text:span><text:line-break/><text:s text:c="2"/><text:span text:style-name="highlight_kw1">position</text:span><text:span text:style-name="highlight_sy0">:</text:span> <text:span text:style-name="highlight_kw2">static</text:span> !important<text:span text:style-name="highlight_sy0">;</text:span><text:line-break/><text:s text:c="2"/><text:span text:style-name="highlight_kw1">font-size</text:span><text:span text:style-name="highlight_sy0">:</text:span> <text:span text:style-name="highlight_re3">85%</text:span> !important<text:span text:style-name="highlight_sy0">;</text:span><text:line-break/><text:s text:c="2"/><text:span text:style-name="highlight_kw1">background</text:span><text:span text:style-name="highlight_sy0">:</text:span> __background__ !important<text:span text:style-name="highlight_sy0">;</text:span><text:line-break/><text:s text:c="2"/><text:span text:style-name="highlight_kw1">margin-top</text:span><text:span text:style-name="highlight_sy0">:</text:span> <text:span text:style-name="highlight_nu0">0</text:span> !important<text:span text:style-name="highlight_sy0">;</text:span><text:line-break/><text:s text:c="2"/><text:span text:style-name="highlight_kw1">margin-bottom</text:span><text:span text:style-name="highlight_sy0">:</text:span> <text:span text:style-name="highlight_re3">0.5em</text:span><text:span text:style-name="highlight_sy0">;</text:span><text:line-break/><text:s text:c="2"/><text:span text:style-name="highlight_kw1">width</text:span><text:span text:style-name="highlight_sy0">:</text:span> <text:span text:style-name="highlight_re3">12.2em</text:span><text:span text:style-name="highlight_sy0">;</text:span><text:line-break/><text:s text:c="2"/><text:span text:style-name="highlight_kw1">display</text:span><text:span text:style-name="highlight_sy0">:</text:span> <text:span text:style-name="highlight_kw2">none</text:span><text:span text:style-name="highlight_sy0">;</text:span><text:line-break/><text:s text:c="2"/><text:span text:style-name="highlight_kw1">border</text:span><text:span text:style-name="highlight_sy0">:</text:span> <text:span text:style-name="highlight_re3">1px</text:span> <text:span text:style-name="highlight_kw2">solid</text:span> <text:span text:style-name="highlight_re0">#aaa</text:span><text:span text:style-name="highlight_sy0">;</text:span><text:line-break/><text:s text:c="2"/><text:span text:style-name="highlight_kw1">padding</text:span><text:span text:style-name="highlight_sy0">:</text:span> <text:span text:style-name="highlight_nu0">0</text:span> <text:span text:style-name="highlight_re3">.8em</text:span> <text:span text:style-name="highlight_re3">.3em</text:span> <text:span text:style-name="highlight_re3">.5em</text:span><text:span text:style-name="highlight_sy0">;</text:span><text:line-break/><text:span text:style-name="highlight_br0">}</text:span></text:p>
          </table:table-cell>
        </table:table-row>
      </table:table>
      <text:h text:style-name="Heading_20_3" text:outline-level="3"><text:bookmark-start text:name="__RefHeading___preserver_les_espaces_plusieurs_espaces_tabulations_dans_le_texte_de_code_13"/><text:bookmark-start text:name="preserver_les_espaces_plusieurs_espaces_tabulations_dans_le_texte_de_code"/>Préserver les espaces (plusieurs espaces, tabulations) dans le texte de code<text:bookmark-end text:name="__RefHeading___preserver_les_espaces_plusieurs_espaces_tabulations_dans_le_texte_de_code_13"/><text:bookmark-end text:name="preserver_les_espaces_plusieurs_espaces_tabulations_dans_le_texte_de_code"/></text:h>
      <text:p text:style-name="Text_20_body">Ouvrez <text:span text:style-name="Source_20_Text"><text:span text:style-name="Strong_20_Emphasis">/user/</text:span>screen.css</text:span> et insérez :</text:p>
      <table:table table:style-name="Table">
        <table:table-column table:style-name="odt_auto_style_table_column_9_1"/>
        <table:table-row>
          <table:table-cell office:value-type="string" table:style-name="tablecell">
            <text:p text:style-name="Preformatted_20_Text">div#<text:span text:style-name="highlight_kw2">content</text:span> <text:span text:style-name="highlight_re1">.dokuwiki</text:span> code <text:span text:style-name="highlight_br0">{</text:span><text:line-break/><text:s text:c="2"/><text:span text:style-name="highlight_kw1">white-space</text:span><text:span text:style-name="highlight_sy0">:</text:span> <text:span text:style-name="highlight_kw2">pre</text:span><text:span text:style-name="highlight_sy0">;</text:span><text:line-break/><text:span text:style-name="highlight_br0">}</text:span></text:p>
          </table:table-cell>
        </table:table-row>
      </table:table>
      <text:h text:style-name="Heading_20_2" text:outline-level="2"><text:bookmark-start text:name="__RefHeading___utilisation_14"/><text:bookmark-start text:name="utilisation"/>Utilisation<text:bookmark-end text:name="__RefHeading___utilisation_14"/><text:bookmark-end text:name="utilisation"/></text:h>
      <text:h text:style-name="Heading_20_2" text:outline-level="2"><text:bookmark-start text:name="__RefHeading___desinstallation_15"/><text:bookmark-start text:name="desinstallation"/>Désinstallation<text:bookmark-end text:name="__RefHeading___desinstallation_15"/><text:bookmark-end text:name="desinstallation"/></text:h>
      <text:h text:style-name="Heading_20_2" text:outline-level="2"><text:bookmark-start text:name="__RefHeading___voir_aussi_16"/><text:bookmark-start text:name="voir_aussi"/>Voir aussi<text:bookmark-end text:name="__RefHeading___voir_aussi_16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16::54:49</meta:creation-date>
    <dc:creator>Generated</dc:creator>
    <dc:date>2026-08-24T16::54:49</dc:date>
    <dc:language>en-US</dc:language>
    <meta:editing-cycles>1</meta:editing-cycles>
    <meta:editing-duration>PT0S</meta:editing-duration>
    <dc:title>logiciel:internet:dokuwiki:themes:monobook:config:start</dc:title>
  </office:meta>
</office:document-meta>
</file>