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061d6ad528699ded3886c1f81c25726.png"/>
  <manifest:file-entry manifest:media-type="image/svg+xml" manifest:full-path="Pictures/b9bde90edd6f32fcf86995eac38230b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start"/><text:bookmark-start text:name="__RefHeading___dokuwikiun_wiki_opensource_sans_base_de_donnees_1"/><text:bookmark-start text:name="dokuwikiun_wiki_opensource_sans_base_de_donnees"/>Dokuwiki : un wiki opensource sans base de données<text:bookmark-end text:name="__RefHeading___dokuwikiun_wiki_opensource_sans_base_de_donnees_1"/><text:bookmark-end text:name="dokuwikiun_wiki_opensource_sans_base_de_donne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Avoir installé <text:a xlink:type="simple" xlink:href="apt://php,php-gd,php-xml" text:style-name="Internet_20_link" text:visited-style-name="Visited_20_Internet_20_Link">php,php-gd,php-xml</text:a></text:span> ou </text:p>
      <text:p text:style-name="Command Line Interface"><text:span text:style-name="PluginODTAutoStyle_span_1">...@...:~$ </text:span><text:span text:style-name="PluginODTAutoStyle_span_2">sudo apt install {php,php-{gd,xml}}</text:span></text:p>
      <text:p text:style-name="Text_20_body"><text:span text:style-name="underline"><text:span text:style-name="Strong_20_Emphasis">Remarque pour PHP 7</text:span></text:span> :<text:line-break/>Pour les plugins qui donnent des erreurs, éditez le fichier <text:span text:style-name="Strong_20_Emphasis">lib/plugins/&lt;plugin&gt;/syntax.php</text:span> pour le modifier comme indiqué dans les messages d'erreur :remplacez tous les <text:span text:style-name="Strong_20_Emphasis">&amp;$renderer</text:span> par <text:span text:style-name="Strong_20_Emphasis">Doku_Renderer $renderer</text:span>remplacez tous les <text:span text:style-name="Strong_20_Emphasis">&amp;$handler</text:span> par <text:span text:style-name="Strong_20_Emphasis">Doku_Handler $handler</text:span><text:span text:style-name="Strong_20_Emphasis">Avoir installé Java</text:span>, voir <text:a xlink:type="simple" xlink:href="https://nfrappe.fr/doc-0/doku.php?id=logiciel:programmation:java:start" text:style-name="Internet_20_link" text:visited-style-name="Visited_20_Internet_20_Link">Java, un langage multi-plateformes</text:a><text:span text:style-name="Strong_20_Emphasis">Avoir mis en place les liens interwiki</text:span>, en particulier les liens <text:span text:style-name="Emphasis">apt:</text:span> (cf. <text:a xlink:type="simple" xlink:href="#__RefHeading___configuration_4" text:style-name="Local_20_link" text:visited-style-name="Visited_20_Local_20_Link">Configuration</text:a>)<text:span text:style-name="Strong_20_Emphasis">Avoir désactivé le redimensionnement des icônes</text:span> (cf. Désactiver le redimensionnement des icônes)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<text:a xlink:type="simple" xlink:href="https://nfrappe.fr/doc-0/doku.php?id=tutoriel:internet:dokuwiki:install:downloader:start" text:style-name="Internet_20_link" text:visited-style-name="Visited_20_Internet_20_Link">DokuWiki Downloader</text:a></text:span><text:span text:style-name="Strong_20_Emphasis"><text:a xlink:type="simple" xlink:href="https://nfrappe.fr/doc-0/doku.php?id=logiciel:internet:dokuwiki:upgrade:start" text:style-name="Internet_20_link" text:visited-style-name="Visited_20_Internet_20_Link">Dokuwiki : Mise à niveau</text:a></text:span>Méthode toujours valable :</text:p>
      <text:p text:style-name="Text_20_body"><text:span text:style-name="Strong_20_Emphasis">Allez sur la page <text:a xlink:type="simple" xlink:href="https://download.dokuwiki.org/" text:style-name="Internet_20_link" text:visited-style-name="Visited_20_Internet_20_Link">https://download.dokuwiki.org/</text:a></text:span><text:span text:style-name="Strong_20_Emphasis">Cliquez sur <text:span text:style-name="Plugin_Keyboard___keyboard">Download</text:span></text:span> ou personnalisez le téléchargement en cochant les options voulues puis cliquez sur <text:span text:style-name="Plugin_Keyboard___keyboard">Start Download</text:span> en bas.<text:span text:style-name="Strong_20_Emphasis">Enregistrez</text:span> le fichier .tgz où vous voulez (par ex. dans le répertoire Téléchargements)<text:span text:style-name="Strong_20_Emphasis">Décompressez</text:span> l'archive de distribution → répertoire dokuwiki-xxxxxxxxxxxxxx/<text:span text:style-name="Strong_20_Emphasis">Lancez Filezilla</text:span>Ouvrez votre serveurLocalement, ouvrez le répertoire dokuwiki-xxxxxxxxxxxxxx/et envoyez tout le répertoire dokuwiki sur votre espace Web.<text:span text:style-name="Strong_20_Emphasis">Ouvrez la page de votre futur site</text:span> <text:a xlink:type="simple" xlink:href="https://monsite.tld/install.php" text:style-name="Internet_20_link" text:visited-style-name="Visited_20_Internet_20_Link">https://monsite.tld/install.php</text:a><text:span text:style-name="Strong_20_Emphasis">Choisissez votre langue:</text:span> : fr, puis <text:span text:style-name="Plugin_Keyboard___keyboard">Mettre à jour</text:span><text:span text:style-name="Strong_20_Emphasis">Nom du wiki</text:span> : Donnez le titre de votre WikiCochez <text:span text:style-name="Strong_20_Emphasis">Activer le contrôle d'accès (recommandé)</text:span><text:span text:style-name="Strong_20_Emphasis">Super-utilisateur</text:span> : son nom d'user<text:span text:style-name="Strong_20_Emphasis">Nom</text:span> : Son nom véritable<text:span text:style-name="Strong_20_Emphasis">Adresse de courriel</text:span> : Son courriel<text:span text:style-name="Strong_20_Emphasis">Mot de passe</text:span> : Son mot de passe, et confirmez-le<text:span text:style-name="Strong_20_Emphasis">Politique de contrôle d'accès initiale</text:span> : choisissez le degré de fermeture du wikiNe cochez pas <text:span text:style-name="Strong_20_Emphasis">Permettre aux utilisateurs de s'enregistrer eux-mêmes.</text:span> (sauf si vous le voulez…)<text:span text:style-name="Strong_20_Emphasis">Veuillez choisir la licence sous laquelle vous souhaitez placer votre contenu :</text:span> : Cochez la licence désirée<text:span text:style-name="Strong_20_Emphasis">Si le message d'erreur suivant apparaît</text:span> :<draw:frame draw:style-name="mediacenter" draw:name="erreur de l'installateur au démarrage Legend" text:anchor-type="paragraph" draw:z-index="0" svg:width="15.875cm"><draw:text-box><text:p text:style-name="legendcenter"><draw:frame draw:style-name="mediacenter" draw:name="erreur de l'installateur au démarrage" text:anchor-type="paragraph" draw:z-index="0" svg:width="15.875cm" svg:height="9.5096618357488cm"><draw:image xlink:href="Pictures/d061d6ad528699ded3886c1f81c25726.png" xlink:type="simple" xlink:show="embed" xlink:actuate="onLoad"/></draw:frame>erreur de l'installateur au démarrage</text:p></draw:text-box></draw:frame>, voir la page <text:a xlink:type="simple" xlink:href="http://www.dokuwiki.org/install:permissions" text:style-name="Internet_20_link" text:visited-style-name="Visited_20_Internet_20_Link">http://www.dokuwiki.org/install:permissions</text:a>. Les réglages à appliquer sont, en se plaçant dans le répertoire web (<text:span text:style-name="Strong_20_Emphasis">/var/www</text:span>) :</text:p>
      <text:p text:style-name="Command Line Interface"><text:span text:style-name="PluginODTAutoStyle_span_3">...@...:~ $ </text:span><text:span text:style-name="PluginODTAutoStyle_span_4">cd /var/www</text:span><text:line-break/><text:span text:style-name="PluginODTAutoStyle_span_5">$ </text:span><text:span text:style-name="PluginODTAutoStyle_span_6">sudo chgrp -R www-data doc/</text:span><text:line-break/><text:span text:style-name="PluginODTAutoStyle_span_7">$ </text:span><text:span text:style-name="PluginODTAutoStyle_span_8">sudo chmod -R g+w doc/</text:span></text:p>
      <text:p text:style-name="Text_20_body"><text:span text:style-name="Strong_20_Emphasis">groupe www-data</text:span> pour tout le wiki<text:line-break/>
<text:span text:style-name="Strong_20_Emphasis">en écriture pour le groupe</text:span></text:p>
      <text:p text:style-name="Text_20_body"><text:span text:style-name="Strong_20_Emphasis">Sécurisation</text:span> :<text:span text:style-name="Strong_20_Emphasis">sous Apache 2, activez les .htaccess</text:span> : <text:span text:style-name="Strong_20_Emphasis">Créez avec les droits d'administration le fichier /etc/apache2/sites-available/monsite.conf</text:span> pour y écrire :</text:p>
      <text:p text:style-name="Preformatted_20_Text"><text:s text:c="4"/>&lt;Directory /var/www/&gt;<text:line-break/><text:s text:c="8"/>Options Indexes FollowSymLinks MultiViews<text:line-break/><text:s text:c="8"/>AllowOverride All<text:line-break/><text:s text:c="4"/>&lt;/Directory&gt;</text:p>
      <text:p text:style-name="Text_20_body"><text:span text:style-name="Strong_20_Emphasis">Autre méthode</text:span> : éditez avec les droits d'administration le fichier <text:span text:style-name="Strong_20_Emphasis">default</text:span> pour le modifier comme ceci :dans la définition <text:span text:style-name="Strong_20_Emphasis">VirtualHost</text:span>, utiliser la directive <text:span text:style-name="Strong_20_Emphasis">LocationMatch</text:span> en ajoutant juste en dessous de la directive Directory :</text:p>
      <text:p text:style-name="Preformatted_20_Text">&lt;Directory /var/www/dokuwiki&gt;<text:line-break/><text:s text:c="4"/>order deny,allow<text:line-break/><text:s text:c="4"/>allow from all<text:line-break/>&lt;/Directory&gt;<text:line-break/><text:line-break/>&lt;LocationMatch "/dokuwiki/(data|conf|bin|inc)/"&gt;<text:line-break/><text:s text:c="4"/>order allow,deny<text:line-break/><text:s text:c="4"/>deny from all<text:line-break/><text:s text:c="4"/>satisfy all<text:line-break/>&lt;/LocationMatch&gt;</text:p>
      <text:p text:style-name="Text_20_body"><text:span text:style-name="Strong_20_Emphasis">Mise à jour</text:span> :<text:span text:style-name="Strong_20_Emphasis">Le mieux est d'utiliser le plugin</text:span><text:span text:style-name="Strong_20_Emphasis">Méthode manuelle, en local sur le serveur</text:span> :<text:span text:style-name="Strong_20_Emphasis">Faites une sauvegarde complète du wiki</text:span> :</text:p>
      <text:p text:style-name="Command Line Interface"><text:span text:style-name="PluginODTAutoStyle_span_9">...@...:~ $ </text:span><text:span text:style-name="PluginODTAutoStyle_span_10">cp -a /path/to/wiki/ /path/to/wikibackup</text:span></text:p>
      <text:p text:style-name="Text_20_body"><text:span text:style-name="Strong_20_Emphasis">Téléchargez dans le répertoire de dokuwiki la nouvelle version trouvée sur <text:a xlink:type="simple" xlink:href="http://splitbrain.org/go/dokuwiki" text:style-name="Internet_20_link" text:visited-style-name="Visited_20_Internet_20_Link">http://splitbrain.org/go/dokuwiki</text:a></text:span> :</text:p>
      <text:p text:style-name="Command Line Interface"><text:span text:style-name="PluginODTAutoStyle_span_11">...@...:~ $ </text:span><text:span text:style-name="PluginODTAutoStyle_span_12">cd /path/to/wiki/</text:span><text:line-break/><text:span text:style-name="PluginODTAutoStyle_span_13">...@...:~ $ </text:span><text:span text:style-name="PluginODTAutoStyle_span_14">wget http://.../dokuwiki-xxxx-xx-xx.tgz</text:span></text:p>
      <text:p text:style-name="Text_20_body"><text:span text:style-name="Strong_20_Emphasis">Extrayez-le à la racine de dokuwiki en écrasant les fichiers existants</text:span> :</text:p>
      <text:p text:style-name="Command Line Interface"><text:span text:style-name="PluginODTAutoStyle_span_15">...@...:~ $ </text:span><text:span text:style-name="PluginODTAutoStyle_span_16">tar -xzvf dokuwiki-xxxx-xx-xx.tgz --strip-components=1</text:span></text:p>
      <text:p text:style-name="Text_20_body"><text:span text:style-name="Strong_20_Emphasis">Effacez l'archive téléchargée</text:span> :</text:p>
      <text:p text:style-name="Command Line Interface"><text:span text:style-name="PluginODTAutoStyle_span_17">...@...:~ $ </text:span><text:span text:style-name="PluginODTAutoStyle_span_18">rm dokuwiki-xxxx-xx-xx.tgz</text:span></text:p>
      <text:p text:style-name="Text_20_body"><text:span text:style-name="Strong_20_Emphasis">Effacez install.php</text:span> :</text:p>
      <text:p text:style-name="Command Line Interface"><text:span text:style-name="PluginODTAutoStyle_span_19">...@...:~ $ </text:span><text:span text:style-name="PluginODTAutoStyle_span_20">rm /path/to/wiki/install.php</text:span></text:p>
      <text:p text:style-name="Text_20_body"><text:span text:style-name="Strong_20_Emphasis">Effacez les anciens fichiers qui ne sont plus utilisés</text:span> (Liste de ces fichiers sur <text:a xlink:type="simple" xlink:href="http://www.dokuwiki.org/install:upgrade" text:style-name="Internet_20_link" text:visited-style-name="Visited_20_Internet_20_Link">http://www.dokuwiki.org/install:upgrade</text:a>) :<text:span text:style-name="Strong_20_Emphasis">copiez/collez la liste dans un fichier texte sur le système</text:span> (par exemple <text:span text:style-name="Strong_20_Emphasis">/tmp/removeold.txt</text:span>)<text:span text:style-name="Strong_20_Emphasis">puis lancez</text:span> :</text:p>
      <text:p text:style-name="Command Line Interface"><text:span text:style-name="PluginODTAutoStyle_span_21">...@...:~ $ </text:span><text:span text:style-name="PluginODTAutoStyle_span_22">grep -Ev "^($|#)" /tmp/removeold.txt | xargs -n 1 rm -fd</text:span></text:p>
      <text:p text:style-name="Text_20_body">Seuls les fichiers existants sont effacés.<text:span text:style-name="Strong_20_Emphasis">Réglez les permissions</text:span>, sans oublier les éventuels nouveaux répertoires sous data/<text:span text:style-name="Strong_20_Emphasis">Comparez votre .htaccess avec le .htaccess.dist fourni</text:span> pour les changements nécessaires<text:span text:style-name="Strong_20_Emphasis">Mettez à jour</text:span> les plugins et les templates<text:span text:style-name="Strong_20_Emphasis">Effacez le cache</text:span> en faisant un touch de conf/local.php pour sauver la configuration<text:span text:style-name="Strong_20_Emphasis">Mettre à jour l'index si besoin</text:span>Ces étapes sont sans danger tant qu'on ne change que les versions locales des fichiers de configuration (comme conf/local.php au lieu de conf/dokuwiki.php).<text:line-break/>DokuWiki ne remplacera pas ces fichiers locaux.<text:line-break/>Si on utilise toujours le config manager, on est en sécurité car il sauve toujours dans local.php.<text:line-break/>De même, les données utilisateur et l'information ACL ne seront jamais remplacées car DokuWiki ne fournit que des exemples (avec une extension .dist)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<text:a xlink:type="simple" xlink:href="https://nfrappe.fr/doc-0/doku.php?id=logiciel:internet:dokuwiki:parametres:start" text:style-name="Internet_20_link" text:visited-style-name="Visited_20_Internet_20_Link">Paramètres de Dokuwiki</text:a></text:span><text:span text:style-name="Strong_20_Emphasis"><text:a xlink:type="simple" xlink:href="https://nfrappe.fr/doc-0/doku.php?id=logiciel:internet:dokuwiki:interwiki:start" text:style-name="Internet_20_link" text:visited-style-name="Visited_20_Internet_20_Link">Raccourcis interwiki</text:a></text:span><text:span text:style-name="Strong_20_Emphasis">Thèmes</text:span> :<text:span text:style-name="Strong_20_Emphasis"><text:a xlink:type="simple" xlink:href="https://nfrappe.fr/doc-0/doku.php?id=logiciel:internet:dokuwiki:themes:monobook:start" text:style-name="Internet_20_link" text:visited-style-name="Visited_20_Internet_20_Link">Dokuwiki : Thème Monobook</text:a></text:span><text:span text:style-name="Strong_20_Emphasis"><text:a xlink:type="simple" xlink:href="https://nfrappe.fr/doc-0/doku.php?id=logiciel:internet:dokuwiki:themes:vector:start" text:style-name="Internet_20_link" text:visited-style-name="Visited_20_Internet_20_Link">Dokuwiki : Thème vector</text:a></text:span><text:span text:style-name="Strong_20_Emphasis"><text:a xlink:type="simple" xlink:href="https://nfrappe.fr/doc-0/doku.php?id=tutoriel:internet:dokuwiki:toolbarbutton" text:style-name="Internet_20_link" text:visited-style-name="Visited_20_Internet_20_Link">Ajouter ses propres boutons à la barre d'outils</text:a></text:span>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Greffons intéressants</text:span> : Copiez l'adresse du lien (clic droit dessus), collez-la dans la case URL du gestionnaire de plugins et cliquez sur Télécharger<text:span text:style-name="Strong_20_Emphasis"><text:a xlink:type="simple" xlink:href="https://nfrappe.fr/doc-0/doku.php?id=logiciel:internet:dokuwiki:plugins:a2s:start" text:style-name="Internet_20_link" text:visited-style-name="Visited_20_Internet_20_Link">a2s : Diagramme ASCII</text:a></text:span><text:span text:style-name="Strong_20_Emphasis"><text:a xlink:type="simple" xlink:href="https://nfrappe.fr/doc-0/doku.php?id=logiciel:internet:dokuwiki:plugins:addnewpage:start" text:style-name="Internet_20_link" text:visited-style-name="Visited_20_Internet_20_Link">addnewpage : Ajouter une nouvelle page</text:a></text:span><text:span text:style-name="Strong_20_Emphasis"><text:a xlink:type="simple" xlink:href="https://nfrappe.fr/doc-0/doku.php?id=logiciel:internet:dokuwiki:plugins:alphalist2:start" text:style-name="Internet_20_link" text:visited-style-name="Visited_20_Internet_20_Link">alphalist2 : affiche par ordre alphabétique les listes ordonnées ou non</text:a></text:span><text:span text:style-name="Strong_20_Emphasis"><text:a xlink:type="simple" xlink:href="https://nfrappe.fr/doc-0/doku.php?id=logiciel:internet:dokuwiki:plugins:backup:start" text:style-name="Internet_20_link" text:visited-style-name="Visited_20_Internet_20_Link">backup : Outil de sauvegarde pour DokuWiki</text:a></text:span><text:span text:style-name="Strong_20_Emphasis"><text:a xlink:type="simple" xlink:href="https://nfrappe.fr/doc-0/doku.php?id=logiciel:internet:dokuwiki:plugins:bookcreator:start" text:style-name="Internet_20_link" text:visited-style-name="Visited_20_Internet_20_Link">bookcreator : créer un livre (PDF, ODT ou text)</text:a></text:span><text:span text:style-name="Strong_20_Emphasis"><text:a xlink:type="simple" xlink:href="https://nfrappe.fr/doc-0/doku.php?id=logiciel:internet:dokuwiki:plugins:captcha:start" text:style-name="Internet_20_link" text:visited-style-name="Visited_20_Internet_20_Link">captcha : utilise une vérification par image (CAPTCHA) pour déjouer les spambots</text:a></text:span><text:span text:style-name="Strong_20_Emphasis"><text:a xlink:type="simple" xlink:href="https://nfrappe.fr/doc-0/doku.php?id=logiciel:internet:dokuwiki:plugins:charpicker:start" text:style-name="Internet_20_link" text:visited-style-name="Visited_20_Internet_20_Link">charpicker : modifie la liste des caractères dans le sélecteur de caractères spéciaux de DokuWiki</text:a></text:span><text:span text:style-name="Strong_20_Emphasis"><text:a xlink:type="simple" xlink:href="https://nfrappe.fr/doc-0/doku.php?id=logiciel:internet:dokuwiki:plugins:cli:start" text:style-name="Internet_20_link" text:visited-style-name="Visited_20_Internet_20_Link">cli : plugin Command Line Interface pour Dokuwiki</text:a></text:span><text:span text:style-name="Strong_20_Emphasis"><text:a xlink:type="simple" xlink:href="https://nfrappe.fr/doc-0/doku.php?id=logiciel:internet:dokuwiki:plugins:cloud:start" text:style-name="Internet_20_link" text:visited-style-name="Visited_20_Internet_20_Link">cloud : nuage des mots les plus fréquemment utilisés</text:a></text:span><text:span text:style-name="Strong_20_Emphasis"><text:a xlink:type="simple" xlink:href="https://nfrappe.fr/doc-0/doku.php?id=logiciel:internet:dokuwiki:plugins:color:start" text:style-name="Internet_20_link" text:visited-style-name="Visited_20_Internet_20_Link">color : écrit du texte en couleur</text:a></text:span><text:span text:style-name="Strong_20_Emphasis"><text:a xlink:type="simple" xlink:href="https://nfrappe.fr/doc-0/doku.php?id=logiciel:internet:dokuwiki:plugins:confmanager:start" text:style-name="Internet_20_link" text:visited-style-name="Visited_20_Internet_20_Link">confmanager : gérer divers fichiers .conf</text:a></text:span><text:span text:style-name="Strong_20_Emphasis"><text:a xlink:type="simple" xlink:href="https://nfrappe.fr/doc-0/doku.php?id=logiciel:internet:dokuwiki:plugins:copypage:start" text:style-name="Internet_20_link" text:visited-style-name="Visited_20_Internet_20_Link">copypage : crée une nouvelle page à partir d'une page existante</text:a></text:span><text:span text:style-name="Strong_20_Emphasis"><text:a xlink:type="simple" xlink:href="https://nfrappe.fr/doc-0/doku.php?id=logiciel:internet:dokuwiki:plugins:custombuttons:start" text:style-name="Internet_20_link" text:visited-style-name="Visited_20_Internet_20_Link">custombuttons : ajout de boutons personnalisés à la barre d'outils</text:a></text:span><text:span text:style-name="Strong_20_Emphasis"><text:a xlink:type="simple" xlink:href="https://nfrappe.fr/doc-0/doku.php?id=logiciel:internet:dokuwiki:plugins:definitionlist:start" text:style-name="Internet_20_link" text:visited-style-name="Visited_20_Internet_20_Link">definitionlist : syntaxe pour les listes de définitions</text:a></text:span><text:span text:style-name="Strong_20_Emphasis"><text:a xlink:type="simple" xlink:href="https://nfrappe.fr/doc-0/doku.php?id=logiciel:internet:dokuwiki:plugins:diagram:start" text:style-name="Internet_20_link" text:visited-style-name="Visited_20_Internet_20_Link">diagram : construit des diagrammes</text:a></text:span><text:span text:style-name="Strong_20_Emphasis"><text:a xlink:type="simple" xlink:href="https://nfrappe.fr/doc-0/doku.php?id=logiciel:internet:dokuwiki:plugins:diffpreview:start" text:style-name="Internet_20_link" text:visited-style-name="Visited_20_Internet_20_Link">diffpreview : ajoute un bouton pour visualiser les différences en mode édition</text:a></text:span><text:span text:style-name="Strong_20_Emphasis"><text:a xlink:type="simple" xlink:href="https://nfrappe.fr/doc-0/doku.php?id=logiciel:internet:dokuwiki:plugins:ditaa:start" text:style-name="Internet_20_link" text:visited-style-name="Visited_20_Internet_20_Link">ditaa : convertit en image les diagrammes de flux ASCII</text:a></text:span><text:span text:style-name="Strong_20_Emphasis"><text:a xlink:type="simple" xlink:href="https://nfrappe.fr/doc-0/doku.php?id=logiciel:internet:dokuwiki:plugins:dropfiles:start" text:style-name="Internet_20_link" text:visited-style-name="Visited_20_Internet_20_Link">dropfiles : permet de télécharger des fichiers par drang'n'drop dans la zone d'édition d'une page</text:a></text:span><text:span text:style-name="Strong_20_Emphasis"><text:a xlink:type="simple" xlink:href="https://nfrappe.fr/doc-0/doku.php?id=logiciel:internet:dokuwiki:plugins:dw2pdf:start" text:style-name="Internet_20_link" text:visited-style-name="Visited_20_Internet_20_Link">dw2pdf : Exporter du contenu DokuWiki au format PDF</text:a></text:span><text:span text:style-name="Strong_20_Emphasis"><text:a xlink:type="simple" xlink:href="https://nfrappe.fr/doc-0/doku.php?id=logiciel:internet:dokuwiki:plugins:edittable:start" text:style-name="Internet_20_link" text:visited-style-name="Visited_20_Internet_20_Link">edittable : édition de tableaux dans Dokuwiki</text:a></text:span><text:span text:style-name="Strong_20_Emphasis"><text:a xlink:type="simple" xlink:href="https://nfrappe.fr/doc-0/doku.php?id=logiciel:internet:dokuwiki:plugins:folded:start" text:style-name="Internet_20_link" text:visited-style-name="Visited_20_Internet_20_Link">folded : Sections de page repliables</text:a></text:span><text:span text:style-name="Strong_20_Emphasis"><text:a xlink:type="simple" xlink:href="https://nfrappe.fr/doc-0/doku.php?id=logiciel:internet:dokuwiki:plugins:gallery:start" text:style-name="Internet_20_link" text:visited-style-name="Visited_20_Internet_20_Link">gallery : crée une galerie d'images à partir d'un espace de nom ou d'un RSS</text:a></text:span><text:span text:style-name="Strong_20_Emphasis"><text:a xlink:type="simple" xlink:href="https://nfrappe.fr/doc-0/doku.php?id=logiciel:internet:dokuwiki:plugins:hidden:start" text:style-name="Internet_20_link" text:visited-style-name="Visited_20_Internet_20_Link">hidden : cache ou montre des détails</text:a></text:span><text:span text:style-name="Strong_20_Emphasis"><text:a xlink:type="simple" xlink:href="https://nfrappe.fr/doc-0/doku.php?id=logiciel:internet:dokuwiki:plugins:keyboard:start" text:style-name="Internet_20_link" text:visited-style-name="Visited_20_Internet_20_Link">keyboard : Marque le texte de Dokuwiki comme des touches du clavier</text:a></text:span><text:span text:style-name="Strong_20_Emphasis"><text:a xlink:type="simple" xlink:href="https://nfrappe.fr/doc-0/doku.php?id=logiciel:internet:dokuwiki:plugins:loglog:start" text:style-name="Internet_20_link" text:visited-style-name="Visited_20_Internet_20_Link">loglog : enregistre les connexions, les déconnexions et l'activité de l'administrateur dans un fichier</text:a></text:span><text:span text:style-name="Strong_20_Emphasis"><text:a xlink:type="simple" xlink:href="https://nfrappe.fr/doc-0/doku.php?id=logiciel:internet:dokuwiki:plugins:mathpublish:start" text:style-name="Internet_20_link" text:visited-style-name="Visited_20_Internet_20_Link">mathpublish : ajoute des formules mathématiques</text:a></text:span> : Voir <text:a xlink:type="simple" xlink:href="https://www.dokuwiki.org/plugin:mathpublish" text:style-name="Internet_20_link" text:visited-style-name="Visited_20_Internet_20_Link">https://www.dokuwiki.org/plugin:mathpublish</text:a><text:span text:style-name="Strong_20_Emphasis"><text:a xlink:type="simple" xlink:href="https://nfrappe.fr/doc-0/doku.php?id=logiciel:internet:dokuwiki:plugins:move:start" text:style-name="Internet_20_link" text:visited-style-name="Visited_20_Internet_20_Link">move : déplace et renomme des pages et des fichiers multimédias</text:a></text:span><text:span text:style-name="Strong_20_Emphasis"><text:a xlink:type="simple" xlink:href="https://nfrappe.fr/doc-0/doku.php?id=logiciel:internet:dokuwiki:plugins:multiorphan:start" text:style-name="Internet_20_link" text:visited-style-name="Visited_20_Internet_20_Link">multiorphan : GUI pour trouver toutes sortes de pages et de médias orphelins ou recherchés</text:a></text:span><text:span text:style-name="Strong_20_Emphasis"><text:a xlink:type="simple" xlink:href="https://nfrappe.fr/doc-0/doku.php?id=logiciel:internet:dokuwiki:plugins:nbsp:start" text:style-name="Internet_20_link" text:visited-style-name="Visited_20_Internet_20_Link">nbsp : espace insécable</text:a></text:span><text:span text:style-name="Strong_20_Emphasis"><text:a xlink:type="simple" xlink:href="https://nfrappe.fr/doc-0/doku.php?id=logiciel:internet:dokuwiki:plugins:stale:start" text:style-name="Internet_20_link" text:visited-style-name="Visited_20_Internet_20_Link">stale : "touche" les fichiers de configuration (successeur de toucher)</text:a></text:span><text:span text:style-name="Strong_20_Emphasis"><text:a xlink:type="simple" xlink:href="https://nfrappe.fr/doc-0/doku.php?id=logiciel:internet:dokuwiki:plugins:odt:start" text:style-name="Internet_20_link" text:visited-style-name="Visited_20_Internet_20_Link">odt : Export OpenOffice.org/LibreOffice.org</text:a></text:span><text:span text:style-name="Strong_20_Emphasis"><text:a xlink:type="simple" xlink:href="https://nfrappe.fr/doc-0/doku.php?id=logiciel:internet:dokuwiki:plugins:pagelist:start" text:style-name="Internet_20_link" text:visited-style-name="Visited_20_Internet_20_Link">pagelist : liste les pages dans un format agréable</text:a></text:span><text:span text:style-name="Strong_20_Emphasis"><text:a xlink:type="simple" xlink:href="https://nfrappe.fr/doc-0/doku.php?id=logiciel:internet:dokuwiki:plugins:qna:start" text:style-name="Internet_20_link" text:visited-style-name="Visited_20_Internet_20_Link">qna : FAQ</text:a></text:span><text:span text:style-name="Strong_20_Emphasis"><text:a xlink:type="simple" xlink:href="https://nfrappe.fr/doc-0/doku.php?id=logiciel:internet:dokuwiki:plugins:sortablejs:start" text:style-name="Internet_20_link" text:visited-style-name="Visited_20_Internet_20_Link">sortablejs : permet de trier les tableaux par colonnes</text:a></text:span><text:span text:style-name="Strong_20_Emphasis">subnumberlist</text:span><text:span text:style-name="Strong_20_Emphasis"><text:a xlink:type="simple" xlink:href="https://nfrappe.fr/doc-0/doku.php?id=logiciel:internet:dokuwiki:plugins:sync:start" text:style-name="Internet_20_link" text:visited-style-name="Visited_20_Internet_20_Link">sync : synchroniser des dokuwikis</text:a></text:span><text:span text:style-name="Strong_20_Emphasis"><text:a xlink:type="simple" xlink:href="https://nfrappe.fr/doc-0/doku.php?id=logiciel:internet:dokuwiki:plugins:tab:start" text:style-name="Internet_20_link" text:visited-style-name="Visited_20_Internet_20_Link">tab : syntaxe spéciale pour les tabulations</text:a></text:span><text:span text:style-name="Strong_20_Emphasis"><text:a xlink:type="simple" xlink:href="https://nfrappe.fr/doc-0/doku.php?id=logiciel:internet:dokuwiki:plugins:tablecalc:start" text:style-name="Internet_20_link" text:visited-style-name="Visited_20_Internet_20_Link">tablecalc : faire des calculs dans une table comme avec Excel</text:a></text:span><text:span text:style-name="Strong_20_Emphasis"><text:a xlink:type="simple" xlink:href="https://nfrappe.fr/doc-0/doku.php?id=logiciel:internet:dokuwiki:plugins:templatepagename:start" text:style-name="Internet_20_link" text:visited-style-name="Visited_20_Internet_20_Link">templatepagename : pages de modèle c_template et i_template</text:a></text:span><text:span text:style-name="Strong_20_Emphasis"><text:a xlink:type="simple" xlink:href="https://nfrappe.fr/doc-0/doku.php?id=logiciel:internet:dokuwiki:plugins:tag:start" text:style-name="Internet_20_link" text:visited-style-name="Visited_20_Internet_20_Link">tag : assigner des tags aux pages de Dokuwiki</text:a></text:span><text:span text:style-name="Strong_20_Emphasis"><text:a xlink:type="simple" xlink:href="https://nfrappe.fr/doc-0/doku.php?id=logiciel:internet:dokuwiki:plugins:toolbox:start" text:style-name="Internet_20_link" text:visited-style-name="Visited_20_Internet_20_Link">toolbox : ajoute divers outils à la barre d'outils de l'éditeur</text:a></text:span><text:span text:style-name="Strong_20_Emphasis"><text:a xlink:type="simple" xlink:href="https://nfrappe.fr/doc-0/doku.php?id=logiciel:internet:dokuwiki:plugins:translate:start" text:style-name="Internet_20_link" text:visited-style-name="Visited_20_Internet_20_Link">translate : un plugin de traduction qui n'exige pas que le nom de la page soit le même dans toutes les langues</text:a></text:span><text:span text:style-name="Strong_20_Emphasis"><text:a xlink:type="simple" xlink:href="https://nfrappe.fr/doc-0/doku.php?id=logiciel:internet:dokuwiki:plugins:translation:start" text:style-name="Internet_20_link" text:visited-style-name="Visited_20_Internet_20_Link">translation : configuration facile d'un wiki multi-langue</text:a></text:span><text:span text:style-name="Strong_20_Emphasis"><text:a xlink:type="simple" xlink:href="https://nfrappe.fr/doc-0/doku.php?id=logiciel:internet:dokuwiki:plugins:typography:start" text:style-name="Internet_20_link" text:visited-style-name="Visited_20_Internet_20_Link">typography : capacités de mise en page</text:a></text:span><text:span text:style-name="Strong_20_Emphasis"><text:a xlink:type="simple" xlink:href="https://nfrappe.fr/doc-0/doku.php?id=logiciel:internet:dokuwiki:plugins:upgrade:start" text:style-name="Internet_20_link" text:visited-style-name="Visited_20_Internet_20_Link">upgrade : Mettez à jour votre DokuWiki en quelques clics depuis l'interface d'administration</text:a></text:span><text:span text:style-name="Strong_20_Emphasis"><text:a xlink:type="simple" xlink:href="https://nfrappe.fr/doc-0/doku.php?id=logiciel:internet:dokuwiki:plugins:vshare:start" text:style-name="Internet_20_link" text:visited-style-name="Visited_20_Internet_20_Link">vshare : intégration de vidéos provenant de divers sites de partage de vidéos</text:a></text:span><text:span text:style-name="Strong_20_Emphasis"><text:a xlink:type="simple" xlink:href="https://nfrappe.fr/doc-0/doku.php?id=logiciel:internet:dokuwiki:plugins:wrap:start" text:style-name="Internet_20_link" text:visited-style-name="Visited_20_Internet_20_Link">wrap : conteneurs</text:a></text:span><text:span text:style-name="Strong_20_Emphasis"><text:a xlink:type="simple" xlink:href="https://nfrappe.fr/doc-0/doku.php?id=logiciel:internet:dokuwiki:plugins:wrapadd:start" text:style-name="Internet_20_link" text:visited-style-name="Visited_20_Internet_20_Link">wrapadd : styles supplémentaires pour le plugin WRAP</text:a></text:span><text:span text:style-name="Strong_20_Emphasis"><text:a xlink:type="simple" xlink:href="https://nfrappe.fr/doc-0/doku.php?id=logiciel:internet:dokuwiki:plugins:yalist:start" text:style-name="Internet_20_link" text:visited-style-name="Visited_20_Internet_20_Link">yalist : Plugin de liste universel simple</text:a></text:span></text:p>
      <text:p text:style-name="Text_20_body"><text:span text:style-name="Strong_20_Emphasis"><text:a xlink:type="simple" xlink:href="https://nfrappe.fr/doc-0/doku.php?id=logiciel:internet:dokuwiki:plugins:siteexport:start" text:style-name="Internet_20_link" text:visited-style-name="Visited_20_Internet_20_Link">Plugin Site Export</text:a></text:span><text:span text:style-name="Strong_20_Emphasis"><text:a xlink:type="simple" xlink:href="https://nfrappe.fr/doc-0/doku.php?id=logiciel:internet:dokuwiki:plugins:text:start" text:style-name="Internet_20_link" text:visited-style-name="Visited_20_Internet_20_Link">Text (exportation / rendu)</text:a></text:span><text:span text:style-name="Strong_20_Emphasis"><text:a xlink:type="simple" xlink:href="https://nfrappe.fr/doc-0/doku.php?id=tutoriel:internet:dokuwiki:titres:number:start" text:style-name="Internet_20_link" text:visited-style-name="Visited_20_Internet_20_Link">Numérotation automatique avec des compteurs CSS</text:a></text:span><text:span text:style-name="Strong_20_Emphasis"><text:a xlink:type="simple" xlink:href="https://nfrappe.fr/doc-0/doku.php?id=logiciel:internet:dokuwiki:plugins:numberedheadings:start" text:style-name="Internet_20_link" text:visited-style-name="Visited_20_Internet_20_Link">Numérotation des titres par CSS uniquement (remplace numberedheadings)</text:a></text:span><text:span text:style-name="Strong_20_Emphasis"><text:a xlink:type="simple" xlink:href="https://nfrappe.fr/doc-0/doku.php?id=logiciel:internet:dokuwiki:plugins:headingnumbers:start" text:style-name="Internet_20_link" text:visited-style-name="Visited_20_Internet_20_Link">Numérotation automatique des titres par CSS</text:a></text:span><text:span text:style-name="Strong_20_Emphasis"><text:a xlink:type="simple" xlink:href="https://nfrappe.fr/doc-0/doku.php?id=logiciel:internet:dokuwiki:plugins:cacherevisionseraser:start" text:style-name="Internet_20_link" text:visited-style-name="Visited_20_Internet_20_Link">Cacherevisionseraser : Nettoyeur du cache et des révisions</text:a></text:span><text:span text:style-name="Strong_20_Emphasis">bureaucracy</text:span> : Voir <text:a xlink:type="simple" xlink:href="https://www.dokuwiki.org/plugin:bureaucracy" text:style-name="Internet_20_link" text:visited-style-name="Visited_20_Internet_20_Link">https://www.dokuwiki.org/plugin:bureaucracy</text:a><text:span text:style-name="Strong_20_Emphasis">doodle2</text:span> : Voir <text:a xlink:type="simple" xlink:href="https://www.dokuwiki.org/plugin:doodle2" text:style-name="Internet_20_link" text:visited-style-name="Visited_20_Internet_20_Link">https://www.dokuwiki.org/plugin:doodle2</text:a><text:span text:style-name="Strong_20_Emphasis">French Typography</text:span> : Voir <text:a xlink:type="simple" xlink:href="https://www.dokuwiki.org/plugin:french_typography" text:style-name="Internet_20_link" text:visited-style-name="Visited_20_Internet_20_Link">https://www.dokuwiki.org/plugin:french_typography</text:a><text:span text:style-name="Strong_20_Emphasis">odt2dw</text:span> : Voir <text:a xlink:type="simple" xlink:href="https://www.dokuwiki.org/plugin:odt2dw" text:style-name="Internet_20_link" text:visited-style-name="Visited_20_Internet_20_Link">https://www.dokuwiki.org/plugin:odt2dw</text:a><text:span text:style-name="Strong_20_Emphasis">translation</text:span> : Voir <text:a xlink:type="simple" xlink:href="https://www.dokuwiki.org/plugin:translation" text:style-name="Internet_20_link" text:visited-style-name="Visited_20_Internet_20_Link">https://www.dokuwiki.org/plugin:translation</text:a> ; se configure dans les paramètres de configuration (administration)</text:p>
      <text:p text:style-name="Text_20_body"><text:span text:style-name="Strong_20_Emphasis"><text:a xlink:type="simple" xlink:href="https://nfrappe.fr/doc-0/doku.php?id=logiciel:internet:dokuwiki:plugins:extlist:start" text:style-name="Internet_20_link" text:visited-style-name="Visited_20_Internet_20_Link">extlist : syntaxe étendue pour les listes</text:a></text:span> <draw:frame draw:style-name="media" draw:name="1" text:anchor-type="as-char" draw:z-index="1" svg:width="" svg:rel-width="100%" svg:height="0cm"><draw:image xlink:href="Pictures/b9bde90edd6f32fcf86995eac38230bd.svg" xlink:type="simple" xlink:show="embed" xlink:actuate="onLoad"/></draw:frame> : modifie les réglages des listes !!!<draw:frame draw:style-name="PluginODTAutoStyle_Frame_23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 greffon <text:span text:style-name="Strong_20_Emphasis">jquery</text:span> est maintenant intégré à Dokuwiki. Il ne faut surtout pas l'installer car cela provoque des problèmes comme la disparition des boutons de l'éditeur !</text:p><text:p text:style-name="Text_20_body">Greffons qui ne marchent plus et font disparaître l'affichage</text:p><text:p text:style-name="Text_20_body"><text:span text:style-name="Strong_20_Emphasis">uparrow</text:span><text:span text:style-name="Strong_20_Emphasis">codebutton2</text:span><text:span text:style-name="Strong_20_Emphasis">jcapture</text:span> : Voir <text:a xlink:type="simple" xlink:href="https://nfrappe.fr/doc-0/doku.php?id=logiciel:internet:dokuwiki:plugins:jcapture" text:style-name="Internet_20_link" text:visited-style-name="Visited_20_Internet_20_Link">Dokuwiki : plugin jcapture</text:a><text:span text:style-name="Strong_20_Emphasis"><text:span text:style-name="underline">Note avec PHP 7</text:span></text:span> :</text:p><text:p text:style-name="Text_20_body">Pour les plugins qui donnent des erreurs, éditez le fichier <text:span text:style-name="Strong_20_Emphasis">lib/plugins/&lt;plugin&gt;/syntax.php</text:span> pour le modifier comme indiqué dans les messages d'erreur :</text:p><text:p text:style-name="Text_20_body">remplacez tous les <text:span text:style-name="Strong_20_Emphasis">&amp;$renderer</text:span> par <text:span text:style-name="Strong_20_Emphasis">Doku_Renderer $renderer</text:span>remplacez tous les <text:span text:style-name="Strong_20_Emphasis">&amp;$handler</text:span> par <text:span text:style-name="Strong_20_Emphasis">Doku_Handler $handler</text:span></text:p></table:table-cell></table:table-row></table:table></draw:text-box></draw:frame></text:p>
      <text:p text:style-name="Text_20_body"><text:span text:style-name="Strong_20_Emphasis">Tutoriels</text:span> :<text:span text:style-name="Strong_20_Emphasis"><text:a xlink:type="simple" xlink:href="https://nfrappe.fr/doc-0/doku.php?id=tutoriel:internet:dokuwiki:dokuwiki:icones:start" text:style-name="Internet_20_link" text:visited-style-name="Visited_20_Internet_20_Link">Désactiver le redimensionnement des icônes</text:a></text:span><text:span text:style-name="Strong_20_Emphasis"><text:a xlink:type="simple" xlink:href="https://nfrappe.fr/doc-0/doku.php?id=tutoriel:internet:dokuwiki:pgtelechargement" text:style-name="Internet_20_link" text:visited-style-name="Visited_20_Internet_20_Link">Créer une page de fichiers à télécharger</text:a></text:span>**Créer une ferme de dokuwikis : **<text:a xlink:type="simple" xlink:href="http://doc.nfrappe.fr/doku.php?id=logiciel:internet:dokuwiki:start1#installation" text:style-name="Internet_20_link" text:visited-style-name="Visited_20_Internet_20_Link">Installez un dokuwiki</text:a> sur votre serveur en le nommant fermier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Text_20_body">Sur le serveur, effacez le répertoire racine du Dokuwiki.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dokuwiki" text:style-name="Internet_20_link" text:visited-style-name="Visited_20_Internet_20_Link">https://doc.ubuntu-fr.org/dokuwiki</text:a></text:p>
      <text:p text:style-name="Horizontal_20_Line"/>
      <text:p text:style-name="Text_20_body"><text:span text:style-name="Emphasis">Basé sur « <text:a xlink:type="simple" xlink:href="https://doc.ubuntu-fr.org/dokuwiki" text:style-name="Internet_20_link" text:visited-style-name="Visited_20_Internet_20_Link">Dokuwiki - C'est mieux quand c'est simple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45:10</meta:creation-date>
    <dc:creator>Generated</dc:creator>
    <dc:date>2026-08-24T06::45:10</dc:date>
    <dc:language>en-US</dc:language>
    <meta:editing-cycles>1</meta:editing-cycles>
    <meta:editing-duration>PT0S</meta:editing-duration>
    <dc:title>logiciel:internet:dokuwiki:start</dc:title>
  </office:meta>
</office:document-meta>
</file>