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tablecalc:start"/><text:bookmark-start text:name="__RefHeading___tablecalcfaire_des_calculs_dans_une_table_comme_avec_excel_1"/><text:bookmark-start text:name="tablecalcfaire_des_calculs_dans_une_table_comme_avec_excel"/>tablecalc : faire des calculs dans une table comme avec Excel<text:bookmark-end text:name="__RefHeading___tablecalcfaire_des_calculs_dans_une_table_comme_avec_excel_1"/><text:bookmark-end text:name="tablecalcfaire_des_calculs_dans_une_table_comme_avec_excel"/></text:h>
      <text:p text:style-name="Text_20_body">Parfois, on peut avoir besoin de faire des calculs simples dans la table DokuWiki.</text:p>
      <text:p text:style-name="Text_20_body">À l'aide de ce plugin, vous pourrez insérer des formules de style Excel dans le tableau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Recherchez et installez le plugin <text:span text:style-name="Strong_20_Emphasis">tablecalc</text:span> à l'aide du gestionnaire d'extensions. <text:a xlink:type="simple" xlink:href="http://narezka.org/cfd/msgdb/740/tablecalc.zip" text:style-name="Internet_20_link" text:visited-style-name="Visited_20_Internet_20_Link">http://narezka.org/cfd/msgdb/740/tablecalc.zip</text:a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yntaxe_6"/><text:bookmark-start text:name="syntaxe"/>Syntaxe<text:bookmark-end text:name="__RefHeading___syntaxe_6"/><text:bookmark-end text:name="syntaxe"/></text:h>
      <text:p text:style-name="Text_20_body">Pour effectuer un calcul, insérez une formule de style XL dans la feuille de calcul. Toute expression doit commencer par <text:span text:style-name="Strong_20_Emphasis">~~=</text:span> et se terminer par <text:span text:style-name="Strong_20_Emphasis">~~</text:span>.</text:p>
      <text:p text:style-name="Text_20_body">Vous pouvez spécifier</text:p>
      <text:p text:style-name="Text_20_body">directement une plage (comme le fait XL)ou utiliser une fonction <text:span text:style-name="Strong_20_Emphasis">range()</text:span>La plage consiste en une référence à la cellule de départ et à la cellule d'arrivée, comme ceci :</text:p>
      <text:p text:style-name="Command Line Interface"><text:span text:style-name="PluginODTAutoStyle_span_1">r0c4</text:span></text:p>
      <text:p text:style-name="Text_20_body"><draw:frame draw:style-name="PluginODTAutoStyle_Frame_2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Notez que les index de ligne (r) et de colonne (c) commencent à partir de zéro (0)</text:p></table:table-cell></table:table-row></table:table></draw:text-box></draw:frame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 0     </text:p>
          </table:table-cell>
          <table:table-cell office:value-type="string" table:style-name="tableheader">
            <text:p text:style-name="Table_20_Heading">  1     </text:p>
          </table:table-cell>
          <table:table-cell office:value-type="string" table:style-name="tableheader">
            <text:p text:style-name="Table_20_Heading">  2    </text:p>
          </table:table-cell>
        </table:table-row>
        <table:table-row>
          <table:table-cell office:value-type="string" table:style-name="tableheader">
            <text:p text:style-name="Table_20_Heading">  0   </text:p>
          </table:table-cell>
          <table:table-cell office:value-type="string" table:style-name="tablecell">
            <text:p text:style-name="tablealignleft"> r0c0   </text:p>
          </table:table-cell>
          <table:table-cell office:value-type="string" table:style-name="tablecell">
            <text:p text:style-name="tablealignleft"> r0c1   </text:p>
          </table:table-cell>
          <table:table-cell office:value-type="string" table:style-name="tablecell">
            <text:p text:style-name="tablealignleft"> r0c2  </text:p>
          </table:table-cell>
        </table:table-row>
        <table:table-row>
          <table:table-cell office:value-type="string" table:style-name="tableheader">
            <text:p text:style-name="Table_20_Heading">  1   </text:p>
          </table:table-cell>
          <table:table-cell office:value-type="string" table:style-name="tablecell">
            <text:p text:style-name="tablealignleft"> r1c0   </text:p>
          </table:table-cell>
          <table:table-cell office:value-type="string" table:style-name="tablecell">
            <text:p text:style-name="tablealignleft"> r1c1   </text:p>
          </table:table-cell>
          <table:table-cell office:value-type="string" table:style-name="tablecell">
            <text:p text:style-name="tablealignleft"> r1c2  </text:p>
          </table:table-cell>
        </table:table-row>
        <table:table-row>
          <table:table-cell office:value-type="string" table:style-name="tableheader">
            <text:p text:style-name="Table_20_Heading">  2   </text:p>
          </table:table-cell>
          <table:table-cell office:value-type="string" table:style-name="tablecell">
            <text:p text:style-name="tablealignleft"> r2c0   </text:p>
          </table:table-cell>
          <table:table-cell office:value-type="string" table:style-name="tablecell">
            <text:p text:style-name="tablealignleft"> r2c1   </text:p>
          </table:table-cell>
          <table:table-cell office:value-type="string" table:style-name="tablecell">
            <text:p text:style-name="tablealignleft"> r2c2  </text:p>
          </table:table-cell>
        </table:table-row>
      </table:table>
      <text:p text:style-name="Text_20_body">Les préfixes de ligne et de colonne peuvent être permutés. Ceci est équivalent à ce qui précède :</text:p>
      <text:p text:style-name="Command Line Interface"><text:span text:style-name="PluginODTAutoStyle_span_6">c4r0</text:span></text:p>
      <text:p text:style-name="Text_20_body">Vous pouvez également faire référence à plusieurs cellules dans une plage :</text:p>
      <text:p text:style-name="Command Line Interface"><text:span text:style-name="PluginODTAutoStyle_span_7">|r0c0:r1c1||</text:span></text:p>
      <text:p text:style-name="Text_20_body">De plus, vous pouvez utiliser plusieurs plages :</text:p>
      <text:p text:style-name="Command Line Interface"><text:span text:style-name="PluginODTAutoStyle_span_8">r0c0:r1c1,r0c3:r1c4</text:span></text:p>
      <text:p text:style-name="Text_20_body"><draw:frame draw:style-name="PluginODTAutoStyle_Frame_9_text_frame" draw:name="Frame2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Il est recommandé de ne pas utiliser de références pour des cellules inexistantes. Par exemple, ce n'est pas correct (bien que cela fonctionnera, renvoyant « 3 ») :</text:p><text:p text:style-name="Command Line Interface"><text:span text:style-name="PluginODTAutoStyle_span_13">| 1 |</text:span><text:line-break/><text:span text:style-name="PluginODTAutoStyle_span_14">| 2 |</text:span><text:line-break/><text:span text:style-name="PluginODTAutoStyle_span_15">| ~~=sum(r0c0:r99c99)~~ |</text:span></text:p><text:p text:style-name="Text_20_body">Utilisez plutôt des constructions comme celle-ci :</text:p><text:p text:style-name="Command Line Interface"><text:span text:style-name="PluginODTAutoStyle_span_16">| 1 |</text:span><text:line-break/><text:span text:style-name="PluginODTAutoStyle_span_17">| 2 |</text:span><text:line-break/><text:span text:style-name="PluginODTAutoStyle_span_18">| ~~=sum(range(0,0,col(),row()-1))~~ |</text:span></text:p></table:table-cell></table:table-row></table:table></draw:text-box></draw:frame></text:p>
      <text:h text:style-name="Heading_20_3" text:outline-level="3"><text:bookmark-start text:name="__RefHeading___fonctions_7"/><text:bookmark-start text:name="fonctions"/>Fonctions<text:bookmark-end text:name="__RefHeading___fonctions_7"/><text:bookmark-end text:name="fonctions"/></text:h>
      <text:p text:style-name="Text_20_body">The following functions are implemented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Func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average(range)                    </text:p>
          </table:table-cell>
          <table:table-cell office:value-type="string" table:style-name="tablecell">
            <text:p text:style-name="tablealignleft"> Renvoie la moyenne de la plage spécifiée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ell(column,row)                  </text:p>
          </table:table-cell>
          <table:table-cell office:value-type="string" table:style-name="tablecell">
            <text:p text:style-name="tablealignleft"> Renvoie la valeur numérique de la cellule (colonne, ligne)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heck(condition;true;false)       </text:p>
          </table:table-cell>
          <table:table-cell office:value-type="string" table:style-name="tablecell">
            <text:p text:style-name="tablealignleft"> Exécute l'instruction true, si la condition n'est pas zéro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l()                             </text:p>
          </table:table-cell>
          <table:table-cell office:value-type="string" table:style-name="tablecell">
            <text:p text:style-name="tablealignleft"> Retourne la colonne courante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mpare(a;b;operation)            </text:p>
          </table:table-cell>
          <table:table-cell office:value-type="string" table:style-name="tablecell">
            <text:p text:style-name="tablealignleft"> Comparaison mathématique entre a et b. Renvoie zéro lorsque les conditions de l'opération ne sont pas remplies                 </text:p>
          </table:table-cell>
        </table:table-row>
        <table:table-row>
          <table:table-cell office:value-type="string" table:style-name="tableheader">
            <text:p text:style-name="Table_20_Heading"> count(range)                      </text:p>
          </table:table-cell>
          <table:table-cell office:value-type="string" table:style-name="tablecell">
            <text:p text:style-name="tablealignleft"> Renvoie le nombre d'éléments dans la plage spécifiée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ountif(range;b;operation)        </text:p>
          </table:table-cell>
          <table:table-cell office:value-type="string" table:style-name="tablecell">
            <text:p text:style-name="tablealignleft"> Compter les valeurs dans la plage qui correspondent à la comparaison avec b. Le type de comparaison est spécifié en opération  </text:p>
          </table:table-cell>
        </table:table-row>
        <table:table-row>
          <table:table-cell office:value-type="string" table:style-name="tableheader">
            <text:p text:style-name="Table_20_Heading"> label(string)                     </text:p>
          </table:table-cell>
          <table:table-cell office:value-type="string" table:style-name="tablecell">
            <text:p text:style-name="tablealignleft"> Lie l'étiquette à la table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max(range)                        </text:p>
          </table:table-cell>
          <table:table-cell office:value-type="string" table:style-name="tablecell">
            <text:p text:style-name="tablealignleft"> Renvoie la valeur maximale dans la plage spécifiée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min(range)                        </text:p>
          </table:table-cell>
          <table:table-cell office:value-type="string" table:style-name="tablecell">
            <text:p text:style-name="tablealignleft"> Renvoie la valeur minimale dans la plage spécifiée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ange(column1,row1,column2,row2)  </text:p>
          </table:table-cell>
          <table:table-cell office:value-type="string" table:style-name="tablecell">
            <text:p text:style-name="tablealignleft"> Renvoie la plage interne pour d'autres fonctions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ound(number;decimals)            </text:p>
          </table:table-cell>
          <table:table-cell office:value-type="string" table:style-name="tablecell">
            <text:p text:style-name="tablealignleft"> Renvoie le nombre, arrondi aux décimales spécifiées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ow()                             </text:p>
          </table:table-cell>
          <table:table-cell office:value-type="string" table:style-name="tablecell">
            <text:p text:style-name="tablealignleft"> Retourne la ligne courante            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um(range)                        </text:p>
          </table:table-cell>
          <table:table-cell office:value-type="string" table:style-name="tablecell">
            <text:p text:style-name="tablealignleft"> Renvoie la somme de la plage spécifiée       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calc()                            </text:p>
          </table:table-cell>
          <table:table-cell office:value-type="string" table:style-name="tablecell">
            <text:p text:style-name="tablealignleft"> Obsolète, désormais inutile                                                                                                    </text:p>
          </table:table-cell>
        </table:table-row>
      </table:table>
      <text:p text:style-name="Text_20_body">Bien que vous puissiez utiliser deux points comme délimiteur dans les fonctions, le point-virgule est préférable et recommandé.</text:p>
      <text:h text:style-name="Heading_20_3" text:outline-level="3"><text:bookmark-start text:name="__RefHeading___operateurs_8"/><text:bookmark-start text:name="operateurs"/>Opérateurs<text:bookmark-end text:name="__RefHeading___operateurs_8"/><text:bookmark-end text:name="operateurs"/></text:h>
      <text:p text:style-name="Text_20_body">La plupart des opérateurs arithmétiques Javascript standard sont pris en charge, mais certains <text:note text:id="ftn0" text:note-class="footnote"><text:note-citation text:label="1)">1)</text:note-citation><text:note-body><text:p text:style-name="Text_20_body"> ^ | ~</text:p></text:note-body></text:note> sont en conflit avec le balisage de la table, les opérateurs suivants sont donc disponibles 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Opérateur  </text:p>
          </table:table-cell>
          <table:table-cell office:value-type="string" table:style-name="tableheader">
            <text:p text:style-name="Table_20_Heading"> Description                     </text:p>
          </table:table-cell>
        </table:table-row>
        <table:table-row>
          <table:table-cell office:value-type="string" table:style-name="tableheader">
            <text:p text:style-name="Table_20_Heading"> +          </text:p>
          </table:table-cell>
          <table:table-cell office:value-type="string" table:style-name="tablecell">
            <text:p text:style-name="tablealignleft"> Addition et plus unaire         </text:p>
          </table:table-cell>
        </table:table-row>
        <table:table-row>
          <table:table-cell office:value-type="string" table:style-name="tableheader">
            <text:p text:style-name="Table_20_Heading"> -          </text:p>
          </table:table-cell>
          <table:table-cell office:value-type="string" table:style-name="tablecell">
            <text:p text:style-name="tablealignleft"> Soustraction et unaire négatif  </text:p>
          </table:table-cell>
        </table:table-row>
        <table:table-row>
          <table:table-cell office:value-type="string" table:style-name="tableheader">
            <text:p text:style-name="Table_20_Heading"> *          </text:p>
          </table:table-cell>
          <table:table-cell office:value-type="string" table:style-name="tablecell">
            <text:p text:style-name="tablealignleft"> Multiplication                  </text:p>
          </table:table-cell>
        </table:table-row>
        <table:table-row>
          <table:table-cell office:value-type="string" table:style-name="tableheader">
            <text:p text:style-name="Table_20_Heading"> /          </text:p>
          </table:table-cell>
          <table:table-cell office:value-type="string" table:style-name="tablecell">
            <text:p text:style-name="tablealignleft"> Division                        </text:p>
          </table:table-cell>
        </table:table-row>
        <table:table-row>
          <table:table-cell office:value-type="string" table:style-name="tableheader">
            <text:p text:style-name="Table_20_Heading"> %          </text:p>
          </table:table-cell>
          <table:table-cell office:value-type="string" table:style-name="tablecell">
            <text:p text:style-name="tablealignleft"> Modulo (reste de division)      </text:p>
          </table:table-cell>
        </table:table-row>
        <table:table-row>
          <table:table-cell office:value-type="string" table:style-name="tableheader">
            <text:p text:style-name="Table_20_Heading"> &amp;          </text:p>
          </table:table-cell>
          <table:table-cell office:value-type="string" table:style-name="tablecell">
            <text:p text:style-name="tablealignleft"> ET logique                      </text:p>
          </table:table-cell>
        </table:table-row>
        <table:table-row>
          <table:table-cell office:value-type="string" table:style-name="tableheader">
            <text:p text:style-name="Table_20_Heading"> «         </text:p>
          </table:table-cell>
          <table:table-cell office:value-type="string" table:style-name="tablecell">
            <text:p text:style-name="tablealignleft"> Décaler à gauche                </text:p>
          </table:table-cell>
        </table:table-row>
        <table:table-row>
          <table:table-cell office:value-type="string" table:style-name="tableheader">
            <text:p text:style-name="Table_20_Heading"> »         </text:p>
          </table:table-cell>
          <table:table-cell office:value-type="string" table:style-name="tablecell">
            <text:p text:style-name="tablealignleft"> Décaler à droite                </text:p>
          </table:table-cell>
        </table:table-row>
      </table:table>
      <text:h text:style-name="Heading_20_3" text:outline-level="3"><text:bookmark-start text:name="__RefHeading___exemples_9"/><text:bookmark-start text:name="exemples"/>Exemples<text:bookmark-end text:name="__RefHeading___exemples_9"/><text:bookmark-end text:name="exemples"/></text:h>
      <text:h text:style-name="Heading_20_4" text:outline-level="4"><text:bookmark-start text:name="__RefHeading___er_exemple_10"/><text:bookmark-start text:name="er_exemple"/>1er exemple<text:bookmark-end text:name="__RefHeading___er_exemple_10"/><text:bookmark-end text:name="er_exemple"/></text:h>
      <text:p text:style-name="Command Line Interface"><text:span text:style-name="PluginODTAutoStyle_span_19">| 1 | 2 | ~~=r0c0+r0c1~~ | ~~=10.2+1.5~~ |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e_exemple_11"/><text:bookmark-start text:name="e_exemple"/>2e exemple<text:bookmark-end text:name="__RefHeading___e_exemple_11"/><text:bookmark-end text:name="e_exemple"/></text:h>
      <text:p text:style-name="Command Line Interface"><text:span text:style-name="PluginODTAutoStyle_span_20">| 1 | 2 |</text:span><text:line-break/><text:span text:style-name="PluginODTAutoStyle_span_21">| 3 | 4 |</text:span><text:line-break/><text:span text:style-name="PluginODTAutoStyle_span_22">| ~~=sum(r0c0:r1c1)~~ ||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 table:number-columns-spanned="2"/>
          <table:covered-table-cell/>
        </table:table-row>
      </table:table>
      <text:h text:style-name="Heading_20_4" text:outline-level="4"><text:bookmark-start text:name="__RefHeading___e_exemple_12"/><text:bookmark-start text:name="e_exemple1"/>3e exemple<text:bookmark-end text:name="__RefHeading___e_exemple_12"/><text:bookmark-end text:name="e_exemple1"/></text:h>
      <text:p text:style-name="Command Line Interface"><text:span text:style-name="PluginODTAutoStyle_span_23">| 1 | 2 | 3 | 4 |</text:span><text:line-break/><text:span text:style-name="PluginODTAutoStyle_span_24">| 5 | 6 | 7 | 8 |</text:span><text:line-break/><text:span text:style-name="PluginODTAutoStyle_span_25">| **~~=sum(r0c0:r1c1,r0c3:r1c4)~~** ||||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</table:table-row>
        <table:table-row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 table:number-columns-spanned="4">
            <text:p text:style-name="tablealignleft"> <text:span text:style-name="Strong_20_Emphasis"/> </text:p>
          </table:table-cell>
          <table:covered-table-cell/>
          <table:covered-table-cell/>
          <table:covered-table-cell/>
        </table:table-row>
      </table:table>
      <text:h text:style-name="Heading_20_4" text:outline-level="4"><text:bookmark-start text:name="__RefHeading___e_exemple_13"/><text:bookmark-start text:name="e_exemple2"/>4e exemple<text:bookmark-end text:name="__RefHeading___e_exemple_13"/><text:bookmark-end text:name="e_exemple2"/></text:h>
      <text:p text:style-name="Command Line Interface"><text:span text:style-name="PluginODTAutoStyle_span_26">|1|</text:span><text:line-break/><text:span text:style-name="PluginODTAutoStyle_span_27">|2|</text:span><text:line-break/><text:span text:style-name="PluginODTAutoStyle_span_28">|3|<text:s text:c="3"/></text:span><text:line-break/><text:span text:style-name="PluginODTAutoStyle_span_29">|4|<text:s text:c="3"/></text:span><text:line-break/><text:span text:style-name="PluginODTAutoStyle_span_30">|5.74|</text:span><text:line-break/><text:span text:style-name="PluginODTAutoStyle_span_31">|6|</text:span><text:line-break/><text:span text:style-name="PluginODTAutoStyle_span_32">|7|<text:s text:c="3"/></text:span><text:line-break/><text:span text:style-name="PluginODTAutoStyle_span_33">|8|<text:s text:c="3"/></text:span><text:line-break/><text:span text:style-name="PluginODTAutoStyle_span_34">|9|<text:s text:c="3"/></text:span><text:line-break/><text:span text:style-name="PluginODTAutoStyle_span_35">|10|<text:s text:c="4"/></text:span><text:line-break/><text:span text:style-name="PluginODTAutoStyle_span_36">|11|<text:s text:c="3"/></text:span><text:line-break/><text:span text:style-name="PluginODTAutoStyle_span_37">|~~=sum(range(col(),0,col(),row()-1))~~|</text:span></text:p>
      <table:table table:style-name="Table">
        <table:table-column/>
        <table:table-row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5.74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10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</table:table-row>
        <table:table-row>
          <table:table-cell office:value-type="string" table:style-name="tablecell"/>
        </table:table-row>
      </table:table>
      <text:h text:style-name="Heading_20_4" text:outline-level="4"><text:bookmark-start text:name="__RefHeading___v_14"/><text:bookmark-start text:name="v"/>V<text:bookmark-end text:name="__RefHeading___v_14"/><text:bookmark-end text:name="v"/></text:h>
      <text:p text:style-name="Command Line Interface"><text:span text:style-name="PluginODTAutoStyle_span_38">|1|</text:span><text:line-break/><text:span text:style-name="PluginODTAutoStyle_span_39">|2|</text:span><text:line-break/><text:span text:style-name="PluginODTAutoStyle_span_40">|3|<text:s text:c="3"/></text:span><text:line-break/><text:span text:style-name="PluginODTAutoStyle_span_41">|4|<text:s text:c="3"/></text:span><text:line-break/><text:span text:style-name="PluginODTAutoStyle_span_42">|5|</text:span><text:line-break/><text:span text:style-name="PluginODTAutoStyle_span_43">|6|</text:span><text:line-break/><text:span text:style-name="PluginODTAutoStyle_span_44">|7|<text:s text:c="3"/></text:span><text:line-break/><text:span text:style-name="PluginODTAutoStyle_span_45">|8|<text:s text:c="3"/></text:span><text:line-break/><text:span text:style-name="PluginODTAutoStyle_span_46">|9|<text:s text:c="3"/></text:span><text:line-break/><text:span text:style-name="PluginODTAutoStyle_span_47">|11|<text:s text:c="4"/></text:span><text:line-break/><text:span text:style-name="PluginODTAutoStyle_span_48">|~~=average(range(col(),0,col(),row()-1))~~|</text:span></text:p>
      <table:table table:style-name="Table">
        <table:table-column/>
        <table:table-row>
          <table:table-cell office:value-type="string" table:style-name="tablecell">
            <text:p text:style-name="tablealignleft">1</text:p>
          </table:table-cell>
        </table:table-row>
        <table:table-row>
          <table:table-cell office:value-type="string" table:style-name="tablecell">
            <text:p text:style-name="tablealignleft">2</text:p>
          </table:table-cell>
        </table:table-row>
        <table:table-row>
          <table:table-cell office:value-type="string" table:style-name="tablecell">
            <text:p text:style-name="tablealignleft">3</text:p>
          </table:table-cell>
        </table:table-row>
        <table:table-row>
          <table:table-cell office:value-type="string" table:style-name="tablecell">
            <text:p text:style-name="tablealignleft">4</text:p>
          </table:table-cell>
        </table:table-row>
        <table:table-row>
          <table:table-cell office:value-type="string" table:style-name="tablecell">
            <text:p text:style-name="tablealignleft">5</text:p>
          </table:table-cell>
        </table:table-row>
        <table:table-row>
          <table:table-cell office:value-type="string" table:style-name="tablecell">
            <text:p text:style-name="tablealignleft">6</text:p>
          </table:table-cell>
        </table:table-row>
        <table:table-row>
          <table:table-cell office:value-type="string" table:style-name="tablecell">
            <text:p text:style-name="tablealignleft">7</text:p>
          </table:table-cell>
        </table:table-row>
        <table:table-row>
          <table:table-cell office:value-type="string" table:style-name="tablecell">
            <text:p text:style-name="tablealignleft">8</text:p>
          </table:table-cell>
        </table:table-row>
        <table:table-row>
          <table:table-cell office:value-type="string" table:style-name="tablecell">
            <text:p text:style-name="tablealignleft">9</text:p>
          </table:table-cell>
        </table:table-row>
        <table:table-row>
          <table:table-cell office:value-type="string" table:style-name="tablecell">
            <text:p text:style-name="tablealignleft">11</text:p>
          </table:table-cell>
        </table:table-row>
        <table:table-row>
          <table:table-cell office:value-type="string" table:style-name="tablecell"/>
        </table:table-row>
      </table:table>
      <text:h text:style-name="Heading_20_4" text:outline-level="4"><text:bookmark-start text:name="__RefHeading___e_exemple_15"/><text:bookmark-start text:name="e_exemple3"/>6e exemple<text:bookmark-end text:name="__RefHeading___e_exemple_15"/><text:bookmark-end text:name="e_exemple3"/></text:h>
      <text:p text:style-name="Command Line Interface"><text:span text:style-name="PluginODTAutoStyle_span_49">| ~~=label(ex6_1)~~1 | 2 |</text:span><text:line-break/><text:span text:style-name="PluginODTAutoStyle_span_50">| 3 | 4 |</text:span><text:line-break/><text:span text:style-name="PluginODTAutoStyle_span_51"/><text:line-break/><text:span text:style-name="PluginODTAutoStyle_span_52">Sum: **~~=sum(ex6_1.c0r0:c99r99)~~**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</table:table-row>
      </table:table>
      <text:p text:style-name="Text_20_body">Sum: <text:span text:style-name="Strong_20_Emphasis"/></text:p>
      <text:h text:style-name="Heading_20_4" text:outline-level="4"><text:bookmark-start text:name="__RefHeading___e_exemple_16"/><text:bookmark-start text:name="e_exemple4"/>7e exemple<text:bookmark-end text:name="__RefHeading___e_exemple_16"/><text:bookmark-end text:name="e_exemple4"/></text:h>
      <text:p text:style-name="Command Line Interface"><text:span text:style-name="PluginODTAutoStyle_span_53">| **~~=label(ex7_1)~~11** | ~~=sum(ex7_2.c0r0:c99r99)~~ |</text:span><text:line-break/><text:span text:style-name="PluginODTAutoStyle_span_54">| 13 | 14 |</text:span><text:line-break/><text:span text:style-name="PluginODTAutoStyle_span_55"/><text:line-break/><text:span text:style-name="PluginODTAutoStyle_span_56">| ~~=label(ex7_2)~~1 | 2 |</text:span><text:line-break/><text:span text:style-name="PluginODTAutoStyle_span_57">| 3 | 4 |</text:span><text:line-break/><text:span text:style-name="PluginODTAutoStyle_span_58"/><text:line-break/><text:span text:style-name="PluginODTAutoStyle_span_59">Somme : **~~=sum(ex7_1.c0r0:c1r1)~~**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>11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3 </text:p>
          </table:table-cell>
          <table:table-cell office:value-type="string" table:style-name="tablecell">
            <text:p text:style-name="tablealignleft"> 14 </text:p>
          </table:table-cell>
        </table:table-row>
      </table:table>
      <table:table table:style-name="Table"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4 </text:p>
          </table:table-cell>
        </table:table-row>
      </table:table>
      <text:p text:style-name="Text_20_body">Somme : <text:span text:style-name="Strong_20_Emphasis"/></text:p>
      <text:h text:style-name="Heading_20_4" text:outline-level="4"><text:bookmark-start text:name="__RefHeading___e_exemple_17"/><text:bookmark-start text:name="e_exemple5"/>8e exemple<text:bookmark-end text:name="__RefHeading___e_exemple_17"/><text:bookmark-end text:name="e_exemple5"/></text:h>
      <text:p text:style-name="Command Line Interface"><text:span text:style-name="PluginODTAutoStyle_span_60">| **~~=min(c0r1:c0r3)~~** | **~~=max(c1r1:c1r3)~~** |</text:span><text:line-break/><text:span text:style-name="PluginODTAutoStyle_span_61">| 1 | 7 |</text:span><text:line-break/><text:span text:style-name="PluginODTAutoStyle_span_62">| 2 | 8 |</text:span><text:line-break/><text:span text:style-name="PluginODTAutoStyle_span_63">| 3 | 9 |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<text:span text:style-name="Strong_20_Emphasis"/> </text:p>
          </table:table-cell>
          <table:table-cell office:value-type="string" table:style-name="tablecell">
            <text:p text:style-name="tablealignleft"> <text:span text:style-name="Strong_20_Emphasis"/> </text:p>
          </table:table-cell>
        </table:table-row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7 </text:p>
          </table:table-cell>
        </table:table-row>
        <table:table-row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8 </text:p>
          </table:table-cell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9 </text:p>
          </table:table-cell>
        </table:table-row>
      </table:table>
      <text:h text:style-name="Heading_20_4" text:outline-level="4"><text:bookmark-start text:name="__RefHeading___e_exemple_18"/><text:bookmark-start text:name="e_exemple6"/>9e exemple<text:bookmark-end text:name="__RefHeading___e_exemple_18"/><text:bookmark-end text:name="e_exemple6"/></text:h>
      <text:p text:style-name="Command Line Interface"><text:span text:style-name="PluginODTAutoStyle_span_64">| 1 | ~~=check(cell(0,row()),#True,#False)~~ |</text:span><text:line-break/><text:span text:style-name="PluginODTAutoStyle_span_65">| 0 | ~~=check(cell(0,row()),#True,#False)~~ |</text:span><text:line-break/><text:span text:style-name="PluginODTAutoStyle_span_66">| x | ~~=check(cell(0,row()),#True,#False)~~ |</text:span><text:line-break/><text:span text:style-name="PluginODTAutoStyle_span_67">|<text:s text:c="3"/>| ~~=check(cell(0,row()),#True,#False)~~ |</text:span><text:line-break/><text:span text:style-name="PluginODTAutoStyle_span_68">| **** | ~~=check(cell(0,row()),#True,#False)~~ |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x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****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_exemple_19"/><text:bookmark-start text:name="e_exemple7"/>10e exemple<text:bookmark-end text:name="__RefHeading___e_exemple_19"/><text:bookmark-end text:name="e_exemple7"/></text:h>
      <text:p text:style-name="Command Line Interface"><text:span text:style-name="PluginODTAutoStyle_span_69">| 1 | 2 | 1=2 | ~~=check(compare(cell(0,row()),cell(1,row()),#=),#True,#False)~~ |</text:span><text:line-break/><text:span text:style-name="PluginODTAutoStyle_span_70">| 3 | 3 | 3=3 | ~~=check(compare(cell(0,row()),cell(1,row()),#=),#True,#False)~~ |</text:span><text:line-break/><text:span text:style-name="PluginODTAutoStyle_span_71">| 4 | 5 | 4&lt;5 | ~~=check(compare(cell(0,row()),cell(1,row()),#&lt;),#True,#False)~~ |</text:span><text:line-break/><text:span text:style-name="PluginODTAutoStyle_span_72">| 6 | 7 | 6&gt;7 | ~~=check(compare(cell(0,row()),cell(1,row()),#&gt;),#True,#False)~~ |</text:span><text:line-break/><text:span text:style-name="PluginODTAutoStyle_span_73">| 8 | 9 | 8&gt;9 | ~~=check(compare(cell(0,row()),cell(1,row()),#&gt;),#True,#False)~~ |</text:span><text:line-break/><text:span text:style-name="PluginODTAutoStyle_span_74">| 10 | 10 | 10≥10 | ~~=check(compare(cell(0,row()),cell(1,row()),#&gt;=),#True,#False)~~ |</text:span><text:line-break/><text:span text:style-name="PluginODTAutoStyle_span_75">| 11 | 11 | 11≤11 | ~~=check(compare(cell(0,row()),cell(1,row()),#&gt;=),#True,#False)~~ |</text:span><text:line-break/><text:span text:style-name="PluginODTAutoStyle_span_76">| 12 | 12 | 12≠12 | ~~=check(compare(cell(0,row()),cell(1,row()),#!=),#True,#False)~~ |</text:span></text:p>
      <table:table table:style-name="Table"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1 </text:p>
          </table:table-cell>
          <table:table-cell office:value-type="string" table:style-name="tablecell">
            <text:p text:style-name="tablealignleft"> 2 </text:p>
          </table:table-cell>
          <table:table-cell office:value-type="string" table:style-name="tablecell">
            <text:p text:style-name="tablealignleft"> 1=2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3 </text:p>
          </table:table-cell>
          <table:table-cell office:value-type="string" table:style-name="tablecell">
            <text:p text:style-name="tablealignleft"> 3=3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4 </text:p>
          </table:table-cell>
          <table:table-cell office:value-type="string" table:style-name="tablecell">
            <text:p text:style-name="tablealignleft"> 5 </text:p>
          </table:table-cell>
          <table:table-cell office:value-type="string" table:style-name="tablecell">
            <text:p text:style-name="tablealignleft"> 4&lt;5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6 </text:p>
          </table:table-cell>
          <table:table-cell office:value-type="string" table:style-name="tablecell">
            <text:p text:style-name="tablealignleft"> 7 </text:p>
          </table:table-cell>
          <table:table-cell office:value-type="string" table:style-name="tablecell">
            <text:p text:style-name="tablealignleft"> 6&gt;7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8 </text:p>
          </table:table-cell>
          <table:table-cell office:value-type="string" table:style-name="tablecell">
            <text:p text:style-name="tablealignleft"> 9 </text:p>
          </table:table-cell>
          <table:table-cell office:value-type="string" table:style-name="tablecell">
            <text:p text:style-name="tablealignleft"> 8&gt;9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 </text:p>
          </table:table-cell>
          <table:table-cell office:value-type="string" table:style-name="tablecell">
            <text:p text:style-name="tablealignleft"> 10≥10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11 </text:p>
          </table:table-cell>
          <table:table-cell office:value-type="string" table:style-name="tablecell">
            <text:p text:style-name="tablealignleft"> 11≤11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12 </text:p>
          </table:table-cell>
          <table:table-cell office:value-type="string" table:style-name="tablecell">
            <text:p text:style-name="tablealignleft"> 12≠12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e_exemple_20"/><text:bookmark-start text:name="e_exemple8"/>11e exemple<text:bookmark-end text:name="__RefHeading___e_exemple_20"/><text:bookmark-end text:name="e_exemple8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 Operator  </text:p>
          </table:table-cell>
          <table:table-cell office:value-type="string" table:style-name="tableheader">
            <text:p text:style-name="Table_20_Heading">  Equation         </text:p>
          </table:table-cell>
          <table:table-cell office:value-type="string" table:style-name="tableheader">
            <text:p text:style-name="Table_20_Heading"> Result </text:p>
          </table:table-cell>
        </table:table-row>
        <table:table-row>
          <table:table-cell office:value-type="string" table:style-name="tablecell">
            <text:p text:style-name="tablealigncenter">  +         </text:p>
          </table:table-cell>
          <table:table-cell office:value-type="string" table:style-name="tablecell">
            <text:p text:style-name="tablealignleft"> ~~= 3 + 2 ~~  </text:p>
          </table:table-cell>
          <table:table-cell office:value-type="string" table:style-name="tablecell">
            <text:p text:style-name="tablealigncenter">  5  </text:p>
          </table:table-cell>
        </table:table-row>
        <table:table-row>
          <table:table-cell office:value-type="string" table:style-name="tablecell">
            <text:p text:style-name="tablealigncenter">  -         </text:p>
          </table:table-cell>
          <table:table-cell office:value-type="string" table:style-name="tablecell">
            <text:p text:style-name="tablealignleft"> ~~= 3 - 2 ~~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*         </text:p>
          </table:table-cell>
          <table:table-cell office:value-type="string" table:style-name="tablecell">
            <text:p text:style-name="tablealignleft"> ~~= 3 * 2 ~~  </text:p>
          </table:table-cell>
          <table:table-cell office:value-type="string" table:style-name="tablecell">
            <text:p text:style-name="tablealigncenter">  6  </text:p>
          </table:table-cell>
        </table:table-row>
        <table:table-row>
          <table:table-cell office:value-type="string" table:style-name="tablecell">
            <text:p text:style-name="tablealigncenter">  /         </text:p>
          </table:table-cell>
          <table:table-cell office:value-type="string" table:style-name="tablecell">
            <text:p text:style-name="tablealignleft"> ~~= 6 / 2 ~~  </text:p>
          </table:table-cell>
          <table:table-cell office:value-type="string" table:style-name="tablecell">
            <text:p text:style-name="tablealigncenter">  3  </text:p>
          </table:table-cell>
        </table:table-row>
        <table:table-row>
          <table:table-cell office:value-type="string" table:style-name="tablecell">
            <text:p text:style-name="tablealigncenter">  %         </text:p>
          </table:table-cell>
          <table:table-cell office:value-type="string" table:style-name="tablecell">
            <text:p text:style-name="tablealignleft"> ~~= 7 % 2 ~~  </text:p>
          </table:table-cell>
          <table:table-cell office:value-type="string" table:style-name="tablecell">
            <text:p text:style-name="tablealigncenter">  1  </text:p>
          </table:table-cell>
        </table:table-row>
        <table:table-row>
          <table:table-cell office:value-type="string" table:style-name="tablecell">
            <text:p text:style-name="tablealigncenter">  unary +   </text:p>
          </table:table-cell>
          <table:table-cell office:value-type="string" table:style-name="tablecell">
            <text:p text:style-name="tablealignleft"> ~~= +2 ~~   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unary -   </text:p>
          </table:table-cell>
          <table:table-cell office:value-type="string" table:style-name="tablecell">
            <text:p text:style-name="tablealignleft"> ~~= -2 ~~     </text:p>
          </table:table-cell>
          <table:table-cell office:value-type="string" table:style-name="tablecell">
            <text:p text:style-name="tablealigncenter">  -2  </text:p>
          </table:table-cell>
        </table:table-row>
        <table:table-row>
          <table:table-cell office:value-type="string" table:style-name="tablecell">
            <text:p text:style-name="tablealigncenter">  &amp;         </text:p>
          </table:table-cell>
          <table:table-cell office:value-type="string" table:style-name="tablecell">
            <text:p text:style-name="tablealignleft"> ~~= 3 &amp; 2 ~~  </text:p>
          </table:table-cell>
          <table:table-cell office:value-type="string" table:style-name="tablecell">
            <text:p text:style-name="tablealigncenter">  2  </text:p>
          </table:table-cell>
        </table:table-row>
        <table:table-row>
          <table:table-cell office:value-type="string" table:style-name="tablecell">
            <text:p text:style-name="tablealigncenter">  &lt;&lt;    </text:p>
          </table:table-cell>
          <table:table-cell office:value-type="string" table:style-name="tablecell">
            <text:p text:style-name="tablealignleft"> ~~= 2 &lt;&lt; 7 ~~ </text:p>
          </table:table-cell>
          <table:table-cell office:value-type="string" table:style-name="tablecell">
            <text:p text:style-name="tablealigncenter">  256  </text:p>
          </table:table-cell>
        </table:table-row>
        <table:table-row>
          <table:table-cell office:value-type="string" table:style-name="tablecell">
            <text:p text:style-name="tablealigncenter">  &gt;&gt;    </text:p>
          </table:table-cell>
          <table:table-cell office:value-type="string" table:style-name="tablecell">
            <text:p text:style-name="tablealignleft"> ~~= 8 &gt;&gt; 2 ~~ </text:p>
          </table:table-cell>
          <table:table-cell office:value-type="string" table:style-name="tablecell">
            <text:p text:style-name="tablealigncenter">  2  </text:p>
          </table:table-cell>
        </table:table-row>
      </table:table>
      <text:h text:style-name="Heading_20_4" text:outline-level="4"><text:bookmark-start text:name="__RefHeading___e_exemple_21"/><text:bookmark-start text:name="e_exemple9"/>12e exemple<text:bookmark-end text:name="__RefHeading___e_exemple_21"/><text:bookmark-end text:name="e_exemple9"/></text:h>
      <text:p text:style-name="Command Line Interface"><text:span text:style-name="PluginODTAutoStyle_span_77">|~~=r0c1+5~~|6|</text:span></text:p>
      <table:table table:style-name="Table">
        <table:table-column/>
        <table:table-column/>
        <table:table-row>
          <table:table-cell office:value-type="string" table:style-name="tablecell"/>
          <table:table-cell office:value-type="string" table:style-name="tablecell">
            <text:p text:style-name="tablealignleft">6</text:p>
          </table:table-cell>
        </table:table-row>
      </table:table>
      <text:h text:style-name="Heading_20_4" text:outline-level="4"><text:bookmark-start text:name="__RefHeading___e_exemple_22"/><text:bookmark-start text:name="e_exemple10"/>13e exemple<text:bookmark-end text:name="__RefHeading___e_exemple_22"/><text:bookmark-end text:name="e_exemple10"/></text:h>
      <text:p text:style-name="Command Line Interface"><text:span text:style-name="PluginODTAutoStyle_span_78">| ~~=label(ex13_1)~~pommes | 32 |</text:span><text:line-break/><text:span text:style-name="PluginODTAutoStyle_span_79">| oranges | 54 |</text:span><text:line-break/><text:span text:style-name="PluginODTAutoStyle_span_80">| pêches | 75 |</text:span><text:line-break/><text:span text:style-name="PluginODTAutoStyle_span_81">| pommes | 86 |</text:span><text:line-break/><text:span text:style-name="PluginODTAutoStyle_span_82"/><text:line-break/><text:span text:style-name="PluginODTAutoStyle_span_83">Pommes: ~~=countif(ex13_1.r0c0:r9c0,#pommes,#=)~~</text:span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pommes </text:p>
          </table:table-cell>
          <table:table-cell office:value-type="string" table:style-name="tablecell">
            <text:p text:style-name="tablealignleft"> 32 </text:p>
          </table:table-cell>
        </table:table-row>
        <table:table-row>
          <table:table-cell office:value-type="string" table:style-name="tablecell">
            <text:p text:style-name="tablealignleft"> oranges </text:p>
          </table:table-cell>
          <table:table-cell office:value-type="string" table:style-name="tablecell">
            <text:p text:style-name="tablealignleft"> 54 </text:p>
          </table:table-cell>
        </table:table-row>
        <table:table-row>
          <table:table-cell office:value-type="string" table:style-name="tablecell">
            <text:p text:style-name="tablealignleft"> pêches </text:p>
          </table:table-cell>
          <table:table-cell office:value-type="string" table:style-name="tablecell">
            <text:p text:style-name="tablealignleft"> 75 </text:p>
          </table:table-cell>
        </table:table-row>
        <table:table-row>
          <table:table-cell office:value-type="string" table:style-name="tablecell">
            <text:p text:style-name="tablealignleft"> pommes </text:p>
          </table:table-cell>
          <table:table-cell office:value-type="string" table:style-name="tablecell">
            <text:p text:style-name="tablealignleft"> 86 </text:p>
          </table:table-cell>
        </table:table-row>
      </table:table>
      <text:p text:style-name="Text_20_body">Pommes: </text:p>
      <text:h text:style-name="Heading_20_2" text:outline-level="2"><text:bookmark-start text:name="__RefHeading___desinstallation_23"/><text:bookmark-start text:name="desinstallation"/>Désinstallation<text:bookmark-end text:name="__RefHeading___desinstallation_23"/><text:bookmark-end text:name="desinstallation"/></text:h>
      <text:h text:style-name="Heading_20_2" text:outline-level="2"><text:bookmark-start text:name="__RefHeading___voir_aussi_24"/><text:bookmark-start text:name="voir_aussi"/>Voir aussi<text:bookmark-end text:name="__RefHeading___voir_aussi_24"/><text:bookmark-end text:name="voir_aussi"/></text:h>
      <text:p text:style-name="Text_20_body"><text:span text:style-name="Strong_20_Emphasis">(en)</text:span> <text:a xlink:type="simple" xlink:href="https://www.dokuwiki.org/plugin:tablecalc" text:style-name="Internet_20_link" text:visited-style-name="Visited_20_Internet_20_Link">https://www.dokuwiki.org/plugin:tablecalc</text:a></text:p>
      <text:p text:style-name="Horizontal_20_Line"/>
      <text:p text:style-name="Text_20_body"><text:span text:style-name="Emphasis">Basé sur « <text:a xlink:type="simple" xlink:href="https://www.dokuwiki.org/plugin:tablecalc" text:style-name="Internet_20_link" text:visited-style-name="Visited_20_Internet_20_Link">Article</text:a> »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name="PluginODTAutoStyle_Frame_2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9::16:11</meta:creation-date>
    <dc:creator>Generated</dc:creator>
    <dc:date>2026-08-24T09::16:11</dc:date>
    <dc:language>en-US</dc:language>
    <meta:editing-cycles>1</meta:editing-cycles>
    <meta:editing-duration>PT0S</meta:editing-duration>
    <dc:title>logiciel:internet:dokuwiki:plugins:tablecalc:start</dc:title>
  </office:meta>
</office:document-meta>
</file>