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c5f8ec39fe28428bd4ec41e8f8fa826.jpg"/>
  <manifest:file-entry manifest:media-type="image/jpeg" manifest:full-path="Pictures/5bfcd962cd16eacf773ab0c1c85154b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sync:start"/><text:bookmark-start text:name="__RefHeading___syncsynchroniser_des_dokuwikis_1"/><text:bookmark-start text:name="syncsynchroniser_des_dokuwikis"/>sync : synchroniser des dokuwikis<text:bookmark-end text:name="__RefHeading___syncsynchroniser_des_dokuwikis_1"/><text:bookmark-end text:name="syncsynchroniser_des_dokuwikis"/></text:h>
      <text:p text:style-name="Text_20_body">Synchronise deux DokuWikis via XMLRPC</text:p>
      <text:h text:style-name="Heading_20_2" text:outline-level="2"><text:bookmark-start text:name="__RefHeading___pre-requis_2"/><text:bookmark-start text:name="pre-requis"/>Pré-requis<text:bookmark-end text:name="__RefHeading___pre-requis_2"/><text:bookmark-end text:name="pre-requis"/></text:h>
      <text:p text:style-name="Text_20_body">Pour qu'il fonctionne, il faut :</text:p>
      <text:p text:style-name="Text_20_body"><text:span text:style-name="Strong_20_Emphasis">sur le site distant</text:span> :activer l'interface <text:span text:style-name="Strong_20_Emphasis">XML-RPC</text:span>Paramètres d'authentification :cochez <text:span text:style-name="Strong_20_Emphasis">Active l'API système distante…</text:span> (<text:span text:style-name="Emphasis">remote security</text:span>)<text:span text:style-name="Strong_20_Emphasis">Restreindre l'accès à l'API…</text:span> (<text:span text:style-name="Emphasis">remoteuser</text:span>) : renseigner avec le nom de l'<text:span text:style-name="Strong_20_Emphasis">administrateur</text:span> du site distant<text:span text:style-name="Strong_20_Emphasis">sur le site local</text:span>,créer un profil sync avec :le nom de l'<text:span text:style-name="Strong_20_Emphasis">administrateur</text:span> distantson <text:span text:style-name="Strong_20_Emphasis">mot de passe</text:span><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En cas de problème de timeout, si le plugin <text:span text:style-name="Strong_20_Emphasis">sync</text:span> donne le message </text:p><text:p text:style-name="Preformatted_20_Text">&lt;&lt;Failed to fetch remote file list. transport error - Timeout while reading response (15.855s)&gt;&gt;</text:p><text:p text:style-name="Text_20_body">Attendez et recommencez, c'est que le site distant a une limite à respecter.</text:p></table:table-cell></table:table-row></table:table></draw:text-box></draw:frame></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Recherchez et installez le plugin <text:span text:style-name="Strong_20_Emphasis">sync</text:span> à l'aide du gestionnaire d'extensions.</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Le plugin doit être installé sur le wiki local, par exemple sur votre ordinateur portable.</text:p>
      <text:p text:style-name="Text_20_body">Sur l'autre wiki (wiki distant) l'option remote doit être activée.</text:p>
      <text:p text:style-name="Text_20_body">Une fois installé, le plugin est disponible dans l'interface d'administration.</text:p>
      <text:h text:style-name="Heading_20_3" text:outline-level="3"><text:bookmark-start text:name="__RefHeading___profils_6"/><text:bookmark-start text:name="profils"/>Profils<text:bookmark-end text:name="__RefHeading___profils_6"/><text:bookmark-end text:name="profils"/></text:h>
      <text:p text:style-name="Text_20_body"><draw:frame draw:style-name="mediacenter" draw:name="0" text:anchor-type="paragraph" draw:z-index="0" svg:width="15.875cm" svg:height="8.3025624178712cm"><draw:image xlink:href="Pictures/dc5f8ec39fe28428bd4ec41e8f8fa826.jpg" xlink:type="simple" xlink:show="embed" xlink:actuate="onLoad"/></draw:frame></text:p>
      <text:p text:style-name="Text_20_body">Avant la synchronisation, vous devez créer un profil de synchronisation. Les options suivantes peuvent être définies :</text:p>
      <table:table table:style-name="Table">
        <table:table-column/>
        <table:table-column/>
        <table:table-column/>
        <table:table-row>
          <table:table-cell office:value-type="string" table:style-name="tableheader">
            <text:p text:style-name="Table_20_Heading"> Option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XMLRPC URL    </text:p>
          </table:table-cell>
          <table:table-cell office:value-type="string" table:style-name="tablecell">
            <text:p text:style-name="tablealignleft"> yes       </text:p>
          </table:table-cell>
          <table:table-cell office:value-type="string" table:style-name="tablecell">
            <text:p text:style-name="tablealignleft"> The full URL to the XMLRPC API of the remote wiki                                                                                                                                                                                                              </text:p>
          </table:table-cell>
        </table:table-row>
        <table:table-row>
          <table:table-cell office:value-type="string" table:style-name="tablecell">
            <text:p text:style-name="tablealignleft"> Namespace     </text:p>
          </table:table-cell>
          <table:table-cell office:value-type="string" table:style-name="tablecell">
            <text:p text:style-name="tablealignleft"> no        </text:p>
          </table:table-cell>
          <table:table-cell office:value-type="string" table:style-name="tablecell">
            <text:p text:style-name="tablealignleft"> The namespace that should be synchronized between the two wikis. When none is given, everything is synced                                                                                                                                                      </text:p>
          </table:table-cell>
        </table:table-row>
        <table:table-row>
          <table:table-cell office:value-type="string" table:style-name="tablecell">
            <text:p text:style-name="tablealignleft"> Sync Depth    </text:p>
          </table:table-cell>
          <table:table-cell office:value-type="string" table:style-name="tablecell">
            <text:p text:style-name="tablealignleft"> yes       </text:p>
          </table:table-cell>
          <table:table-cell office:value-type="string" table:style-name="tablecell">
            <text:p text:style-name="tablealignleft"> By default all namespaces below the above given one are synced. You can restrict it here                                                                                                                                                                       </text:p>
          </table:table-cell>
        </table:table-row>
        <table:table-row>
          <table:table-cell office:value-type="string" table:style-name="tablecell">
            <text:p text:style-name="tablealignleft"> Username      </text:p>
          </table:table-cell>
          <table:table-cell office:value-type="string" table:style-name="tablecell">
            <text:p text:style-name="tablealignleft"> no        </text:p>
          </table:table-cell>
          <table:table-cell office:value-type="string" table:style-name="tablecell">
            <text:p text:style-name="tablealignleft"> A user name at the remote wiki, the sync plugin will login with this name. Only pages readable by this user can be synced<text:line-break/>If your Wiki uses Basic access authentication by an HTTP dialog like then see “htaccess” under Notes for Username and Password 1)  </text:p>
          </table:table-cell>
        </table:table-row>
        <table:table-row>
          <table:table-cell office:value-type="string" table:style-name="tablecell">
            <text:p text:style-name="tablealignleft"> Password      </text:p>
          </table:table-cell>
          <table:table-cell office:value-type="string" table:style-name="tablecell">
            <text:p text:style-name="tablealignleft"> no        </text:p>
          </table:table-cell>
          <table:table-cell office:value-type="string" table:style-name="tablecell">
            <text:p text:style-name="tablealignleft"> Password for the above user account                                                                                                                                                                                                                            </text:p>
          </table:table-cell>
        </table:table-row>
        <table:table-row>
          <table:table-cell office:value-type="string" table:style-name="tablecell">
            <text:p text:style-name="tablealignleft"> What to Sync  </text:p>
          </table:table-cell>
          <table:table-cell office:value-type="string" table:style-name="tablecell">
            <text:p text:style-name="tablealignleft"> yes       </text:p>
          </table:table-cell>
          <table:table-cell office:value-type="string" table:style-name="tablecell">
            <text:p text:style-name="tablealignleft"> Limit the syncing to pages or mediafiles                                                                                                                                                                                                                       </text:p>
          </table:table-cell>
        </table:table-row>
      </table:table>
      <text:p text:style-name="Text_20_body"><draw:frame draw:style-name="PluginODTAutoStyle_Frame_5_text_frame" draw:name="Frame2" text:anchor-type="paragraph" svg:width="289.134pt" draw:z-index="0" svg:min-height="1cm"><draw:text-box><table:table table:style-name="Table"><table:table-column table:style-name="odt_auto_style_table_column_3_1"/><table:table-row><table:table-cell office:value-type="string" table:style-name="tablecell"><text:p text:style-name="tablealignleft">Vous pouvez définir plusieurs profils accédant au même wiki distant pour pouvoir synchroniser sélectivement différentes parties.</text:p></table:table-cell></table:table-row></table:table></draw:text-box></draw:frame></text:p>
      <text:h text:style-name="Heading_20_3" text:outline-level="3"><text:bookmark-start text:name="__RefHeading___synchronisation_7"/><text:bookmark-start text:name="synchronisation"/>Synchronisation<text:bookmark-end text:name="__RefHeading___synchronisation_7"/><text:bookmark-end text:name="synchronisation"/></text:h>
      <text:p text:style-name="Text_20_body"><draw:frame draw:style-name="mediacenter" draw:name="1" text:anchor-type="paragraph" draw:z-index="1" svg:width="10.583333333333cm" svg:height="8.5460416666667cm"><draw:image xlink:href="Pictures/5bfcd962cd16eacf773ab0c1c85154b6.jpg" xlink:type="simple" xlink:show="embed" xlink:actuate="onLoad"/></draw:frame></text:p>
      <text:p text:style-name="Text_20_body">Lorsque vous sélectionnez un profil et cliquez sur «Démarrer la synchronisation», le plugin rassemblera une liste de fichiers différents entre le wiki local et le wiki distant. Il suggère automatiquement dans quelle direction les fichiers doivent être synchronisés si possible. Les fichiers peuvent être:</text:p>
      <text:p text:style-name="Text_20_body">copiés du site distant vers le wiki local (écrasement des pages locales existantes)copiés vers le site distant depuis le wiki local (écrasement des pages distantes existantes)copied to the remote from the local wiki (overwriting existing remote pages)ou les deux versions peuvent être conservées telles quellesUn lien intitulé «Diff» à côté de chaque page ouvrira une vue de différence dans une fenêtre contextuelle.</text:p>
      <text:h text:style-name="Heading_20_3" text:outline-level="3"><text:bookmark-start text:name="__RefHeading___notes_8"/><text:bookmark-start text:name="notes"/>Notes<text:bookmark-end text:name="__RefHeading___notes_8"/><text:bookmark-end text:name="notes"/></text:h>
      <text:p text:style-name="Text_20_body">le Wiki distant doit avoir l'interface remote activéesi le Wiki distant utilise l'option remoteuser, vous devez spécifier un utilisateur privilégié dans la configuration de connexion du profil de synchronisationon ne peut pas synchroniser un espace de noms distant nommé différemment de l'espace de noms local car cela romprait les liens. Si vous souhaitez synchroniser plusieurs wikis, il est recommandé d'installer plusieurs instances de wiki local sur votre ordinateur portablepour accéder à la protection par mot de passe .htaccess, utilisez l'URL <text:a xlink:type="simple" xlink:href="http://username:password@yourserver.com/dokuwiki/lib/exe/xmlrpc.php" text:style-name="Internet_20_link" text:visited-style-name="Visited_20_Internet_20_Link">http://username:password@yourserver.com/dokuwiki/lib/exe/xmlrpc.php</text:a>Le plugin ne synchronise que le contenu (pages et médias), pas les modèles ni les données de configuration</text:p>
      <text:h text:style-name="Heading_20_2" text:outline-level="2"><text:bookmark-start text:name="__RefHeading___desinstallation_9"/><text:bookmark-start text:name="desinstallation"/>Désinstallation<text:bookmark-end text:name="__RefHeading___desinstallation_9"/><text:bookmark-end text:name="desinstallation"/></text:h>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en)</text:span> <text:a xlink:type="simple" xlink:href="https://www.dokuwiki.org/plugin:sync" text:style-name="Internet_20_link" text:visited-style-name="Visited_20_Internet_20_Link">https://www.dokuwiki.org/plugin:sync</text:a></text:p>
      <text:p text:style-name="Horizontal_20_Line"/>
      <text:p text:style-name="Text_20_body"><text:span text:style-name="Emphasis">Basé sur « <text:a xlink:type="simple" xlink:href="https://www.dokuwiki.org/plugin:sync" text:style-name="Internet_20_link" text:visited-style-name="Visited_20_Internet_20_Link">Synchronization Plugin</text:a> » par Andreas Goh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9::17:03</meta:creation-date>
    <dc:creator>Generated</dc:creator>
    <dc:date>2026-08-24T09::17:03</dc:date>
    <dc:language>en-US</dc:language>
    <meta:editing-cycles>1</meta:editing-cycles>
    <meta:editing-duration>PT0S</meta:editing-duration>
    <dc:title>logiciel:internet:dokuwiki:plugins:sync:start</dc:title>
  </office:meta>
</office:document-meta>
</file>