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e605e44b3ecae2f7104923a47bfd24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folded:start"/><text:bookmark-start text:name="__RefHeading___foldedsections_de_page_repliables_1"/><text:bookmark-start text:name="foldedsections_de_page_repliables"/>folded : Sections de page repliables<text:bookmark-end text:name="__RefHeading___foldedsections_de_page_repliables_1"/><text:bookmark-end text:name="foldedsections_de_page_repliables"/></text:h>
      <text:p text:style-name="Text_20_body">Voir <text:a xlink:type="simple" xlink:href="https://www.dokuwiki.org/plugin:folded" text:style-name="Internet_20_link" text:visited-style-name="Visited_20_Internet_20_Link">Folded Plugin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à l'aide du gestionnaire d'extension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eux paramètres de configuration peuvent être utilisés pour remplacer les info-bulles de lien de dossier.</text:p>
      <text:p text:style-name="Text_20_body">Ceux-ci seront très utiles pour les installations DokuWiki utilisant un langage non inclus avec le plugin.</text:p>
      <text:p text:style-name="Text_20_body"><text:span text:style-name="Strong_20_Emphasis">reveal</text:span> — l'info-bulle de titre à utiliser pour plier les liens lorsque le contenu plié est masqué. Si elle est laissée vide, la chaîne localisée sera utilisée.<text:span text:style-name="Strong_20_Emphasis">hide</text:span> — l'info-bulle de titre à utiliser pour plier les liens lorsque le contenu plié est affiché. Si elle est laissée vide, la chaîne localisée sera utilisée.<text:span text:style-name="Strong_20_Emphasis">unfold_default</text:span> — si cette option est activée, toutes les sections seront dépliées par défaut.<text:span text:style-name="Strong_20_Emphasis">show_fold_unfold_all_button</text:span> — si cette option est activée, alors un bouton sera affiché dans la barre d'outils. Si vous cliquez dessus, le bouton plie ou déplie toutes les sections à la fois.</text:p>
      <text:h text:style-name="Heading_20_3" text:outline-level="3"><text:bookmark-start text:name="__RefHeading___mise_en_forme_5"/><text:bookmark-start text:name="mise_en_forme"/>Mise en forme<text:bookmark-end text:name="__RefHeading___mise_en_forme_5"/><text:bookmark-end text:name="mise_en_forme"/></text:h>
      <text:p text:style-name="Text_20_body">L'aspect des sections pliées peut être personnalisé en ajoutant du code CSS à userstyle.css.</text:p>
      <text:p text:style-name="Text_20_body">Les exemples suivants montrent les sélecteurs CSS à utiliser pour modifier le style du plugin plié:</text:p>
      <text:p text:style-name="Text_20_body">Exemple 1<text:line-break/>L'ajout de ce code CSS à userstyles.css donnerait à la section cliquable une large bordure noire de 2 pixels :</text:p>
      <text:p text:style-name="Preformatted_20_Text">.folder {<text:line-break/><text:s text:c="4"/>border: 2px solid black;<text:line-break/>}<text:line-break/> <text:line-break/>.folder.open {<text:line-break/><text:s text:c="4"/>border: 2px solid black;<text:line-break/>}</text:p>
      <text:p text:style-name="Text_20_body">Le sélecteur .folder peut être utilisé pour contrôler le style de l'état plié et le sélecteur .folder.open pour contrôler l'état déplié.</text:p>
      <text:p text:style-name="Text_20_body">Exemple 2<text:line-break/>L'ajout de ce code CSS à userstyles.css donnerait à la section dépliée une large bordure noire de 2 pixels :</text:p>
      <text:p text:style-name="Preformatted_20_Text">div.folded {<text:line-break/><text:s text:c="4"/>border: 2px solid black;<text:line-break/>}<text:line-break/> <text:line-break/>span.folded {<text:line-break/><text:s text:c="4"/>border: 2px solid black;<text:line-break/>}</text:p>
      <text:p text:style-name="Text_20_body">Le sélecteur div.folded peut être utilisé pour contrôler le style d'une section de bloc et le sélecteur span.folded pour contrôler la section en ligne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rendre disponibles des informations supplémentaires masquées par défaut, vous avez deux options avec ce plugin :</text:p>
      <text:p text:style-name="Text_20_body"><text:span text:style-name="Strong_20_Emphasis">En ligne</text:span> :</text:p>
      <text:p text:style-name="Preformatted_20_Text">Ceci est un ++texte exemple | avec une partie qui n'est affichée que si vous la dépliez ++. Et après cela, le texte continue dans le même paragraphe.</text:p>
      <text:p text:style-name="Text_20_body">Ceci est un texte exemple avec une partie qui n'est affichée que si vous la dépliez ++. Et après cela, le texte continue dans le même paragraphe.</text:p>
      <text:p text:style-name="Text_20_body"><text:span text:style-name="Strong_20_Emphasis">Bloc</text:span> :</text:p>
      <text:p text:style-name="Preformatted_20_Text">Ceci est un exemple de texte.<text:line-break/><text:line-break/>++++ Title |<text:line-break/><text:line-break/>| Cette table | ne s'affiche que | quand on déplie le bloc |<text:line-break/><text:line-break/>++++</text:p>
      <text:p text:style-name="Text_20_body">Ceci est un exemple de texte.</text:p>
      <text:p text:style-name="Text_20_body">Title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Cette table </text:p>
          </table:table-cell>
          <table:table-cell office:value-type="string" table:style-name="tablecell">
            <text:p text:style-name="tablealignleft"> ne s'affiche que </text:p>
          </table:table-cell>
          <table:table-cell office:value-type="string" table:style-name="tablecell">
            <text:p text:style-name="tablealignleft"> quand on déplie le bloc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En ligne                    </text:p>
          </table:table-cell>
          <table:table-cell office:value-type="string" table:style-name="tableheader">
            <text:p text:style-name="Table_20_Heading"> Bloc                         </text:p>
          </table:table-cell>
        </table:table-row>
        <table:table-row>
          <table:table-cell office:value-type="string" table:style-name="tablecell">
            <text:p text:style-name="tablealignleft"> Syntaxe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itle formatted text ++  </text:p>
          </table:table-cell>
          <table:table-cell office:value-type="string" table:style-name="tablecell">
            <text:p text:style-name="tablealignleft"> ++title any content ++++  </text:p>
          </table:table-cell>
        </table:table-row>
        <table:table-row>
          <table:table-cell office:value-type="string" table:style-name="tablecell">
            <text:p text:style-name="tablealignleft"> HTML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&lt;span&gt; tag                  </text:p>
          </table:table-cell>
          <table:table-cell office:value-type="string" table:style-name="tablecell">
            <text:p text:style-name="tablealignleft"> &lt;div&gt; tag                    </text:p>
          </table:table-cell>
        </table:table-row>
        <table:table-row>
          <table:table-cell office:value-type="string" table:style-name="tablecell">
            <text:p text:style-name="tablealignleft"> Peut contenir une mise en forme                                                                                       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6e605e44b3ecae2f7104923a47bfd246.svg" xlink:type="simple" xlink:show="embed" xlink:actuate="onLoad"/></draw:frame>        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6e605e44b3ecae2f7104923a47bfd246.svg" xlink:type="simple" xlink:show="embed" xlink:actuate="onLoad"/></draw:frame>                          </text:p>
          </table:table-cell>
        </table:table-row>
        <table:table-row>
          <table:table-cell office:value-type="string" table:style-name="tablecell">
            <text:p text:style-name="tablealignleft"> Peut contenir des éléments bloc <text:note text:id="ftn0" text:note-class="footnote"><text:note-citation text:label="1)">1)</text:note-citation><text:note-body><text:p text:style-name="Text_20_body">comme des tables, des listes, des nouveaux paragraphes, des fichiers included, etc.</text:p></text:note-body></text:note>  </text:p>
          </table:table-cell>
          <table:table-cell office:value-type="string" table:style-name="tablecell">
            <text:p text:style-name="tablealignleft"> –                         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" svg:rel-width="100%" svg:height="0cm"><draw:image xlink:href="Pictures/6e605e44b3ecae2f7104923a47bfd246.svg" xlink:type="simple" xlink:show="embed" xlink:actuate="onLoad"/></draw:frame>                          </text:p>
          </table:table-cell>
        </table:table-row>
        <table:table-row>
          <table:table-cell office:value-type="string" table:style-name="tablecell">
            <text:p text:style-name="tablealignleft"> Peut être utilisé dans un paragraphe, un tableau, une liste, etc.                                             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" svg:rel-width="100%" svg:height="0cm"><draw:image xlink:href="Pictures/6e605e44b3ecae2f7104923a47bfd246.svg" xlink:type="simple" xlink:show="embed" xlink:actuate="onLoad"/></draw:frame>                         </text:p>
          </table:table-cell>
          <table:table-cell office:value-type="string" table:style-name="tablecell">
            <text:p text:style-name="tablealignleft"> –                           </text:p>
          </table:table-cell>
        </table:table-row>
      </table:table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s://www.dokuwiki.org/plugin:folded" text:style-name="Internet_20_link" text:visited-style-name="Visited_20_Internet_20_Link">Folded Plugin</text:a> » par Dokufreaks (previous authors: Michael Hamann, Fabian van-de-l_Isle, Christopher Smith, Esther Brunner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9:14</meta:creation-date>
    <dc:creator>Generated</dc:creator>
    <dc:date>2026-08-24T05::49:14</dc:date>
    <dc:language>en-US</dc:language>
    <meta:editing-cycles>1</meta:editing-cycles>
    <meta:editing-duration>PT0S</meta:editing-duration>
    <dc:title>logiciel:internet:dokuwiki:plugins:folded:start</dc:title>
  </office:meta>
</office:document-meta>
</file>