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name="PluginODTAutoStyle_Frame_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ogiciel:internet:dbxconv:start"/><text:bookmark-start text:name="__RefHeading___dbxconvconvertisseur_dbx_en_mbox_1"/><text:bookmark-start text:name="dbxconvconvertisseur_dbx_en_mbox"/>DbxConv : Convertisseur DBX en MBOX<text:bookmark-end text:name="__RefHeading___dbxconvconvertisseur_dbx_en_mbox_1"/><text:bookmark-end text:name="dbxconvconvertisseur_dbx_en_mbox"/></text:h>
      <text:p text:style-name="Text_20_body">Le logiciel libre <text:span text:style-name="Strong_20_Emphasis">DbxConv</text:span> extrait les messages d'une boîte aux lettres Outlook Express (5.0 - 6.0) et les convertit au format standard mbox (mboxo ou mboxrd) ou au format Outlook Express eml.</text:p>
      <text:p text:style-name="Text_20_body">Le format mbox a l'avantage d'être en clair et lisible par de nombreux clients de messagerie.Le format eml permet de réimporter les messages dans Outlook Express. La procédure est plus sophistiquée que celle de Outlook Express. Outlook Express écrase les messages ayant le même expéditeur et le même sujet, tandis que DbxConv énumère les messages, de sorte que vous pouvez être sûr de n'en perdre aucun à la conversion.</text:p>
      <text:h text:style-name="Heading_20_2" text:outline-level="2"><text:bookmark-start text:name="__RefHeading___pre-requis_2"/><text:bookmark-start text:name="pre-requis"/>Pré-requis<text:bookmark-end text:name="__RefHeading___pre-requis_2"/><text:bookmark-end text:name="pre-requis"/></text:h>
      <text:h text:style-name="Heading_20_2" text:outline-level="2"><text:bookmark-start text:name="__RefHeading___installation_3"/><text:bookmark-start text:name="installation"/>Installation<text:bookmark-end text:name="__RefHeading___installation_3"/><text:bookmark-end text:name="installation"/></text:h>
      <text:p text:style-name="Text_20_body">Téléchargez le zip :</text:p>
      <text:h text:style-name="Heading_20_2" text:outline-level="2"><text:bookmark-start text:name="__RefHeading___configuration_4"/><text:bookmark-start text:name="configuration"/>Configuration<text:bookmark-end text:name="__RefHeading___configuration_4"/><text:bookmark-end text:name="configuration"/></text:h>
      <text:h text:style-name="Heading_20_2" text:outline-level="2"><text:bookmark-start text:name="__RefHeading___utilisation_5"/><text:bookmark-start text:name="utilisation"/>Utilisation<text:bookmark-end text:name="__RefHeading___utilisation_5"/><text:bookmark-end text:name="utilisation"/></text:h>
      <text:p text:style-name="Text_20_body"><text:span text:style-name="Strong_20_Emphasis">convertir des fichiers dbx en mbx</text:span> :Placez-vous dans un répertoire de travailCopiez-y toutes les boîtes aux lettres à convertirAjoutez-y le fichier <text:span text:style-name="Strong_20_Emphasis">DbxConv.exe</text:span>Et lancez-le dans un terminal :</text:p>
      <text:p text:style-name="Command Line Interface"><text:span text:style-name="PluginODTAutoStyle_span_1">...@...:~ $ </text:span><text:span text:style-name="PluginODTAutoStyle_span_2">wine DbxConv.exe *.dbx</text:span></text:p>
      <text:p text:style-name="Text_20_body"><draw:frame draw:style-name="PluginODTAutoStyle_Frame_3_text_frame" draw:name="Frame1" text:anchor-type="paragraph" svg:width="289.134pt" draw:z-index="0" svg:min-height="1cm"><draw:text-box><table:table table:style-name="Table"><table:table-column table:style-name="odt_auto_style_table_column_1_1"/><table:table-row><table:table-cell office:value-type="string" table:style-name="tablecell"><text:p text:style-name="tablealignleft">N'essayez pas de convertir des dossiers, qui ont la même extension (comme “Folders.dbx”), cela ne fonctionnera pas mais n'aura pas de conséquence.</text:p></table:table-cell></table:table-row></table:table></draw:text-box></draw:frame></text:p>
      <text:p text:style-name="Text_20_body">Conservez une copie des fichiers dbx d'origine jusqu'à ce que vous ayez vérifié que les clients de messagerie peuvent lire les fichiers mbx.</text:p>
      <text:p text:style-name="Text_20_body"><text:span text:style-name="Strong_20_Emphasis">convertir les fichiers dbx au format eml</text:span> </text:p>
      <text:p text:style-name="Command Line Interface"><text:span text:style-name="PluginODTAutoStyle_span_7">...@...:~ $ </text:span><text:span text:style-name="PluginODTAutoStyle_span_8"> wine DbxConv.exe -eml *.dbx</text:span></text:p>
      <text:p text:style-name="Text_20_body">Pour chaque boîte aux lettres, un dossier nommé comme la boîte aux lettres est créé, contenant tous les messages extraits<text:span text:style-name="Strong_20_Emphasis">Pour faire les deux</text:span> :</text:p>
      <text:p text:style-name="Command Line Interface"><text:span text:style-name="PluginODTAutoStyle_span_9">...@...:~ $ </text:span><text:span text:style-name="PluginODTAutoStyle_span_10"> wine DbxConv.exe -mbx -eml *.dbx</text:span></text:p>
      <text:h text:style-name="Heading_20_3" text:outline-level="3"><text:bookmark-start text:name="__RefHeading___options_6"/><text:bookmark-start text:name="options"/>Options<text:bookmark-end text:name="__RefHeading___options_6"/><text:bookmark-end text:name="options"/></text:h>
      <text:p text:style-name="Text_20_body"><text:span text:style-name="Strong_20_Emphasis">-mbx[naming]</text:span> : Convertit le dossier dbx au format mboxo. <text:note text:id="ftn0" text:note-class="footnote"><text:note-citation text:label="1)">1)</text:note-citation><text:note-body><text:p text:style-name="Text_20_body">Le format mboxo utilise le format de citation classique “From” : Chaque ligne d'un message commençant par “From” est citée en mettant un “&gt;” devant.</text:p></text:note-body></text:note> Le dossier mbox est nommé par défaut comme le dossier dbx mais avec l'extension “mbx”.<text:line-break/>Mettez cette option entre guillemets si le paramètre naming contient des espaces.<text:span text:style-name="Strong_20_Emphasis">-mbxrd[naming]</text:span> : Convertit le fichier dbx au format mboxrd. <text:note text:id="ftn1" text:note-class="footnote"><text:note-citation text:label="2)">2)</text:note-citation><text:note-body><text:p text:style-name="Text_20_body">Le format mboxrd utilise un format de citation plus avancé “From” : chaque ligne d'un message commençant par “From” ou un nombre quelconque de “&gt;” suivi de “From” est citée en mettant un “&gt;” devant.</text:p></text:note-body></text:note> Mettez cette option entre guillemets si le paramètre naming contient des espaces<text:span text:style-name="Strong_20_Emphasis">-eml[naming]</text:span> : Convertit le fichier dbx au format eml. Si aucun dossier de sortie n'est spécifié, tous les fichiers eml sont enregistrés dans un nouveau dossier nommé comme le dossier dbx. Les noms des fichiers eml sont générés par défaut à partir du nom de l'expéditeur et du sujet. Mettez cette option entre guillemets si le paramètre naming contient des espaces.<text:line-break/>La date du fichier est normalement établie à la date d'envoi du message, mais elle peut être modifiée avec l'option d'horodatage -rcvdate.<text:span text:style-name="Strong_20_Emphasis">-dn</text:span> : Dans la conversion mboxo et mboxrd, un double CRLF est ajouté à chaque corps de message, que la dernière ligne du message soit vide ou non, ce qui permet de retrouver exactement le contenu du message original.<text:span text:style-name="Strong_20_Emphasis">-ic</text:span> : Désactive la sensibilité à la casse lorsque l'on cite “ From ”. Cela signifie que “ froM ” sera également cité.<text:line-break/>Normalement, la citation de “ From ” n'est faite que si le mot exact “ From ” est trouvé. Certains clients de messagerie (comme par exemple Pegasus Mail) ne sont pas sensibles à la casse lors de l'analyse du fichier mbox. Pour eux, il faut citer toute ligne commençant par “from”, quelle que soit la casse.<text:span text:style-name="Strong_20_Emphasis">-senddate</text:span> : demande à DbxConv d'utiliser le champ “Date” des messages comme horodatage. L'horodatage définit la date de fichier des messages eml et l'en-tête “From” de la mbox exportée.<text:span text:style-name="Strong_20_Emphasis">-rcvdate</text:span> : Avec cette option, DbxConv utilise la date “ Received ” des messages comme horodatage.<text:span text:style-name="Strong_20_Emphasis">-?</text:span> :Affiche une référence rapide.</text:p>
      <text:h text:style-name="Heading_20_4" text:outline-level="4"><text:bookmark-start text:name="__RefHeading___nommage_des_dossiers_eml_et_mbox_7"/><text:bookmark-start text:name="nommage_des_dossiers_eml_et_mbox"/>Nommage des dossiers eml et mbox<text:bookmark-end text:name="__RefHeading___nommage_des_dossiers_eml_et_mbox_7"/><text:bookmark-end text:name="nommage_des_dossiers_eml_et_mbox"/></text:h>
      <text:p text:style-name="Text_20_body">Avec les options mbx, mbxrd et eml, une chaîne de format peut être fournie pour générer les noms de fichiers.</text:p>
      <text:p text:style-name="Text_20_body">La chaîne de format peut être constituée de variables, d'options et de constantes.</text:p>
      <text:p text:style-name="Text_20_body">Lors de l'exécution, les variables sont évaluées, formatées et concaténées avec les constantes pour former le nom de fichier final des fichiers mbox et eml.</text:p>
      <text:p text:style-name="Text_20_body">Les variables comprenant des options de formatage sont entourées du symbole dollar “$”.</text:p>
      <text:p text:style-name="Text_20_body">Le nom de la variable lui-même doit être le premier élément d'une définition de variable.</text:p>
      <text:p text:style-name="Text_20_body">Les options fournies pour cette variable sont séparées par un trait de soulignement.</text:p>
      <text:p text:style-name="Text_20_body">Ainsi, une définition de variable complète suit ce schéma (où les crochets indiquent les composants facultatifs) :</text:p>
      <text:p text:style-name="Preformatted_20_Text">$VARNAME[_OPTIONNAME:OPTIONVALUE][_OPTIONNAME:OPTIONVALUE]...$</text:p>
      <text:p text:style-name="Text_20_body"><text:span text:style-name="Strong_20_Emphasis">Variables disponibles</text:span><text:span text:style-name="Strong_20_Emphasis">avec les fichiers mbox et eml</text:span> :<text:span text:style-name="Strong_20_Emphasis">DBXDATE</text:span> : date de la dernière modification du fichier dbx.<text:span text:style-name="Strong_20_Emphasis">DBXNAME</text:span> : Nom du fichier dbx actuel sans l'extension dbx<text:span text:style-name="Strong_20_Emphasis">avec les fichiers eml</text:span> seuls :<text:span text:style-name="Strong_20_Emphasis">RADDR</text:span> : Adresse e-mail du destinataire.<text:span text:style-name="Strong_20_Emphasis">RDATE</text:span> :date de réception du message.<text:span text:style-name="Strong_20_Emphasis">RNAME</text:span> : Nom du récepteur (si aucun nom n'est spécifié, la sortie sera la même que si vous utilisez RADDR).<text:span text:style-name="Strong_20_Emphasis">SADDR</text:span> : Adresse e-mail de l'expéditeur.<text:span text:style-name="Strong_20_Emphasis">SDATE</text:span> : date d'envoi du message.<text:span text:style-name="Strong_20_Emphasis">SNAME</text:span> : Nom de l'expéditeur (si aucun nom n'est spécifié, la sortie sera la même que si vous utilisez SADDR).<text:span text:style-name="Strong_20_Emphasis">SUBJ</text:span> : sujet du message.<text:span text:style-name="Strong_20_Emphasis">Formatage des variables</text:span> : Les options de formatage sont séparées des variables par des traits de soulignement “_”.<text:line-break/>Chaque option est déclarée avec l'option à définir suivie de deux-points et de la valeur de l'option.<text:line-break/>Options disponibles :<text:span text:style-name="Strong_20_Emphasis">L</text:span> : longueur maximale ; Si la chaîne résultante est plus longue que ce nombre, elle sera tronquée.<text:line-break/>Par défaut, la chaîne résultante a une taille illimitée.<text:span text:style-name="Strong_20_Emphasis">N</text:span> : nombre maximum d'éléments inclus dans la chaîne de sortie. Ne s'applique qu'aux variables RADDR et RNAME, où la sortie peut avoir plusieurs entrées (c'est-à-dire plusieurs récepteurs).<text:span text:style-name="Strong_20_Emphasis">C</text:span> : casse de la chaîne résultante :<text:span text:style-name="Strong_20_Emphasis">0</text:span> → tous les caractères sont convertis en minuscules<text:span text:style-name="Strong_20_Emphasis">1</text:span> → tous les caractères sont convertis en majuscules.<text:span text:style-name="Strong_20_Emphasis">Par défaut, la casse reste inchangée.</text:span><text:span text:style-name="Strong_20_Emphasis">E</text:span> : Une chaîne résultante vide sera remplacée par la chaîne définie par cette option.<text:line-break/>Par défaut, une chaîne vide.<text:span text:style-name="Strong_20_Emphasis">F</text:span> : Pour les variables de date : la date sera formatée selon la chaîne de format définie avec cette option. La chaîne de format peut être constituée de constantes et de variables.<text:line-break/>Le paramètre par défaut de cette option est %Y-%m-%d.<text:line-break/>Les variables suivantes sont disponibles:<text:span text:style-name="Strong_20_Emphasis">%y</text:span> : Année à deux chiffres<text:span text:style-name="Strong_20_Emphasis">%Y</text:span> : Année à quatre chiffres<text:span text:style-name="Strong_20_Emphasis">%m</text:span> : Mois<text:span text:style-name="Strong_20_Emphasis">%d</text:span> : Jour du mois<text:span text:style-name="Strong_20_Emphasis">%H</text:span> : Heure (24)<text:span text:style-name="Strong_20_Emphasis">%I</text:span> : Heure (12)<text:span text:style-name="Strong_20_Emphasis">%p</text:span> : AM/PM<text:span text:style-name="Strong_20_Emphasis">%M</text:span> : Minutes<text:span text:style-name="Strong_20_Emphasis">%S</text:span> : Secondes<text:span text:style-name="Strong_20_Emphasis">%b</text:span> : Nom court du mois<text:span text:style-name="Strong_20_Emphasis">%B</text:span> : Nom complet du mois<text:span text:style-name="Strong_20_Emphasis">%a</text:span> : Nom court du jour de la semaine<text:span text:style-name="Strong_20_Emphasis">%A</text:span> : Nom complet du jour de la semaine<text:span text:style-name="Strong_20_Emphasis">%W</text:span> : Numéro de semaine<text:span text:style-name="Strong_20_Emphasis">Exemples de formatage des noms de fichiers</text:span><text:span text:style-name="Strong_20_Emphasis">Réglage par défaut pour les noms de fichiers mbox</text:span> :</text:p>
      <text:p text:style-name="Preformatted_20_Text">$DBXNAME$.mbx</text:p>
      <text:p text:style-name="Text_20_body">Cela signifie que le nom de fichier de la mbox est généré à partir du nom du fichier dbx avec une extension mbx</text:p>
      <text:p text:style-name="Text_20_body"><text:span text:style-name="Strong_20_Emphasis">Réglage par défaut pour les noms de fichier eml</text:span> :</text:p>
      <text:p text:style-name="Preformatted_20_Text">$SNAME_L:32_E:Unknown$ - $SUBJ_L:64_E:No Subject$.eml</text:p>
      <text:p text:style-name="Text_20_body">pour les fichiers eml, le nom de fichier est généré à partir des 32 premiers caractères du nom de l'expéditeur (“Inconnu” s'il n'y a pas d'informations sur l'expéditeur). Puis la chaîne “-” suivie des 64 premiers caractères du sujet (“No Subject”si le message n'a pas d'objet) et enfin, l'extension “.eml”.</text:p>
      <text:p text:style-name="Text_20_body"><text:span text:style-name="Strong_20_Emphasis">Pour préfixer avec la date et l'heure du message</text:span>, utilisez le destinataire et faites en sorte que les e-mails se comportent comme des fichiers texte, le modèle de nom de fichier pour les fichiers eml ressemblerait à ceci :</text:p>
      <text:p text:style-name="Preformatted_20_Text">($RDATE_F:%Y-%m-%d %H-%M-%S$) $RNAME_L:32_E:Unknown$ - $SUBJ_L:64_E:No Subject$.txt</text:p>
      <text:p text:style-name="Text_20_body"><text:span text:style-name="Strong_20_Emphasis">Pour inclure cette option de dénomination de fichier dans la commande complète</text:span>, vous devrez écrire</text:p>
      <text:p text:style-name="Command Line Interface"><text:span text:style-name="PluginODTAutoStyle_span_11">...@...:~ $ </text:span><text:span text:style-name="PluginODTAutoStyle_span_12">dbxconv "-eml($RDATE_F:%Y-%m-%d %H-%M-%S$) $RNAME_L:32_E:Unknown$ - $SUBJ_L:64_E:No Subject$.txt" *.dbx</text:span></text:p>
      <text:p text:style-name="Text_20_body">Notez les guillemets, nécessaires pour que cette commande fonctionne.</text:p>
      <text:h text:style-name="Heading_20_2" text:outline-level="2"><text:bookmark-start text:name="__RefHeading___desinstallation_8"/><text:bookmark-start text:name="desinstallation"/>Désinstallation<text:bookmark-end text:name="__RefHeading___desinstallation_8"/><text:bookmark-end text:name="desinstallation"/></text:h>
      <text:h text:style-name="Heading_20_2" text:outline-level="2"><text:bookmark-start text:name="__RefHeading___voir_aussi_9"/><text:bookmark-start text:name="voir_aussi"/>Voir aussi<text:bookmark-end text:name="__RefHeading___voir_aussi_9"/><text:bookmark-end text:name="voir_aussi"/></text:h>
      <text:p text:style-name="Text_20_body"><text:span text:style-name="Strong_20_Emphasis">(fr)</text:span> <text:a xlink:type="simple" xlink:href="https://download.cnet.com/DbxConv/3000-2369_4-75185067.html" text:style-name="Internet_20_link" text:visited-style-name="Visited_20_Internet_20_Link">https://download.cnet.com/DbxConv/3000-2369_4-75185067.html</text:a><text:span text:style-name="Strong_20_Emphasis">(fr)</text:span> le fichier README</text:p>
      <text:p text:style-name="Horizontal_20_Line"/>
      <text:p text:style-name="Text_20_body"><text:span text:style-name="Emphasis">Basé sur « <text:a xlink:type="simple" xlink:href="https://download.cnet.com/DbxConv/3000-2369_4-75185067.html" text:style-name="Internet_20_link" text:visited-style-name="Visited_20_Internet_20_Link">DbxConv</text:a> » par CNET.</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name="PluginODTAutoStyle_Frame_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 "Mort"</meta:generator>
    <meta:initial-creator>Generated</meta:initial-creator>
    <meta:creation-date>2026-08-24T06::41:22</meta:creation-date>
    <dc:creator>Generated</dc:creator>
    <dc:date>2026-08-24T06::41:22</dc:date>
    <dc:language>en-US</dc:language>
    <meta:editing-cycles>1</meta:editing-cycles>
    <meta:editing-duration>PT0S</meta:editing-duration>
    <dc:title>logiciel:internet:dbxconv:start</dc:title>
  </office:meta>
</office:document-meta>
</file>