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apache:vhosts:start1"/><text:bookmark-start text:name="__RefHeading___apache_2sous-domaines_serveurs_virtuels_1"/><text:bookmark-start text:name="apache_2sous-domaines_serveurs_virtuels"/>Apache 2 : sous-domaines (serveurs virtuels)<text:bookmark-end text:name="__RefHeading___apache_2sous-domaines_serveurs_virtuels_1"/><text:bookmark-end text:name="apache_2sous-domaines_serveurs_virtuels"/></text:h>
      <text:p text:style-name="Text_20_body">Les hôtes virtuels du serveur web Apache permettent d'héberger plusieurs domaines sur la même IP. Le champ <text:span text:style-name="Emphasis">Host:</text:span> de la requête HTTP détermine l'hôte virtuel qui devra traiter la requête.</text:p>
      <text:h text:style-name="Heading_20_2" text:outline-level="2"><text:bookmark-start text:name="__RefHeading___sous-domaines_par_nom_2"/><text:bookmark-start text:name="sous-domaines_par_nom"/>Sous-domaines par nom<text:bookmark-end text:name="__RefHeading___sous-domaines_par_nom_2"/><text:bookmark-end text:name="sous-domaines_par_nom"/></text:h>
      <text:p text:style-name="Text_20_body">Pour chaque domaine, on crée un fichier /etc/apache2/sites-available/domaineX.com</text:p>
      <text:h text:style-name="Heading_20_3" text:outline-level="3"><text:bookmark-start text:name="__RefHeading___en_localsous-domaines_du_localhost_3"/><text:bookmark-start text:name="en_localsous-domaines_du_localhost"/>en local : sous-domaines du localhost<text:bookmark-end text:name="__RefHeading___en_localsous-domaines_du_localhost_3"/><text:bookmark-end text:name="en_localsous-domaines_du_localhost"/></text:h>
      <text:p text:style-name="Text_20_body"><text:span text:style-name="underline">Exemple</text:span> : sous-domaine doc.localhost</text:p>
      <text:p text:style-name="Text_20_body">Accessible localement sur le PC lui-même (localhost) ; Cela permet de tester le serveur. Pour cela,</text:p>
      <text:p text:style-name="Text_20_body">déclarer doc.localhost dans le fichier hostscréer le fichier/etc/apache2/sites-available/doc.localhostÉditer le fichier <text:span text:style-name="Source_20_Text">etc/hosts</text:span> du PC :</text:p>
      <text:p text:style-name="Preformatted_20_Text">sudo geany /etc/hosts</text:p>
      <text:p text:style-name="Text_20_body">et lui ajouter la ligne :</text:p>
      <text:p text:style-name="Preformatted_20_Text">127.0.0.1<text:s text:c="4"/>doc.localhost</text:p>
      <text:p text:style-name="Text_20_body">créer le fichier <text:span text:style-name="Source_20_Text">/etc/apache2/sites-available/doc.localhost</text:span> :</text:p>
      <text:p text:style-name="Preformatted_20_Text">sudo geany /etc/apache2/sites-available/doc.localhost</text:p>
      <text:p text:style-name="Text_20_body">et lui donner ce contenu :</text:p>
      <text:p text:style-name="Preformatted_20_Text">ServerAdmin<text:tab/>administrateur@domaine.fr<text:line-break/>UseCanonicalName Off<text:line-break/>LogFormat "%V %h %l %u %t \"%r\" %s %b" vcommon<text:line-break/>CustomLog logs/access_log vcommon<text:line-break/><text:line-break/>&lt;VirtualHost *:80&gt;<text:line-break/><text:tab/>ServerName<text:tab/>doc.localhost<text:line-break/><text:tab/>DocumentRoot<text:tab/>/home/&lt;USER&gt;/www/doc<text:line-break/>&lt;/VirtualHost&gt;</text:p>
      <text:h text:style-name="Heading_20_3" text:outline-level="3"><text:bookmark-start text:name="__RefHeading___sur_le_websous-domaines_d_un_domaine_4"/><text:bookmark-start text:name="sur_le_websous-domaines_d_un_domaine"/>sur le web : sous-domaines d'un domaine<text:bookmark-end text:name="__RefHeading___sur_le_websous-domaines_d_un_domaine_4"/><text:bookmark-end text:name="sur_le_websous-domaines_d_un_domaine"/></text:h>
      <text:p text:style-name="Text_20_body">Pour créer doc.mondomaine.com, sous-domaine de mondomaine.com :</text:p>
      <text:p text:style-name="Preformatted_20_Text">ServerAdmin<text:tab/>administrateur@domaine.fr<text:line-break/>UseCanonicalName Off<text:line-break/>LogFormat "%V %h %l %u %t \"%r\" %s %b" vcommon<text:line-break/>CustomLog logs/access_log vcommon<text:line-break/><text:line-break/>&lt;VirtualHost *:80&gt;<text:line-break/><text:tab/>ServerName<text:tab/>doc.mondomaine.com<text:line-break/><text:tab/>DocumentRoot<text:tab/>/home/&lt;USER&gt;/www/doc<text:line-break/>&lt;/VirtualHost&gt;</text:p>
      <text:p text:style-name="Text_20_body">&lt;VirtualHost *:80&gt;</text:p>
      <text:p text:style-name="Preformatted_20_Text">ServerName<text:tab/>localhost<text:line-break/>ServerAlias<text:tab/>*.localhost</text:p>
      <text:p text:style-name="Text_20_body">#	DocumentRoot	/home/nicolas/www</text:p>
      <text:p text:style-name="Preformatted_20_Text">VirtualDocumentRoot /home/nicolas/www/%-2</text:p>
      <text:p text:style-name="Text_20_body">&lt;/VirtualHost&gt;</text:p>
      <text:p text:style-name="Text_20_body">#&lt;VirtualHost *:80&gt;
#	ServerName	cloud.localhost
#	DocumentRoot	/home/nicolas/www/cloud
#&lt;/VirtualHost&gt;</text:p>
      <text:h text:style-name="Heading_20_2" text:outline-level="2"><text:bookmark-start text:name="__RefHeading___preparation_de_l_environnement_5"/><text:bookmark-start text:name="preparation_de_l_environnement"/>Préparation de l'environnement<text:bookmark-end text:name="__RefHeading___preparation_de_l_environnement_5"/><text:bookmark-end text:name="preparation_de_l_environnement"/></text:h>
      <text:p text:style-name="Text_20_body">Voici un exemple d'organisation :</text:p>
      <text:p text:style-name="Preformatted_20_Text">mondomaine.tld/<text:line-break/>|-- config<text:line-break/>|<text:s text:c="3"/>|-- auth<text:line-break/>|<text:s text:c="3"/>`-- ssl<text:line-break/>|-- logs<text:line-break/>|<text:s text:c="3"/>|-- access.log<text:line-break/>|<text:s text:c="3"/>`-- error.log<text:line-break/>`-- www<text:line-break/><text:s text:c="4"/>|-- subdir1<text:line-break/><text:s text:c="4"/>|-- subdir2<text:line-break/><text:s text:c="4"/>|-- subdir3<text:line-break/><text:s text:c="4"/>`-- subdir4</text:p>
      <text:p text:style-name="Text_20_body">config → Contiendra toute la configuration “magique”:auth → liens symboliques vers les sous-domaines (subdir*) nécessitant une authentification.ssl → liens symboliques vers les sous-domaines (subdir*) nécessitant un accès SSL.logs → logs d'accès et logs d'erreur pour le domaine concernéwww → racine de l'arborescence web où se trouveront nos pages et scripts éventuels et les sous-domaines (subdir*).</text:p>
      <text:h text:style-name="Heading_20_2" text:outline-level="2"><text:bookmark-start text:name="__RefHeading___configuration_du_domaine_mondomaine.com_6"/><text:bookmark-start text:name="configuration_du_domaine_mondomaine.com"/>Configuration du domaine mondomaine.com<text:bookmark-end text:name="__RefHeading___configuration_du_domaine_mondomaine.com_6"/><text:bookmark-end text:name="configuration_du_domaine_mondomaine.com"/></text:h>
      <text:p text:style-name="Text_20_body">Pour ce domaine, nous créons les 2 configurations suivantes dans le fichier /etc/apache2/sites-available/mondomaine.com.</text:p>
      <text:p text:style-name="Text_20_body">Configuration HTTP du domaine mondomaine.com</text:p>
      <text:p text:style-name="Preformatted_20_Text">&lt;VirtualHost *:80&gt;<text:line-break/><text:s text:c="8"/>ServerName mondomaine.com<text:line-break/><text:s text:c="8"/>ServerAlias *.mondomaine.com<text:line-break/><text:s text:c="8"/>ServerAlias *.mondomaine.net<text:line-break/><text:s text:c="8"/>ServerAlias *.mondomaine.fr<text:line-break/><text:s text:c="8"/>ServerAlias *.mondomaine.eu<text:line-break/><text:s text:c="8"/>ServerAlias *.mondomaine.info<text:line-break/><text:line-break/><text:s text:c="8"/>ServerAdmin webmaster@mondomaine.com<text:line-break/><text:line-break/><text:s text:c="8"/>DocumentRoot /var/www/mondomaine.com/www/<text:line-break/><text:s text:c="8"/>&lt;Directory /&gt;<text:line-break/><text:s text:c="16"/>Options FollowSymLinks<text:line-break/><text:s text:c="16"/>AllowOverride None<text:line-break/><text:s text:c="8"/>&lt;/Directory&gt;<text:line-break/><text:s text:c="8"/>&lt;Directory /var/www/mondomaine.com/www/&gt;<text:line-break/><text:s text:c="16"/>Options FollowSymLinks<text:line-break/><text:s text:c="16"/>AllowOverride none<text:line-break/><text:s text:c="16"/>Order allow,deny<text:line-break/><text:s text:c="16"/>allow from all<text:line-break/><text:s text:c="8"/>&lt;/Directory&gt;<text:line-break/><text:line-break/>########## Log Directives<text:line-break/><text:s text:c="8"/>ErrorLog /var/www/mondomaine.com/logs/error.log<text:line-break/><text:s text:c="8"/>CustomLog /var/www/mondomaine.com/logs/access.log vhost_combined<text:line-break/>&lt;/VirtualHost&gt;</text:p>
      <text:p text:style-name="Text_20_body">Configuration HTTPS du domaine mondomaine.com</text:p>
      <text:p text:style-name="Preformatted_20_Text">&lt;VirtualHost *:443&gt;<text:line-break/><text:s text:c="8"/>ServerName mondomaine.com<text:line-break/><text:s text:c="8"/>ServerAlias *.mondomaine.com<text:line-break/><text:s text:c="8"/>ServerAlias *.mondomaine.net<text:line-break/><text:s text:c="8"/>ServerAlias *.mondomaine.fr<text:line-break/><text:s text:c="8"/>ServerAlias *.mondomaine.eu<text:line-break/><text:s text:c="8"/>ServerAlias *.mondomaine.info<text:line-break/><text:line-break/><text:s text:c="8"/>ServerAdmin webmaster@mondomaine.com<text:line-break/><text:line-break/><text:s text:c="8"/>DocumentRoot /var/www/mondomaine.com/www/<text:line-break/><text:s text:c="8"/>&lt;Directory /&gt;<text:line-break/><text:s text:c="16"/>Options FollowSymLinks<text:line-break/><text:s text:c="16"/>AllowOverride None<text:line-break/><text:s text:c="8"/>&lt;/Directory&gt;<text:line-break/><text:s text:c="8"/>&lt;Directory /var/www/mondomaine.com/www/&gt;<text:line-break/><text:s text:c="16"/>Options FollowSymLinks<text:line-break/><text:s text:c="16"/>AllowOverride none<text:line-break/><text:s text:c="16"/>Order allow,deny<text:line-break/><text:s text:c="16"/>allow from all<text:line-break/><text:s text:c="8"/>&lt;/Directory&gt;<text:line-break/><text:line-break/>########## Log Directives<text:line-break/><text:s text:c="8"/>ErrorLog /var/www/mondomaine.com/logs/error.log<text:line-break/><text:s text:c="8"/>CustomLog /var/www/mondomaine.com/logs/access.log vhost_combined<text:line-break/><text:line-break/>########## SSL Directives<text:line-break/><text:s text:c="8"/>SSLEngine on<text:line-break/><text:s text:c="8"/>SSLCertificateFile /var/www/mondomaine.com/config/mondomaine.com.pem<text:line-break/><text:s text:c="8"/>SSLCertificateKeyFile /var/www/mondomaine.com/config/mondomaine.com.pem<text:line-break/><text:s text:c="8"/>SSLCACertificateFile /var/www/mondomaine.com/config/ca.crt<text:line-break/>&lt;/VirtualHost&gt;</text:p>
      <text:p text:style-name="Text_20_body">Activation du domaine mondomaine.com</text:p>
      <text:p text:style-name="Preformatted_20_Text">sudo a2ensite mondomaine.com</text:p>
      <text:p text:style-name="Text_20_body">Redémarrage d'Apache</text:p>
      <text:p text:style-name="Preformatted_20_Text">/etc/init.d/apache restart</text:p>
      <text:h text:style-name="Heading_20_2" text:outline-level="2"><text:bookmark-start text:name="__RefHeading___cas_du_vhost_par_defaut_7"/><text:bookmark-start text:name="cas_du_vhost_par_defaut"/>Cas du vhost par défaut<text:bookmark-end text:name="__RefHeading___cas_du_vhost_par_defaut_7"/><text:bookmark-end text:name="cas_du_vhost_par_defaut"/></text:h>
      <text:p text:style-name="Text_20_body">Pour gérer le cas d'une requête à destination d'un domaine qui n'est pas hébergé, un vhost par défaut est défini. Il est défini en premier.</text:p>
      <text:p text:style-name="Text_20_body">Créer un fichier /etc/apache2/site-available/0000-default en y ajoutant la configuration suivante :</text:p>
      <text:p text:style-name="Preformatted_20_Text">NameVirtualHost *:80<text:line-break/>NameVirtualHost *:443<text:line-break/>&lt;VirtualHost *:80&gt;<text:line-break/><text:s text:c="8"/>RewriteEngine on<text:line-break/><text:s text:c="8"/>RewriteRule ^/(.*) http://www.mondomaine.com/$1 [R=301,L]<text:line-break/>&lt;/VirtualHost&gt;</text:p>
      <text:p text:style-name="Text_20_body">On redirige tout le trafic vers le “vrai” domaine. Par exemple, toute requête vers <text:a xlink:type="simple" xlink:href="http://ip_du_serveur" text:style-name="Internet_20_link" text:visited-style-name="Visited_20_Internet_20_Link">http://ip_du_serveur</text:a>, traitée par ce vhost, sera visiteur redirigée vers <text:a xlink:type="simple" xlink:href="http://www.mondomaine.com/" text:style-name="Internet_20_link" text:visited-style-name="Visited_20_Internet_20_Link">http://www.mondomaine.com/</text:a></text:p>
      <text:p text:style-name="Text_20_body">On active le vhost :</text:p>
      <text:p text:style-name="Preformatted_20_Text">a2ensite 0000-default</text:p>
      <text:h text:style-name="Heading_20_2" text:outline-level="2"><text:bookmark-start text:name="__RefHeading___regles_de_comportement_8"/><text:bookmark-start text:name="regles_de_comportement"/>Règles de comportement<text:bookmark-end text:name="__RefHeading___regles_de_comportement_8"/><text:bookmark-end text:name="regles_de_comportement"/></text:h>
      <text:p text:style-name="Text_20_body">Nous souhaitons héberger le domaine mondomaine.com.</text:p>
      <text:p text:style-name="Text_20_body">Nous devons rediriger mondomaine.com vers <text:a xlink:type="simple" xlink:href="http://www.mondomaine.com" text:style-name="Internet_20_link" text:visited-style-name="Visited_20_Internet_20_Link">www.mondomaine.com</text:a>.Nous voulons pouvoir obtenir, le plus simplement possible, différents sous-domaines. Par exemple: <text:line-break/> * blog.domaine.com doit être accessible en HTTP ou en SSL. L'authentification est gérée par l'application elle-même.<text:line-break/> * webmail.domaine.com doit être obligatoirement en SSL. L'authentification est gérée par l'application elle-même. <text:line-break/> * protected.domaine.com ne sera accessible qu'après authentification, mais l'accès n'est pas forcé en SSL.<text:line-break/> * maitredumonde.domaine.com ne sera accessible qu'après authentification, mais l'accès est en plus forcé en SSL.Comme nous avons également loué le domaine mondomaine.fr, il faut que les 2 pointent sur le même espace d'hébergement.En ce qui concerne les alias de domaines (différentes extensions tld), il est nécessaire de modifier la configuration du vhost en ajoutant les directives ServerAlias. En effet, les domaines n’apparaissant ni en ServerName, ni en ServerAlias seront traités par le vhost par défaut.</text:p>
      <text:h text:style-name="Heading_20_2" text:outline-level="2"><text:bookmark-start text:name="__RefHeading___configuration_d_hotes_virtuels_sur_apache_avec_support_automatique_des_sous-domaines_du_ssl_et_de_l_authentification_9"/><text:bookmark-start text:name="configuration_d_hotes_virtuels_sur_apache_avec_support_automatique_des_sous-domaines_du_ssl_et_de_l_authentification"/>Configuration d'hôtes virtuels sur Apache avec support automatique des sous-domaines, du SSL et de l'authentification<text:bookmark-end text:name="__RefHeading___configuration_d_hotes_virtuels_sur_apache_avec_support_automatique_des_sous-domaines_du_ssl_et_de_l_authentification_9"/><text:bookmark-end text:name="configuration_d_hotes_virtuels_sur_apache_avec_support_automatique_des_sous-domaines_du_ssl_et_de_l_authentification"/></text:h>
      <text:h text:style-name="Heading_20_2" text:outline-level="2"><text:bookmark-start text:name="__RefHeading___utilisation_des_virtualhosts_10"/><text:bookmark-start text:name="utilisation_des_virtualhosts"/>Utilisation des virtualhosts<text:bookmark-end text:name="__RefHeading___utilisation_des_virtualhosts_10"/><text:bookmark-end text:name="utilisation_des_virtualhosts"/></text:h>
      <text:p text:style-name="Text_20_body">Les Serveurs Virtuels font fonctionner un ou plusieurs serveurs Web <text:note text:id="ftn0" text:note-class="footnote"><text:note-citation text:label="1)">1)</text:note-citation><text:note-body><text:p text:style-name="Text_20_body">comme company1.example.com and company2.example.com</text:p></text:note-body></text:note> sur une même machine.</text:p>
      <text:p text:style-name="Text_20_body">Les serveurs virtuels peuvent être :</text:p>
      <text:p text:style-name="Text_20_body">“par-IP” → une adresse IP est attribuée à chaque serveur Webou “par-nom” <text:note text:id="ftn1" text:note-class="footnote"><text:note-citation text:label="2)">2)</text:note-citation><text:note-body><text:p text:style-name="Text_20_body">parfois également appelée host-based ou serveur virtuel non-IP</text:p></text:note-body></text:note> → plusieurs noms de domaine se côtoient sur des mêmes adresses IP.Il s'agit du même serveur physique, mais c'est transparent pour l'utilisateur.</text:p>
      <text:p text:style-name="Text_20_body">Pour un hébergement virtuel par IP, l'adresse IP de la connexion détermine quel serveur virtuel doit répondre. Chaque serveur doit donc avoir une adresse IP différente.Pour un hébergement virtuel par nom, le serveur s’appuie sur les informations transmises par le client dans les en-têtes HTTP de ses requêtes.Préférer l'hébergement virtuel par nom, plus simple :</text:p>
      <text:p text:style-name="Text_20_body">il suffit de configurer le serveur DNS pour que chaque domaine pointe sur l'adresse IP voulueet de configurer le serveur Apache pour qu'il reconnaisse ces domaines</text:p>
      <text:h text:style-name="Heading_20_3" text:outline-level="3"><text:bookmark-start text:name="__RefHeading___serveurs_virtuels_par-nom_un_ou_plusieurs_sites_web_par_adresse_ip_11"/><text:bookmark-start text:name="serveurs_virtuels_par-nom_un_ou_plusieurs_sites_web_par_adresse_ip"/>Serveurs Virtuels par-Nom (Un ou plusieurs sites Web par adresse IP)<text:bookmark-end text:name="__RefHeading___serveurs_virtuels_par-nom_un_ou_plusieurs_sites_web_par_adresse_ip_11"/><text:bookmark-end text:name="serveurs_virtuels_par-nom_un_ou_plusieurs_sites_web_par_adresse_ip"/></text:h>
      <text:p text:style-name="Text_20_body">Les noms utilisés doivent être définis sur le serveur DNS et être liés à une adresse IP associée au serveur.</text:p>
      <text:p text:style-name="Preformatted_20_Text"># Toutes les adresses IP doivent répondre aux requêtes sur les serveurs virtuels<text:line-break/>NameVirtualHost *:80<text:line-break/><text:line-break/># section VirtualHost (même argument que NameVirtualHost)<text:line-break/>&lt;VirtualHost *:80&gt;<text:line-break/><text:s text:c="2"/>ServerName www.domain.tld<text:line-break/><text:s text:c="2"/>DocumentRoot /homme/www/www.domain.tld<text:line-break/><text:s text:c="2"/>ServerAlias domain.tld *.domain.tld<text:line-break/><text:s text:c="2"/><text:line-break/><text:s text:c="4"/>...<text:line-break/>&lt;/VirtualHost&gt;</text:p>
      <text:p text:style-name="Text_20_body">Directives obligatoires d'une section VirtualHost :</text:p>
      <text:p text:style-name="Text_20_body">ServerName : nom du serveurDocumentRoot : racine du serveur sur le système de fichiers

Autres directives (facultatives) :ServerAlias : autres noms permis pour accéder au même site Web (jokers * et ? autorisés)

</text:p>
      <text:h text:style-name="Heading_20_2" text:outline-level="2"><text:bookmark-start text:name="__RefHeading___generation_automatique_des_domainesvirtualhosts_dynamiques_12"/><text:bookmark-start text:name="generation_automatique_des_domainesvirtualhosts_dynamiques"/>Génération automatique des domaines : virtualhosts dynamiques<text:bookmark-end text:name="__RefHeading___generation_automatique_des_domainesvirtualhosts_dynamiques_12"/><text:bookmark-end text:name="generation_automatique_des_domainesvirtualhosts_dynamiques"/></text:h>
      <text:p text:style-name="Text_20_body">La génération automatique des domaines est utile si les &lt;VirtualHost&gt; sont nombreux et sensiblement les mêmes, par exemple :</text:p>
      <text:p text:style-name="Preformatted_20_Text">NameVirtualHost 111.22.33.44<text:line-break/>&lt;VirtualHost 111.22.33.44&gt;<text:line-break/><text:s text:c="2"/>ServerName www.customer-1.com<text:line-break/><text:s text:c="2"/>DocumentRoot /www/hosts/www.customer-1.com/docs<text:line-break/><text:s text:c="2"/>ScriptAlias /cgi-bin/ /www/hosts/www.customer-1.com/cgi-bin<text:line-break/>&lt;/VirtualHost&gt;<text:line-break/><text:line-break/>&lt;VirtualHost 111.22.33.44&gt;<text:line-break/><text:s text:c="2"/>ServerName www.customer-2.com<text:line-break/><text:s text:c="2"/>DocumentRoot /www/hosts/www.customer-2.com/docs<text:line-break/><text:s text:c="2"/>ScriptAlias /cgi-bin/ /www/hosts/www.customer-2.com/cgi-bin<text:line-break/>&lt;/VirtualHost&gt;<text:line-break/><text:line-break/>&lt;VirtualHost 111.22.33.44&gt;<text:line-break/><text:s text:c="2"/>ServerName www.customer-N.com<text:line-break/><text:s text:c="2"/>DocumentRoot /www/hosts/www.customer-N.com/docs<text:line-break/><text:s text:c="2"/>ScriptAlias /cgi-bin/ /www/hosts/www.customer-N.com/cgi-bin<text:line-break/>&lt;/VirtualHost&gt; </text:p>
      <text:p text:style-name="Text_20_body">L'idée de base est de remplacer la configuration &lt;VirtualHost&gt; statique par un mécanisme dynamique. Ainsi,</text:p>
      <text:p text:style-name="Text_20_body">Le fichier de configuration est plus petitAjouter des serveurs virtuels revient à créer les répertoires appropriés dans le système de fichiers et les entrées dans le DNS sans reconfigurer ni redémarrer Apache.Un hôte virtuel est défini par :</text:p>
      <text:p text:style-name="Text_20_body">son adresse IPet le contenu de l'entête Host: de la requête HTTP.Pour cela, cette information est insèrée dynamiquement dans le chemin d'accès du fichier utilisé pour satisfaire la demande. Il faut activer le module mod_vhost_alias par :</text:p>
      <text:p text:style-name="Preformatted_20_Text">sudo a2enmod vhost_alias</text:p>
      <text:p text:style-name="Text_20_body">Il faut modifier deux choses pour rendre l'hôte virtuel dynamique :</text:p>
      <text:p text:style-name="Text_20_body">UseCanonicalName Off → le nom du serveur est fourni par l'entête Host: de la requête. Si Apache ne trouve pas nom du serveur, alors la valeur configurée avec ServerName est utiliséeDocumentRoot</text:p>
      <text:h text:style-name="Heading_20_3" text:outline-level="3"><text:bookmark-start text:name="__RefHeading___hotes_virtuels_dynamiques_simples_13"/><text:bookmark-start text:name="hotes_virtuels_dynamiques_simples"/>Hôtes virtuels dynamiques simples<text:bookmark-end text:name="__RefHeading___hotes_virtuels_dynamiques_simples_13"/><text:bookmark-end text:name="hotes_virtuels_dynamiques_simples"/></text:h>
      <text:p text:style-name="Text_20_body">Cet extrait du fichier httpd.conf met en œuvre l'hôte virtuel décrit ci-dessus, mais d'une façon générique à l'aide mod_vhost_alias. Voir aussi une amélioration au paragraphe 2.4. Serveur virtuel basé sur l'IP plus efficace</text:p>
      <text:p text:style-name="Preformatted_20_Text"># get the server name from the Host: header<text:line-break/>UseCanonicalName Off<text:line-break/><text:line-break/># this log format can be split per-virtual-host based on the first field<text:line-break/>LogFormat "%V %h %l %u %t \"%r\" %s %b" vcommon<text:line-break/>CustomLog logs/access_log vcommon<text:line-break/><text:line-break/># include the server name in the filenames used to satisfy requests<text:line-break/>VirtualDocumentRoot /www/hosts/%0/docs<text:line-break/>VirtualScriptAlias /www/hosts/%0/cgi-bin</text:p>
      <text:p text:style-name="Text_20_body">Le nom du serveur qui est inséré dans le nom de fichier est déduit de l'adresse IP de l'hôte virtuel.</text:p>
      <text:h text:style-name="Heading_20_3" text:outline-level="3"><text:bookmark-start text:name="__RefHeading___un_serveur_de_pages_d_accueil_virtuel_14"/><text:bookmark-start text:name="un_serveur_de_pages_d_accueil_virtuel"/>Un serveur de pages d'accueil virtuel<text:bookmark-end text:name="__RefHeading___un_serveur_de_pages_d_accueil_virtuel_14"/><text:bookmark-end text:name="un_serveur_de_pages_d_accueil_virtuel"/></text:h>
      <text:p text:style-name="Text_20_body">C'est une adaptation du système ci-dessus pour créer des pages d'accueil. Des sous-chaînes du nom du serveur sont utilisées dans le nom du fichier de sorte que, par exemple les documents pour <text:a xlink:type="simple" xlink:href="http://www.user.isp.com" text:style-name="Internet_20_link" text:visited-style-name="Visited_20_Internet_20_Link">www.user.isp.com</text:a> se trouvent dans /home/user/.</text:p>
      <text:p text:style-name="Text_20_body">Voir aussi 2.6. Un serveur de pages d'accueil en utilisant le mod_rewrite</text:p>
      <text:p text:style-name="Preformatted_20_Text"># all the preliminary stuff is the same as above, then<text:line-break/><text:line-break/># include part of the server name in the filenames<text:line-break/>VirtualDocumentRoot /www/hosts/%2/docs<text:line-break/><text:line-break/># single cgi-bin directory<text:line-break/>ScriptAlias /cgi-bin/ /www/std-cgi/</text:p>
      <text:h text:style-name="Heading_20_3" text:outline-level="3"><text:bookmark-start text:name="__RefHeading___plus_d_un_serveur_virtuel_sur_le_meme_serveur_15"/><text:bookmark-start text:name="plus_d_un_serveur_virtuel_sur_le_meme_serveur"/>Plus d'un serveur virtuel sur le même serveur<text:bookmark-end text:name="__RefHeading___plus_d_un_serveur_virtuel_sur_le_meme_serveur_15"/><text:bookmark-end text:name="plus_d_un_serveur_virtuel_sur_le_meme_serveur"/></text:h>
      <text:p text:style-name="Text_20_body">Par exemple, une adresse IP pour les pages d'accueil des clients les et un autre pour les commerciaux avec :</text:p>
      <text:p text:style-name="Preformatted_20_Text">UseCanonicalName Off<text:line-break/><text:line-break/>LogFormat "%V %h %l %u %t \"%r\" %s %b" vcommon<text:line-break/><text:line-break/>&lt;Directory /www/commercial&gt;<text:line-break/><text:s text:c="2"/>Options FollowSymLinks<text:line-break/><text:s text:c="2"/>AllowOverride All<text:line-break/>&lt;/Directory&gt;<text:line-break/><text:line-break/>&lt;Directory /www/homepages&gt;<text:line-break/><text:s text:c="2"/>Options FollowSymLinks<text:line-break/><text:s text:c="2"/>AllowOverride None<text:line-break/>&lt;/Directory&gt;<text:line-break/><text:line-break/>&lt;VirtualHost 111.22.33.44&gt;<text:line-break/><text:s text:c="2"/>ServerName www.commercial.isp.com<text:line-break/><text:line-break/><text:s text:c="2"/>CustomLog logs/access_log.commercial vcommon<text:line-break/><text:line-break/><text:s text:c="2"/>VirtualDocumentRoot /www/commercial/%0/docs<text:line-break/><text:s text:c="2"/>VirtualScriptAlias /www/commercial/%0/cgi-bin<text:line-break/>&lt;/VirtualHost&gt;<text:line-break/><text:line-break/>&lt;VirtualHost 111.22.33.45&gt;<text:line-break/><text:s text:c="2"/>ServerName www.homepages.isp.com<text:line-break/><text:line-break/><text:s text:c="2"/>CustomLog logs/access_log.homepages vcommon<text:line-break/><text:line-break/><text:s text:c="2"/>VirtualDocumentRoot /www/homepages/%0/docs<text:line-break/><text:s text:c="2"/>ScriptAlias /cgi-bin/ /www/std-cgi/<text:line-break/>&lt;/VirtualHost&gt; </text:p>
      <text:p text:style-name="Text_20_body">&lt;note&gt;Si le premier bloc VirtualHost n'inclut pas une directive ServerName, le reverse DNS de l'adresse IP correspondante sera utilisé à la place. Si ce n'est pas le nom du serveur voulu, une entrée bidon (ServerName none.example.com) peut être ajoutée pour contourner ce comportement.&lt;/note&gt;</text:p>
      <text:h text:style-name="Heading_20_3" text:outline-level="3"><text:bookmark-start text:name="__RefHeading___serveur_virtuel_base_sur_l_ip_plus_efficace_16"/><text:bookmark-start text:name="serveur_virtuel_base_sur_l_ip_plus_efficace"/>Serveur virtuel basé sur l'IP plus efficace<text:bookmark-end text:name="__RefHeading___serveur_virtuel_base_sur_l_ip_plus_efficace_16"/><text:bookmark-end text:name="serveur_virtuel_base_sur_l_ip_plus_efficace"/></text:h>
      <text:p text:style-name="Text_20_body">Amélioration du paragraphe 2.1. Hôtes virtuels dynamiques simples. Pour éviter la recherche DNS pour transformer un nom en une adresse IP, on peut se baser sur les adresses IP elles-mêmes plutôt que sur les noms correspondants.</text:p>
      <text:p text:style-name="Preformatted_20_Text"># get the server name from the reverse DNS of the IP address<text:line-break/>UseCanonicalName DNS<text:line-break/><text:line-break/># include the IP address in the logs so they may be split<text:line-break/>LogFormat "%A %h %l %u %t \"%r\" %s %b" vcommon<text:line-break/>CustomLog logs/access_log vcommon<text:line-break/><text:line-break/># include the IP address in the filenames<text:line-break/>VirtualDocumentRootIP /www/hosts/%0/docs<text:line-break/>VirtualScriptAliasIP /www/hosts/%0/cgi-bin</text:p>
      <text:h text:style-name="Heading_20_3" text:outline-level="3"><text:bookmark-start text:name="__RefHeading___hotes_virtuels_dynamiques_simples_utilisant_mod_rewrite_17"/><text:bookmark-start text:name="hotes_virtuels_dynamiques_simples_utilisant_mod_rewrite"/>Hôtes virtuels dynamiques simples utilisant mod_rewrite<text:bookmark-end text:name="__RefHeading___hotes_virtuels_dynamiques_simples_utilisant_mod_rewrite_17"/><text:bookmark-end text:name="hotes_virtuels_dynamiques_simples_utilisant_mod_rewrite"/></text:h>
      <text:p text:style-name="Text_20_body">Cet extrait du fichier httpd.conf fait la même chose que le premier exemple (2.1. Hôtes virtuels dynamiques simples). La première moitié est très semblable à la partie correspondante ci-dessus, mais avec quelques changements pour la compatibilité descendante et pour faire fonctionner correctement la partie mod_rewrite, la seconde moitié configure mod_rewrite pour faire le travail.</text:p>
      <text:p text:style-name="Text_20_body">Il y a une paire de trucs particulièrement astucieux : par défaut, mod_rewrite est exécuté avant les autres modules de conversion d'URI (mod_alias etc) : s'ils sont utilisés, mod_rewrite doit être configuré pour en tenir compte. De plus, il faut faire un peu de magie pour faire un équivalent per-dynamic-virtual-host du ScriptAlias.</text:p>
      <text:p text:style-name="Preformatted_20_Text"># get the server name from the Host: header<text:line-break/>UseCanonicalName Off<text:line-break/><text:line-break/># splittable logs<text:line-break/>LogFormat "%{Host}i %h %l %u %t \"%r\" %s %b" vcommon<text:line-break/>CustomLog logs/access_log vcommon<text:line-break/><text:line-break/>&lt;Directory /www/hosts&gt;<text:line-break/><text:s text:c="2"/># ExecCGI is needed here because we can't force<text:line-break/><text:s text:c="2"/># CGI execution in the way that ScriptAlias does<text:line-break/><text:s text:c="2"/>Options FollowSymLinks ExecCGI<text:line-break/>&lt;/Directory&gt;<text:line-break/><text:line-break/># now for the hard bit<text:line-break/><text:line-break/>RewriteEngine On<text:line-break/><text:line-break/># a ServerName derived from a Host: header may be any case at all<text:line-break/>RewriteMap lowercase int:tolower<text:line-break/><text:line-break/>## deal with normal documents first:<text:line-break/># allow Alias /icons/ to work - repeat for other aliases<text:line-break/>RewriteCond %{REQUEST_URI} !^/icons/<text:line-break/># allow CGIs to work<text:line-break/>RewriteCond %{REQUEST_URI} !^/cgi-bin/<text:line-break/># do the magic<text:line-break/>RewriteRule ^/(.*)$ /www/hosts/${lowercase:%{SERVER_NAME}}/docs/$1<text:line-break/><text:line-break/>## and now deal with CGIs - we have to force a MIME type<text:line-break/>RewriteCond %{REQUEST_URI} ^/cgi-bin/<text:line-break/>RewriteRule ^/(.*)$ /www/hosts/${lowercase:%{SERVER_NAME}}/cgi-bin/$1 [T=application/x-httpd-cgi]<text:line-break/><text:line-break/># that's it! </text:p>
      <text:h text:style-name="Heading_20_3" text:outline-level="3"><text:bookmark-start text:name="__RefHeading___un_serveur_de_pages_d_accueil_en_utilisant_le_mod_rewrite_18"/><text:bookmark-start text:name="un_serveur_de_pages_d_accueil_en_utilisant_le_mod_rewrite"/>Un serveur de pages d'accueil en utilisant le mod_rewrite<text:bookmark-end text:name="__RefHeading___un_serveur_de_pages_d_accueil_en_utilisant_le_mod_rewrite_18"/><text:bookmark-end text:name="un_serveur_de_pages_d_accueil_en_utilisant_le_mod_rewrite"/></text:h>
      <text:p text:style-name="Text_20_body">Ceci fait la même chose que le second exemple (2.2. Un serveur de pages d'accueil virtuel).</text:p>
      <text:p text:style-name="Preformatted_20_Text">RewriteEngine on<text:line-break/><text:line-break/>RewriteMap lowercase int:tolower<text:line-break/><text:line-break/># allow CGIs to work<text:line-break/>RewriteCond %{REQUEST_URI} !^/cgi-bin/<text:line-break/><text:line-break/># check the hostname is right so that the RewriteRule works<text:line-break/>RewriteCond ${lowercase:%{SERVER_NAME}} ^www\.[a-z-]+\.isp\.com$<text:line-break/><text:line-break/># concatenate the virtual host name onto the start of the URI<text:line-break/># the [C] means do the next rewrite on the result of this one<text:line-break/>RewriteRule ^(.+) ${lowercase:%{SERVER_NAME}}$1 [C]<text:line-break/><text:line-break/># now create the real file name<text:line-break/>RewriteRule ^www\.([a-z-]+)\.isp\.com/(.*) /home/$1/$2<text:line-break/><text:line-break/># define the global CGI directory<text:line-break/>ScriptAlias /cgi-bin/ /www/std-cgi/ </text:p>
      <text:h text:style-name="Heading_20_4" text:outline-level="4"><text:bookmark-start text:name="__RefHeading___utilisation_d_un_fichier_separe_de_configuration_de_l_hote_virtuel_19"/><text:bookmark-start text:name="utilisation_d_un_fichier_separe_de_configuration_de_l_hote_virtuel"/>Utilisation d'un fichier séparé de configuration de l'hôte virtuel<text:bookmark-end text:name="__RefHeading___utilisation_d_un_fichier_separe_de_configuration_de_l_hote_virtuel_19"/><text:bookmark-end text:name="utilisation_d_un_fichier_separe_de_configuration_de_l_hote_virtuel"/></text:h>
      <text:p text:style-name="Text_20_body">Ce dispositif utilise des fonctionnalités plus avancées de mod_rewrite pour lier un hôte virtuel à la racine des documents à partir d'un fichier de configuration séparé. Cela offre plus de souplesse, mais nécessite une configuration plus complexe.</text:p>
      <text:p text:style-name="Text_20_body">Le fichier vhost.map contient quelque chose comme ceci:</text:p>
      <text:p text:style-name="Preformatted_20_Text">www.customer-1.com /www/customers/1<text:line-break/>www.customer-2.com /www/customers/2<text:line-break/># ...<text:line-break/>www.customer-N.com /www/customers/N</text:p>
      <text:p text:style-name="Text_20_body">Le fichier http.conf contient ceci:</text:p>
      <text:p text:style-name="Preformatted_20_Text">RewriteEngine on<text:line-break/><text:line-break/>RewriteMap lowercase int:tolower<text:line-break/><text:line-break/># define the map file<text:line-break/>RewriteMap vhost txt:/www/conf/vhost.map<text:line-break/><text:line-break/># deal with aliases as above<text:line-break/>RewriteCond %{REQUEST_URI} !^/icons/<text:line-break/>RewriteCond %{REQUEST_URI} !^/cgi-bin/<text:line-break/>RewriteCond ${lowercase:%{SERVER_NAME}} ^(.+)$<text:line-break/># this does the file-based remap<text:line-break/>RewriteCond ${vhost:%1} ^(/.*)$<text:line-break/>RewriteRule ^/(.*)$ %1/docs/$1<text:line-break/><text:line-break/>RewriteCond %{REQUEST_URI} ^/cgi-bin/<text:line-break/>RewriteCond ${lowercase:%{SERVER_NAME}} ^(.+)$<text:line-break/>RewriteCond ${vhost:%1} ^(/.*)$<text:line-break/>RewriteRule ^/(.*)$ %1/cgi-bin/$1</text:p>
      <text:h text:style-name="Heading_20_3" text:outline-level="3"><text:bookmark-start text:name="__RefHeading___references_20"/><text:bookmark-start text:name="references"/>Références<text:bookmark-end text:name="__RefHeading___references_20"/><text:bookmark-end text:name="references"/></text:h>
      <text:a xlink:type="simple" xlink:href="http://julien-pauli.developpez.com/tutoriels/apache/vhosts/" text:style-name="Internet_20_link" text:visited-style-name="Visited_20_Internet_20_Link">http://julien-pauli.developpez.com/tutoriels/apache/vhosts/</text:a>
      <text:a xlink:type="simple" xlink:href="http://httpd.apache.org/docs/2.2/fr/vhosts/examples.html" text:style-name="Internet_20_link" text:visited-style-name="Visited_20_Internet_20_Link">http://httpd.apache.org/docs/2.2/fr/vhosts/examples.html</text:a>
      <text:a xlink:type="simple" xlink:href="http://archives.steinmetz.fr/tutoriels/gerer-vos-sous-domaines-automatiquement-sous-apache-et-bind.html" text:style-name="Internet_20_link" text:visited-style-name="Visited_20_Internet_20_Link">http://archives.steinmetz.fr/tutoriels/gerer-vos-sous-domaines-automatiquement-sous-apache-et-bind.html</text:a>
      <text:a xlink:type="simple" xlink:href="http://wiki.goldzoneweb.info/virtualhost_dynamique" text:style-name="Internet_20_link" text:visited-style-name="Visited_20_Internet_20_Link">http://wiki.goldzoneweb.info/virtualhost_dynamique</text:a>
      <text:a xlink:type="simple" xlink:href="http://hosting-project.thibaudsowa.com/3-configuration-apache" text:style-name="Internet_20_link" text:visited-style-name="Visited_20_Internet_20_Link">http://hosting-project.thibaudsowa.com/3-configuration-apache</text:a>
      <text:h text:style-name="Heading_20_2" text:outline-level="2"><text:bookmark-start text:name="__RefHeading___exemples_21"/><text:bookmark-start text:name="exemples"/>Exemples<text:bookmark-end text:name="__RefHeading___exemples_21"/><text:bookmark-end text:name="exemples"/></text:h>
      <text:h text:style-name="Heading_20_3" text:outline-level="3"><text:bookmark-start text:name="__RefHeading___plusieurs_serveurs_virtuels_par_nom_sur_une_seule_adresse_ip_22"/><text:bookmark-start text:name="plusieurs_serveurs_virtuels_par_nom_sur_une_seule_adresse_ip"/>Plusieurs serveurs virtuels par nom sur une seule adresse IP.<text:bookmark-end text:name="__RefHeading___plusieurs_serveurs_virtuels_par_nom_sur_une_seule_adresse_ip_22"/><text:bookmark-end text:name="plusieurs_serveurs_virtuels_par_nom_sur_une_seule_adresse_ip"/></text:h>
      <text:p text:style-name="Text_20_body">Votre serveur ne dispose que d'une seule adresse IP, et de nombreux alias (CNAMES) pointent vers cette adresse dans le DNS.</text:p>
      <text:p text:style-name="Text_20_body">Pour l'exemple, <text:a xlink:type="simple" xlink:href="http://www.example.com" text:style-name="Internet_20_link" text:visited-style-name="Visited_20_Internet_20_Link">www.example.com</text:a> et <text:a xlink:type="simple" xlink:href="http://www.example.org" text:style-name="Internet_20_link" text:visited-style-name="Visited_20_Internet_20_Link">www.example.org</text:a> doivent tourner sur cette machine.</text:p>
      <text:p text:style-name="Text_20_body">&lt;note&gt;
La configuration de serveurs virtuels sous Apache ne provoque pas leur apparition magique dans la configuration du DNS.</text:p>
      <text:p text:style-name="Text_20_body">Il faut que leurs noms soient définis dans le DNS, et qu'ils y soient résolus sur l'adresse IP du serveur, faute de quoi personne ne pourra visiter votre site Web.</text:p>
      <text:p text:style-name="Text_20_body">Il est possible d'ajouter des entrées dans le fichier hosts pour tests locaux, mais qui ne fonctionneront que sur la machine possédant ces entrées.
&lt;/note&gt;</text:p>
      <table:table table:style-name="Table">
        <table:table-column table:style-name="odt_auto_style_table_column_1_1"/>
        <table:table-row>
          <table:table-cell office:value-type="string" table:style-name="tablecell">
            <text:p text:style-name="Preformatted_20_Text"># Apache doit écouter sur le port 80<text:line-break/>Listen 80<text:line-break/> <text:line-break/># Toutes les adresses IP doivent répondre aux requêtes sur les<text:line-break/># serveurs virtuels<text:line-break/>NameVirtualHost *:80<text:line-break/> <text:line-break/>&lt;VirtualHost *:80&gt;<text:line-break/>DocumentRoot /www/example.com<text:line-break/>ServerName www.example1.com<text:line-break/> <text:line-break/># Autres directives ici<text:line-break/> <text:line-break/>&lt;/VirtualHost&gt;<text:line-break/> <text:line-break/>&lt;VirtualHost *:80&gt;<text:line-break/>DocumentRoot /www/example.org<text:line-break/>ServerName www.example2.org<text:line-break/> <text:line-break/># Autres directives ici<text:line-break/> <text:line-break/>&lt;/VirtualHost&gt;</text:p>
          </table:table-cell>
        </table:table-row>
      </table:table>
      <text:p text:style-name="Text_20_body">Les astérisques correspondent à toutes les adresses, si bien que le serveur principal ne répondra jamais à aucune requête.</text:p>
      <text:p text:style-name="Text_20_body">Comme <text:a xlink:type="simple" xlink:href="http://www.example.com" text:style-name="Internet_20_link" text:visited-style-name="Visited_20_Internet_20_Link">www.example.com</text:a> se trouve en premier dans le fichier de configuration, il a la plus grande priorité et peut être vu comme serveur par défaut ou primaire ; ce qui signifie que toute requête reçue ne correspondant à aucune des directives ServerName sera servie par ce premier VirtualHost.</text:p>
      <text:p text:style-name="Text_20_body">&lt;note&gt;
Si vous le souhaitez, vous pouvez remplacer * par l'adresse IP du système. Dans ce cas, l'argument de VirtualHost doit correspondre à l'argument de NameVirtualHost :</text:p>
      <text:p text:style-name="Preformatted_20_Text">NameVirtualHost 172.20.30.40<text:line-break/><text:line-break/>&lt;VirtualHost 172.20.30.40&gt;<text:line-break/># etc ... </text:p>
      <text:p text:style-name="Text_20_body">En général, il est commode d'utiliser * sur les systèmes dont l'adresse IP n'est pas constante - par exemple, pour des serveurs dont l'adresse IP est attribuée dynamiquement par le FAI, et où le DNS est géré au moyen d'un DNS dynamique quelconque. Comme * signifie n'importe quelle adresse, cette configuration fonctionne sans devoir être modifiée quand l'adresse IP du système est modifiée.
&lt;/note&gt;</text:p>
      <text:p text:style-name="Text_20_body">La configuration ci-dessus est en pratique utilisée dans la plupart des cas pour les serveurs virtuels par nom.</text:p>
      <text:p text:style-name="Text_20_body">En fait, le seul cas où cette configuration ne fonctionne pas est lorsque différents contenus doivent être servis en fonction de l'adresse IP et du port contactés par le client.</text:p>
      <text:h text:style-name="Heading_20_3" text:outline-level="3"><text:bookmark-start text:name="__RefHeading___serveurs_virtuels_par_nom_sur_plus_d_une_seule_adresse_ip_23"/><text:bookmark-start text:name="serveurs_virtuels_par_nom_sur_plus_d_une_seule_adresse_ip"/>Serveurs virtuels par nom sur plus d'une seule adresse IP<text:bookmark-end text:name="__RefHeading___serveurs_virtuels_par_nom_sur_plus_d_une_seule_adresse_ip_23"/><text:bookmark-end text:name="serveurs_virtuels_par_nom_sur_plus_d_une_seule_adresse_ip"/></text:h>
      <text:p text:style-name="Text_20_body">&lt;note&gt;Toutes les techniques présentées ici peuvent être étendues à un plus grand nombre d'adresses IP.&lt;/note&gt;</text:p>
      <text:p text:style-name="Text_20_body">Le serveur a deux adresses IP. Sur l'une (172.20.30.40), le serveur “principal” server.domain.com doit répondre, et sur l'autre (172.20.30.50), deux serveurs virtuels (ou plus) répondront.</text:p>
      <table:table table:style-name="Table">
        <table:table-column table:style-name="odt_auto_style_table_column_2_1"/>
        <table:table-row>
          <table:table-cell office:value-type="string" table:style-name="tablecell">
            <text:p text:style-name="Preformatted_20_Text">Listen 80<text:line-break/> <text:line-break/># Serveur "principal" sur 172.20.30.40<text:line-break/>ServerName server.domain.com<text:line-break/>DocumentRoot /www/mainserver<text:line-break/> <text:line-break/># l'autre adresse<text:line-break/>NameVirtualHost 172.20.30.50<text:line-break/> <text:line-break/>&lt;VirtualHost 172.20.30.50&gt;<text:line-break/>DocumentRoot /www/example.com<text:line-break/>ServerName www.example.com<text:line-break/> <text:line-break/># D'autres directives ici ...<text:line-break/> <text:line-break/>&lt;/VirtualHost&gt;<text:line-break/> <text:line-break/>&lt;VirtualHost 172.20.30.50&gt;<text:line-break/>DocumentRoot /www/example.org<text:line-break/>ServerName www.example.org<text:line-break/> <text:line-break/># D'autres directives ici ...<text:line-break/> <text:line-break/>&lt;/VirtualHost&gt;</text:p>
          </table:table-cell>
        </table:table-row>
      </table:table>
      <text:p text:style-name="Text_20_body">Toute requête arrivant sur une autre adresse que 172.20.30.50 sera servie par le serveur principal.</text:p>
      <text:p text:style-name="Text_20_body">Les requêtes vers 172.20.30.50 avec un nom de serveur inconnu, ou sans en-tête Host:, seront servies par <text:a xlink:type="simple" xlink:href="http://www.example.com" text:style-name="Internet_20_link" text:visited-style-name="Visited_20_Internet_20_Link">www.example.com</text:a>.</text:p>
      <text:h text:style-name="Heading_20_3" text:outline-level="3"><text:bookmark-start text:name="__RefHeading___servir_le_meme_contenu_sur_des_adresses_ip_differentes_telle_qu_une_adresse_interne_et_une_externe_24"/><text:bookmark-start text:name="servir_le_meme_contenu_sur_des_adresses_ip_differentes_telle_qu_une_adresse_interne_et_une_externe"/>Servir le même contenu sur des adresses IP différentes (telle qu'une adresse interne et une externe)<text:bookmark-end text:name="__RefHeading___servir_le_meme_contenu_sur_des_adresses_ip_differentes_telle_qu_une_adresse_interne_et_une_externe_24"/><text:bookmark-end text:name="servir_le_meme_contenu_sur_des_adresses_ip_differentes_telle_qu_une_adresse_interne_et_une_externe"/></text:h>
      <text:p text:style-name="Text_20_body">La machine serveur dispose de deux adresses IP (192.168.1.1 et 172.20.30.40).</text:p>
      <text:p text:style-name="Text_20_body">Cette machine est placée à la fois sur le réseau interne (l'Intranet) et le réseau externe (Internet).</text:p>
      <text:p text:style-name="Text_20_body">Sur Internet, le nom server.example.com pointe vers l'adresse externe (172.20.30.40), mais sur le réseau interne, ce même nom pointe vers l'adresse interne (192.168.1.1).</text:p>
      <text:p text:style-name="Text_20_body">Le serveur peut être configuré pour répondre de la même manière aux requêtes internes et externes, au moyen d'une seule section VirtualHost.</text:p>
      <table:table table:style-name="Table">
        <table:table-column table:style-name="odt_auto_style_table_column_3_1"/>
        <table:table-row>
          <table:table-cell office:value-type="string" table:style-name="tablecell">
            <text:p text:style-name="Preformatted_20_Text">NameVirtualHost 192.168.1.1<text:line-break/>NameVirtualHost 172.20.30.40<text:line-break/> <text:line-break/>&lt;VirtualHost 192.168.1.1 172.20.30.40&gt;<text:line-break/>DocumentRoot /www/server1<text:line-break/>ServerName server.example.com<text:line-break/>ServerAlias server<text:line-break/>&lt;/VirtualHost&gt;</text:p>
          </table:table-cell>
        </table:table-row>
      </table:table>
      <text:p text:style-name="Text_20_body">Ainsi, les requêtes en provenance de chacun des deux réseaux seront servies par le même VirtualHost.</text:p>
      <text:p text:style-name="Text_20_body">&lt;note&gt;Sur le réseau interne, il est possible d'utiliser le nom raccourci server au lieu du nom complet server.example.com.</text:p>
      <text:p text:style-name="Text_20_body">Notez également que dans l'exemple précédent, vous pouvez remplacer la liste des adresses IP par des * afin que le serveur réponde de la même manière sur toutes ses adresses.&lt;/note&gt;</text:p>
      <text:h text:style-name="Heading_20_3" text:outline-level="3"><text:bookmark-start text:name="__RefHeading___servir_differents_sites_sur_differents_ports_25"/><text:bookmark-start text:name="servir_differents_sites_sur_differents_ports"/>Servir différents sites sur différents ports<text:bookmark-end text:name="__RefHeading___servir_differents_sites_sur_differents_ports_25"/><text:bookmark-end text:name="servir_differents_sites_sur_differents_ports"/></text:h>
      <text:p text:style-name="Text_20_body">Vous disposez de plusieurs domaines pointant sur la même adresse IP et vous voulez également servir de multiples ports.</text:p>
      <text:p text:style-name="Text_20_body">Vous y parviendrez en définissant les ports dans la directive “NameVirtualHost”.</text:p>
      <text:p text:style-name="Text_20_body">Si vous tentez d'utiliser &lt;VirtualHost name:port&gt; sans directive NameVirtualHost name:port, ou tentez d'utiliser la directive Listen, votre configuration ne fonctionnera pas.</text:p>
      <table:table table:style-name="Table">
        <table:table-column table:style-name="odt_auto_style_table_column_4_1"/>
        <table:table-row>
          <table:table-cell office:value-type="string" table:style-name="tablecell">
            <text:p text:style-name="Preformatted_20_Text">Listen 80<text:line-break/>Listen 8080<text:line-break/> <text:line-break/>NameVirtualHost 172.20.30.40:80<text:line-break/>NameVirtualHost 172.20.30.40:8080<text:line-break/> <text:line-break/>&lt;VirtualHost 172.20.30.40:80&gt;<text:line-break/>ServerName www.example.com<text:line-break/>DocumentRoot /www/domain-80<text:line-break/>&lt;/VirtualHost&gt;<text:line-break/> <text:line-break/>&lt;VirtualHost 172.20.30.40:8080&gt;<text:line-break/>ServerName www.example.com<text:line-break/>DocumentRoot /www/domain-8080<text:line-break/>&lt;/VirtualHost&gt;<text:line-break/> <text:line-break/>&lt;VirtualHost 172.20.30.40:80&gt;<text:line-break/>ServerName www.example.org<text:line-break/>DocumentRoot /www/otherdomain-80<text:line-break/>&lt;/VirtualHost&gt;<text:line-break/> <text:line-break/>&lt;VirtualHost 172.20.30.40:8080&gt;<text:line-break/>ServerName www.example.org<text:line-break/>DocumentRoot /www/otherdomain-8080<text:line-break/>&lt;/VirtualHost&gt;</text:p>
          </table:table-cell>
        </table:table-row>
      </table:table>
      <text:h text:style-name="Heading_20_3" text:outline-level="3"><text:bookmark-start text:name="__RefHeading___hebergement_virtuel_base_sur_ip_26"/><text:bookmark-start text:name="hebergement_virtuel_base_sur_ip"/>Hébergement virtuel basé sur IP<text:bookmark-end text:name="__RefHeading___hebergement_virtuel_base_sur_ip_26"/><text:bookmark-end text:name="hebergement_virtuel_base_sur_ip"/></text:h>
      <text:p text:style-name="Text_20_body">Le serveur dispose de deux adresses IP (172.20.30.40 et 172.20.30.50) correspondant respectivement aux noms <text:a xlink:type="simple" xlink:href="http://www.example.com" text:style-name="Internet_20_link" text:visited-style-name="Visited_20_Internet_20_Link">www.example.com</text:a> et <text:a xlink:type="simple" xlink:href="http://www.example.org" text:style-name="Internet_20_link" text:visited-style-name="Visited_20_Internet_20_Link">www.example.org</text:a>.</text:p>
      <table:table table:style-name="Table">
        <table:table-column table:style-name="odt_auto_style_table_column_5_1"/>
        <table:table-row>
          <table:table-cell office:value-type="string" table:style-name="tablecell">
            <text:p text:style-name="Preformatted_20_Text">Listen 80<text:line-break/> <text:line-break/>&lt;VirtualHost 172.20.30.40&gt;<text:line-break/>DocumentRoot /www/example.com<text:line-break/>ServerName www.example1.com<text:line-break/>&lt;/VirtualHost&gt;<text:line-break/> <text:line-break/>&lt;VirtualHost 172.20.30.50&gt;<text:line-break/>DocumentRoot /www/example.org<text:line-break/>ServerName www.example2.org<text:line-break/>&lt;/VirtualHost&gt;</text:p>
          </table:table-cell>
        </table:table-row>
      </table:table>
      <text:p text:style-name="Text_20_body">Les requêtes provenant d'adresses non spécifiées dans l'une des directives &lt;VirtualHost&gt; (comme pour localhost par exemple) seront dirigées vers le serveur principal, s'il en existe un.</text:p>
      <text:h text:style-name="Heading_20_3" text:outline-level="3"><text:bookmark-start text:name="__RefHeading___hebergements_virtuels_mixtes_bases_sur_les_ports_et_sur_les_ip_27"/><text:bookmark-start text:name="hebergements_virtuels_mixtes_bases_sur_les_ports_et_sur_les_ip"/>Hébergements virtuels mixtes basés sur les ports et sur les IP<text:bookmark-end text:name="__RefHeading___hebergements_virtuels_mixtes_bases_sur_les_ports_et_sur_les_ip_27"/><text:bookmark-end text:name="hebergements_virtuels_mixtes_bases_sur_les_ports_et_sur_les_ip"/></text:h>
      <text:p text:style-name="Text_20_body">Le serveur dispose de deux adresses IP (172.20.30.40 et 172.20.30.50) correspondant respectivement aux noms <text:a xlink:type="simple" xlink:href="http://www.example.com" text:style-name="Internet_20_link" text:visited-style-name="Visited_20_Internet_20_Link">www.example.com</text:a> et <text:a xlink:type="simple" xlink:href="http://www.example.org" text:style-name="Internet_20_link" text:visited-style-name="Visited_20_Internet_20_Link">www.example.org</text:a>.</text:p>
      <text:p text:style-name="Text_20_body">Pour chacun d'eux, nous voulons un hébergement sur les ports 80 et 8080.</text:p>
      <table:table table:style-name="Table">
        <table:table-column table:style-name="odt_auto_style_table_column_6_1"/>
        <table:table-row>
          <table:table-cell office:value-type="string" table:style-name="tablecell">
            <text:p text:style-name="Preformatted_20_Text">Listen 172.20.30.40:80<text:line-break/>Listen 172.20.30.40:8080<text:line-break/>Listen 172.20.30.50:80<text:line-break/>Listen 172.20.30.50:8080<text:line-break/> <text:line-break/>&lt;VirtualHost 172.20.30.40:80&gt;<text:line-break/>DocumentRoot /www/example.com-80<text:line-break/>ServerName www.example.com<text:line-break/>&lt;/VirtualHost&gt;<text:line-break/> <text:line-break/>&lt;VirtualHost 172.20.30.40:8080&gt;<text:line-break/>DocumentRoot /www/example.com-8080<text:line-break/>ServerName www.example.com<text:line-break/>&lt;/VirtualHost&gt;<text:line-break/> <text:line-break/>&lt;VirtualHost 172.20.30.50:80&gt;<text:line-break/>DocumentRoot /www/example.org-80<text:line-break/>ServerName www.example.org<text:line-break/>&lt;/VirtualHost&gt;<text:line-break/> <text:line-break/>&lt;VirtualHost 172.20.30.50:8080&gt;<text:line-break/>DocumentRoot /www/example.org-8080<text:line-break/>ServerName www.example.org<text:line-break/>&lt;/VirtualHost&gt;</text:p>
          </table:table-cell>
        </table:table-row>
      </table:table>
      <text:h text:style-name="Heading_20_3" text:outline-level="3"><text:bookmark-start text:name="__RefHeading___hebergements_virtuels_mixtes_base_sur_les_noms_et_sur_ip_28"/><text:bookmark-start text:name="hebergements_virtuels_mixtes_base_sur_les_noms_et_sur_ip"/>Hébergements virtuels mixtes basé sur les noms et sur IP<text:bookmark-end text:name="__RefHeading___hebergements_virtuels_mixtes_base_sur_les_noms_et_sur_ip_28"/><text:bookmark-end text:name="hebergements_virtuels_mixtes_base_sur_les_noms_et_sur_ip"/></text:h>
      <text:p text:style-name="Text_20_body">Pour certaines adresses, des serveurs virtuels seront définis par nom, et pour d'autres, ils seront définis par IP.</text:p>
      <table:table table:style-name="Table">
        <table:table-column table:style-name="odt_auto_style_table_column_7_1"/>
        <table:table-row>
          <table:table-cell office:value-type="string" table:style-name="tablecell">
            <text:p text:style-name="Preformatted_20_Text">Listen 80<text:line-break/> <text:line-break/>NameVirtualHost 172.20.30.40<text:line-break/> <text:line-break/>&lt;VirtualHost 172.20.30.40&gt;<text:line-break/>DocumentRoot /www/example.com<text:line-break/>ServerName www.example.com<text:line-break/>&lt;/VirtualHost&gt;<text:line-break/> <text:line-break/>&lt;VirtualHost 172.20.30.40&gt;<text:line-break/>DocumentRoot /www/example.org<text:line-break/>ServerName www.example.org<text:line-break/>&lt;/VirtualHost&gt;<text:line-break/> <text:line-break/>&lt;VirtualHost 172.20.30.40&gt;<text:line-break/>DocumentRoot /www/example.net<text:line-break/>ServerName www.example.net<text:line-break/>&lt;/VirtualHost&gt;<text:line-break/> <text:line-break/># "par-IP"<text:line-break/>&lt;VirtualHost 172.20.30.50&gt;<text:line-break/>DocumentRoot /www/example.edu<text:line-break/>ServerName www.example.edu<text:line-break/>&lt;/VirtualHost&gt;<text:line-break/> <text:line-break/>&lt;VirtualHost 172.20.30.60&gt;<text:line-break/>DocumentRoot /www/example.gov<text:line-break/>ServerName www.example.gov<text:line-break/>&lt;/VirtualHost&gt;</text:p>
          </table:table-cell>
        </table:table-row>
      </table:table>
      <text:h text:style-name="Heading_20_3" text:outline-level="3"><text:bookmark-start text:name="__RefHeading___utilisation_simultanee_de_virtual_host_et_de_mod_proxy_29"/><text:bookmark-start text:name="utilisation_simultanee_de_virtual_host_et_de_mod_proxy"/>Utilisation simultanée de Virtual_host et de mod_proxy<text:bookmark-end text:name="__RefHeading___utilisation_simultanee_de_virtual_host_et_de_mod_proxy_29"/><text:bookmark-end text:name="utilisation_simultanee_de_virtual_host_et_de_mod_proxy"/></text:h>
      <text:p text:style-name="Text_20_body">L'exemple suivant montre comment une machine peut mandater un serveur virtuel fonctionnant sur le serveur d'une autre machine.</text:p>
      <text:p text:style-name="Text_20_body">Dans cet exemple, un serveur virtuel de même nom est configuré sur une machine à l'adresse 192.168.111.2.</text:p>
      <text:p text:style-name="Text_20_body">La directive ProxyPreserveHost On est employée pour permette au nom de domaine d'être préservé lors du transfert, au cas où plusieurs noms de domaines cohabitent sur une même machine.</text:p>
      <text:p text:style-name="Preformatted_20_Text">&lt;VirtualHost *:*&gt;<text:line-break/>ProxyPreserveHost On<text:line-break/>ProxyPass / http://192.168.111.2<text:line-break/>ProxyPassReverse / http://192.168.111.2/<text:line-break/>ServerName hostname.example.com<text:line-break/>&lt;/VirtualHost&gt;</text:p>
      <text:h text:style-name="Heading_20_3" text:outline-level="3"><text:bookmark-start text:name="__RefHeading___utilisation_de_serveurs_virtuels_default_30"/><text:bookmark-start text:name="utilisation_de_serveurs_virtuels_default"/>Utilisation de serveurs virtuels _default_<text:bookmark-end text:name="__RefHeading___utilisation_de_serveurs_virtuels_default_30"/><text:bookmark-end text:name="utilisation_de_serveurs_virtuels_default"/></text:h>
      <text:h text:style-name="Heading_20_4" text:outline-level="4"><text:bookmark-start text:name="__RefHeading___serveurs_virtuels_default_pour_tous_les_ports_31"/><text:bookmark-start text:name="serveurs_virtuels_default_pour_tous_les_ports"/>Serveurs virtuels _default_ pour tous les ports<text:bookmark-end text:name="__RefHeading___serveurs_virtuels_default_pour_tous_les_ports_31"/><text:bookmark-end text:name="serveurs_virtuels_default_pour_tous_les_ports"/></text:h>
      <text:p text:style-name="Text_20_body">Exemple de capture de toutes les requêtes émanant d'adresses IP ou de ports non connus, c'est-à-dire, d'un couple adresse/port non traité par aucun autre serveur virtuel.</text:p>
      <table:table table:style-name="Table">
        <table:table-column table:style-name="odt_auto_style_table_column_8_1"/>
        <table:table-row>
          <table:table-cell office:value-type="string" table:style-name="tablecell">
            <text:p text:style-name="Preformatted_20_Text">&lt;VirtualHost _default_:*&gt;<text:line-break/>DocumentRoot /www/default<text:line-break/>&lt;/VirtualHost&gt;</text:p>
          </table:table-cell>
        </table:table-row>
      </table:table>
      <text:p text:style-name="Text_20_body">L'utilisation d'un tel serveur virtuel avec un joker pour le port empêche de manière efficace qu'une requête n'atteigne le serveur principal.</text:p>
      <text:p text:style-name="Text_20_body">Un serveur virtuel par défaut ne servira jamais une requête qui est envoyée vers un couple adresse/port utilisée par un serveur virtuel par nom.</text:p>
      <text:p text:style-name="Text_20_body">Si la requête contient un en-tête Host: inconnu, ou si celui-ci est absent, elle sera toujours servie par le serveur virtuel primaire par nom (celui correspondant à ce couple adresse/port trouvé en premier dans le fichier de configuration).</text:p>
      <text:p text:style-name="Text_20_body">Vous pouvez utiliser une directive AliasMatch ou RewriteRule afin de réécrire une requête pour une unique page d'information (ou pour un script).</text:p>
      <text:h text:style-name="Heading_20_4" text:outline-level="4"><text:bookmark-start text:name="__RefHeading___serveurs_virtuels_default_pour_des_ports_differents_32"/><text:bookmark-start text:name="serveurs_virtuels_default_pour_des_ports_differents"/>Serveurs virtuels _default_ pour des ports différents<text:bookmark-end text:name="__RefHeading___serveurs_virtuels_default_pour_des_ports_differents_32"/><text:bookmark-end text:name="serveurs_virtuels_default_pour_des_ports_differents"/></text:h>
      <text:p text:style-name="Text_20_body">La configuration est similaire à l'exemple précédent, mais le serveur écoute sur plusieurs ports et un second serveur virtuel _default_ pour le port 80 est ajouté.</text:p>
      <table:table table:style-name="Table">
        <table:table-column table:style-name="odt_auto_style_table_column_9_1"/>
        <table:table-row>
          <table:table-cell office:value-type="string" table:style-name="tablecell">
            <text:p text:style-name="Preformatted_20_Text">&lt;VirtualHost _default_:80&gt;<text:line-break/>DocumentRoot /www/default80<text:line-break/># ...<text:line-break/>&lt;/VirtualHost&gt;<text:line-break/> <text:line-break/>&lt;VirtualHost _default_:*&gt;<text:line-break/>DocumentRoot /www/default<text:line-break/># ...<text:line-break/>&lt;/VirtualHost&gt;</text:p>
          </table:table-cell>
        </table:table-row>
      </table:table>
      <text:p text:style-name="Text_20_body">Le serveur virtuel par défaut défini pour le port 80 (il doit impérativement être placé avant un autre serveur virtuel par défaut traitant tous les ports grâce au joker *) capture toutes les requêtes envoyées sur une adresse IP non spécifiée.</text:p>
      <text:p text:style-name="Text_20_body">Le serveur principal n'est jamais utilisé pour servir une requête.</text:p>
      <text:h text:style-name="Heading_20_4" text:outline-level="4"><text:bookmark-start text:name="__RefHeading___serveurs_virtuels_default_pour_un_seul_port_33"/><text:bookmark-start text:name="serveurs_virtuels_default_pour_un_seul_port"/>Serveurs virtuels _default_ pour un seul port<text:bookmark-end text:name="__RefHeading___serveurs_virtuels_default_pour_un_seul_port_33"/><text:bookmark-end text:name="serveurs_virtuels_default_pour_un_seul_port"/></text:h>
      <text:p text:style-name="Text_20_body">Nous voulons créer un serveur virtuel par défaut seulement pour le port 80.</text:p>
      <table:table table:style-name="Table">
        <table:table-column table:style-name="odt_auto_style_table_column_10_1"/>
        <table:table-row>
          <table:table-cell office:value-type="string" table:style-name="tablecell">
            <text:p text:style-name="Preformatted_20_Text">&lt;VirtualHost _default_:80&gt;<text:line-break/>DocumentRoot /www/default<text:line-break/>...<text:line-break/>&lt;/VirtualHost&gt;</text:p>
          </table:table-cell>
        </table:table-row>
      </table:table>
      <text:p text:style-name="Text_20_body">Une requête vers une adresse non spécifiée sur le port 80 sera servie par le serveur virtuel par défaut, et toute autre requête vers une adresse et un port non spécifiés sera servie par le serveur principal.</text:p>
      <text:h text:style-name="Heading_20_4" text:outline-level="4"><text:bookmark-start text:name="__RefHeading___migration_d_un_serveur_virtuel_par_nom_en_un_serveur_virtuel_par_ip_34"/><text:bookmark-start text:name="migration_d_un_serveur_virtuel_par_nom_en_un_serveur_virtuel_par_ip"/>Migration d'un serveur virtuel par nom en un serveur virtuel par IP<text:bookmark-end text:name="__RefHeading___migration_d_un_serveur_virtuel_par_nom_en_un_serveur_virtuel_par_ip_34"/><text:bookmark-end text:name="migration_d_un_serveur_virtuel_par_nom_en_un_serveur_virtuel_par_ip"/></text:h>
      <text:p text:style-name="Text_20_body">Le serveur virtuel par nom avec le nom de domaine <text:a xlink:type="simple" xlink:href="http://www.example.org" text:style-name="Internet_20_link" text:visited-style-name="Visited_20_Internet_20_Link">www.example.org</text:a> (de notre exemple par nom) devrait obtenir sa propre adresse IP.</text:p>
      <text:p text:style-name="Text_20_body">Pendant la phase de migration, il est possible d'éviter les problèmes avec les noms de serveurs et autres serveurs mandataires qui mémorisent les vielles adresses IP pour les serveurs virtuels par nom.</text:p>
      <text:p text:style-name="Text_20_body">La solution est simple, car il suffit d'ajouter la nouvelle adresse IP (172.20.30.50) dans la directive VirtualHost.</text:p>
      <table:table table:style-name="Table">
        <table:table-column table:style-name="odt_auto_style_table_column_11_1"/>
        <table:table-row>
          <table:table-cell office:value-type="string" table:style-name="tablecell">
            <text:p text:style-name="Preformatted_20_Text">Listen 80<text:line-break/>ServerName www.example.com<text:line-break/>DocumentRoot /www/example.com<text:line-break/> <text:line-break/>NameVirtualHost 172.20.30.40<text:line-break/> <text:line-break/>&lt;VirtualHost 172.20.30.40 172.20.30.50&gt;<text:line-break/>DocumentRoot /www/example.org<text:line-break/>ServerName www.example.org<text:line-break/># ...<text:line-break/>&lt;/VirtualHost&gt;<text:line-break/> <text:line-break/>&lt;VirtualHost 172.20.30.40&gt;<text:line-break/>DocumentRoot /www/example.net<text:line-break/>ServerName www.example.net<text:line-break/>ServerAlias *.example.net<text:line-break/># ...<text:line-break/>&lt;/VirtualHost&gt;</text:p>
          </table:table-cell>
        </table:table-row>
      </table:table>
      <text:p text:style-name="Text_20_body">Le serveur virtuel peut maintenant être joint par la nouvelle adresse (comme un serveur virtuel par IP) et par l'ancienne adresse (comme un serveur virtuel par nom).</text:p>
      <text:h text:style-name="Heading_20_4" text:outline-level="4"><text:bookmark-start text:name="__RefHeading___utilisation_de_la_directive_serverpath_35"/><text:bookmark-start text:name="utilisation_de_la_directive_serverpath"/>Utilisation de la directive ServerPath<text:bookmark-end text:name="__RefHeading___utilisation_de_la_directive_serverpath_35"/><text:bookmark-end text:name="utilisation_de_la_directive_serverpath"/></text:h>
      <text:p text:style-name="Text_20_body">Dans le cas où vous disposez de deux serveurs virtuels par nom, le client doit transmettre un en-tête Host: correct pour déterminer le serveur concerné.</text:p>
      <text:p text:style-name="Text_20_body">Les vieux clients HTTP/1.0 n'envoient pas un tel en-tête et Apache n'a aucun indice pour connaître le serveur virtuel devant être joint (il sert la requête à partir d'un serveur virtuel primaire).</text:p>
      <text:p text:style-name="Text_20_body">Dans un souci de préserver la compatibilité descendante, il suffit de créer un serveur virtuel primaire chargé de retourner une page contenant des liens dont les URLs auront un préfixe identifiant les serveurs virtuels par nom.</text:p>
      <table:table table:style-name="Table">
        <table:table-column table:style-name="odt_auto_style_table_column_12_1"/>
        <table:table-row>
          <table:table-cell office:value-type="string" table:style-name="tablecell">
            <text:p text:style-name="Preformatted_20_Text">NameVirtualHost 172.20.30.40<text:line-break/> <text:line-break/>&lt;VirtualHost 172.20.30.40&gt;<text:line-break/># Serveur virtuel primaire<text:line-break/>DocumentRoot /www/subdomain<text:line-break/>RewriteEngine On<text:line-break/>RewriteRule ^/.* /www/subdomain/index.html<text:line-break/># ...<text:line-break/>&lt;/VirtualHost&gt;<text:line-break/> <text:line-break/>&lt;VirtualHost 172.20.30.40&gt;<text:line-break/>DocumentRoot /www/subdomain/sub1<text:line-break/>ServerName www.sub1.domain.tld<text:line-break/>ServerPath /sub1/<text:line-break/>RewriteEngine On<text:line-break/>RewriteRule ^(/sub1/.*) /www/subdomain$1<text:line-break/># ...<text:line-break/>&lt;/VirtualHost&gt;<text:line-break/> <text:line-break/>&lt;VirtualHost 172.20.30.40&gt;<text:line-break/>DocumentRoot /www/subdomain/sub2<text:line-break/>ServerName www.sub2.domain.tld<text:line-break/>ServerPath /sub2/<text:line-break/>RewriteEngine On<text:line-break/>RewriteRule ^(/sub2/.*) /www/subdomain$1<text:line-break/># ...<text:line-break/>&lt;/VirtualHost&gt;</text:p>
          </table:table-cell>
        </table:table-row>
      </table:table>
      <text:p text:style-name="Text_20_body">À cause de la directive ServerPath, une requête sur une URL <text:a xlink:type="simple" xlink:href="http://www.sub1.domain.tld/sub1/" text:style-name="Internet_20_link" text:visited-style-name="Visited_20_Internet_20_Link">http://www.sub1.domain.tld/sub1/</text:a> est toujours servie par le serveur sub1-vhost.</text:p>
      <text:p text:style-name="Text_20_body">Une requête sur une URL <text:a xlink:type="simple" xlink:href="http://www.sub1.domain.tld/" text:style-name="Internet_20_link" text:visited-style-name="Visited_20_Internet_20_Link">http://www.sub1.domain.tld/</text:a> n'est servie par le serveur sub1-vhost que si le client envoie un en-tête Host: correct.</text:p>
      <text:p text:style-name="Text_20_body">Si aucun en-tête Host: n'est transmis, le serveur primaire sera utilisé.</text:p>
      <text:p text:style-name="Text_20_body">Notez qu'il y a une singularité : une requête sur <text:a xlink:type="simple" xlink:href="http://www.sub2.domain.tld/sub1/" text:style-name="Internet_20_link" text:visited-style-name="Visited_20_Internet_20_Link">http://www.sub2.domain.tld/sub1/</text:a> est également servie par le serveur sub1-vhost si le client n'envoie pas d'en-tête Host:.</text:p>
      <text:p text:style-name="Text_20_body">Les directives RewriteRule sont employées pour s'assurer que le client qui envoie un en-tête Host: correct puisse utiliser d'autres variantes d'URLs, c'est-à-dire avec ou sans préfixe d'URL.</text:p>
      <text:h text:style-name="Heading_20_3" text:outline-level="3"><text:bookmark-start text:name="__RefHeading___sous-domaines_du_site_domaine.com_ip_1.2.3.4_36"/><text:bookmark-start text:name="sous-domaines_du_site_domaine.com_ip_1.2.3.4"/>Sous-domaines du site domaine.com (IP=1.2.3.4)<text:bookmark-end text:name="__RefHeading___sous-domaines_du_site_domaine.com_ip_1.2.3.4_36"/><text:bookmark-end text:name="sous-domaines_du_site_domaine.com_ip_1.2.3.4"/></text:h>
      <text:p text:style-name="Text_20_body">L'ordre a une importance.</text:p>
      <text:p text:style-name="Text_20_body">Si *.domaine.com est déclaré avant toto.domaine.com, alors toto.domaine.com ne sera jamais atteint car *.domaine.com correspond toujours.</text:p>
      <table:table table:style-name="Table">
        <table:table-column table:style-name="odt_auto_style_table_column_13_1"/>
        <table:table-row>
          <table:table-cell office:value-type="string" table:style-name="tablecell">
            <text:p text:style-name="Preformatted_20_Text">NameVirtualHost 1.2.3.4:80<text:line-break/>ServerAdmin webmaster@votre-nom-de-domaine.com <text:line-break/> <text:line-break/># virtual host par défaut<text:line-break/>#<text:tab/>= celui qui sert quand un domaine<text:line-break/>#<text:tab/>qui ne correspond a aucun servername ni alias<text:line-break/>#<text:tab/>redirige vers l'ip<text:line-break/>#<text:tab/>Le plus simple est d'y mettre :<text:line-break/>#<text:tab/><text:tab/>une page d'erreur style ('Non existing VirtualHost') <text:line-break/>#<text:tab/><text:tab/>et une redirection automatique sur le site principal<text:line-break/><text:s text:c="4"/>&lt;VirtualHost 1.2.3.4:80&gt;<text:line-break/><text:s text:c="8"/>ServerName bogus.domaine.com<text:line-break/><text:s text:c="8"/>DocumentRoot /home/error<text:line-break/><text:s text:c="4"/>&lt;/VirtualHost&gt;<text:line-break/> <text:line-break/><text:s text:c="4"/>&lt;VirtualHost 1.2.3.4:80&gt;<text:line-break/><text:s text:c="8"/>ServerName tintin.domaine.com<text:line-break/><text:s text:c="8"/>ServerAlias *.tintin.domaine.com<text:line-break/><text:s text:c="8"/>DocumentRoot /home/sites/titin.domaine.com<text:line-break/><text:tab/><text:tab/>&lt;Directory /home/sites/titin.domaine.com&gt;<text:line-break/><text:tab/><text:tab/><text:tab/>Options Indexes FollowSymLinks MultiViews<text:line-break/><text:tab/><text:tab/><text:tab/>AllowOverride All<text:line-break/><text:tab/><text:tab/><text:tab/>Order allow,deny<text:line-break/><text:tab/><text:tab/><text:tab/>allow from all<text:line-break/><text:tab/><text:tab/>&lt;/Directory&gt;<text:line-break/><text:s text:c="4"/>&lt;/VirtualHost&gt;<text:line-break/> <text:line-break/><text:s text:c="4"/>&lt;VirtualHost 1.2.3.4:80&gt;<text:line-break/><text:s text:c="8"/>ServerName toto.domaine.com<text:line-break/><text:s text:c="8"/>ServerAlias *.toto.com<text:line-break/><text:s text:c="8"/>DocumentRoot /home/sites/toto.domaine.com<text:line-break/><text:tab/><text:tab/>&lt;Directory /home/sites/toto.domaine.com&gt;<text:line-break/><text:tab/><text:tab/><text:tab/>Options Indexes FollowSymLinks MultiViews<text:line-break/><text:tab/><text:tab/><text:tab/>AllowOverride All<text:line-break/><text:tab/><text:tab/><text:tab/>Order allow,deny<text:line-break/><text:tab/><text:tab/><text:tab/>allow from all<text:line-break/><text:tab/><text:tab/>&lt;/Directory&gt;<text:line-break/><text:s text:c="4"/>&lt;/VirtualHost&gt;<text:line-break/> <text:line-break/><text:s text:c="4"/>&lt;VirtualHost 1.2.3.4:80&gt;<text:line-break/><text:s text:c="8"/>ServerName domaine.com<text:line-break/><text:s text:c="8"/>ServerAlias *.domaine.com<text:line-break/><text:tab/><text:tab/>DocumentRoot<text:s text:c="2"/>/home/sites/domaine.com<text:line-break/><text:tab/><text:tab/>&lt;Directory /home/sites/domaine.com&gt;<text:line-break/><text:tab/><text:tab/><text:tab/>Options Indexes FollowSymLinks MultiViews<text:line-break/><text:tab/><text:tab/><text:tab/>AllowOverride All<text:line-break/><text:tab/><text:tab/><text:tab/>Order allow,deny<text:line-break/><text:tab/><text:tab/><text:tab/>allow from all<text:line-break/><text:tab/><text:tab/>&lt;/Directory&gt;<text:line-break/><text:s text:c="4"/>&lt;/VirtualHost&gt;</text:p>
          </table:table-cell>
        </table:table-row>
      </table:table>
      <table:table table:style-name="Table">
        <table:table-column table:style-name="odt_auto_style_table_column_14_1"/>
        <table:table-row>
          <table:table-cell office:value-type="string" table:style-name="tablecell">
            <text:p text:style-name="Preformatted_20_Text">NameVirtualHost *<text:line-break/> <text:line-break/>&lt;VirtualHost *&gt;<text:line-break/><text:s text:c="4"/>ServerName toto.kwikwi.net<text:line-break/><text:s text:c="4"/>DocumentRoot /home/sandra/public_html<text:line-break/>&lt;/VirtualHost&gt;</text:p>
          </table:table-cell>
        </table:table-row>
      </table:table>
      <text:p text:style-name="Preformatted_20_Text">NameVirtualHost *<text:line-break/> <text:line-break/>&lt;VirtualHost *&gt;<text:line-break/><text:tab/>ServerName titi.kwikwi.net<text:line-break/><text:tab/>DocumentRoot /home/kerphi/public_html<text:line-break/>&lt;/VirtualHost&gt;</text:p>
      <text:p text:style-name="Text_20_body">Sous-domaines automatiques,</text:p>
      <table:table table:style-name="Table">
        <table:table-column table:style-name="odt_auto_style_table_column_15_1"/>
        <table:table-row>
          <table:table-cell office:value-type="string" table:style-name="tablecell">
            <text:p text:style-name="Preformatted_20_Text">NameVirtualHost *:80<text:line-break/> <text:line-break/>&lt;VirtualHost *:80&gt;<text:line-break/><text:tab/>LogFormat "%V %h %l %u %t \"%r\" %&gt;s %b \"%{Referer}i\" \"%{User-Agent}i \" \"%{forensic-id}n\" %v" combinedvhost<text:line-break/><text:tab/>CustomLog "/var/log/apache2/access.log" combined<text:line-break/><text:tab/>CustomLog "| /usr/sbin/split-logfile" combinedvhost<text:line-break/><text:tab/>VirtualDocumentRoot /media/Reservoirs/www/%0<text:line-break/><text:tab/>VirtualScriptAlias /media/Reservoirs/www/%0/cgi-bin<text:line-break/>&lt;/VirtualHost&gt;</text:p>
          </table:table-cell>
        </table:table-row>
      </table:table>
      <text:p text:style-name="Text_20_body">Faire</text:p>
      <text:p text:style-name="Preformatted_20_Text">a2enmod vhost_alias</text:p>
      <text:p text:style-name="Text_20_body">Sous-domaines automatiques</text:p>
      <text:p text:style-name="Text_20_body">Pour donner deux noms au même répertoire, créer un lien symbolique :</text:p>
      <text:p text:style-name="Preformatted_20_Text">ln -s /chemin/vers/www/alias_voulu /chemin/vers/www/répertoire_réel</text:p>
      <table:table table:style-name="Table">
        <table:table-column table:style-name="odt_auto_style_table_column_16_1"/>
        <table:table-row>
          <table:table-cell office:value-type="string" table:style-name="tablecell">
            <text:p text:style-name="Preformatted_20_Text">&lt;VirtualHost *:80&gt;<text:line-break/><text:tab/>ServerAlias *.thibaudsowa.com<text:line-break/><text:tab/>VirtualDocumentRoot /chemin/vers/www/%0<text:line-break/>&lt;/VirtualHost&gt;</text:p>
          </table:table-cell>
        </table:table-row>
      </table:table>
      <text:p text:style-name="Text_20_body">Faire</text:p>
      <text:p text:style-name="Preformatted_20_Text">a2enmod vhost_alias</text:p>
      <text:h text:style-name="Heading_20_2" text:outline-level="2"><text:bookmark-start text:name="__RefHeading___references_37"/><text:bookmark-start text:name="references1"/>Références<text:bookmark-end text:name="__RefHeading___references_37"/><text:bookmark-end text:name="references1"/></text:h>
      <text:p text:style-name="Text_20_body"><text:a xlink:type="simple" xlink:href="http://publications.jbfavre.org/web/vhosts-automatiques-avec-SSL-et-authentification" text:style-name="Internet_20_link" text:visited-style-name="Visited_20_Internet_20_Link">Configuration d'hôtes virtuels sur Apache avec support automatique des sous-domaines, du SSL et de l'authentific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49:39</meta:creation-date>
    <dc:creator>Generated</dc:creator>
    <dc:date>2026-08-24T04::49:39</dc:date>
    <dc:language>en-US</dc:language>
    <meta:editing-cycles>1</meta:editing-cycles>
    <meta:editing-duration>PT0S</meta:editing-duration>
    <dc:title>logiciel:internet:apache:vhosts:start1</dc:title>
  </office:meta>
</office:document-meta>
</file>