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apache:start1"/><text:bookmark-start text:name="__RefHeading___apache_2un_serveur_web_http_1"/><text:bookmark-start text:name="apache_2un_serveur_web_http"/>Apache 2 : un serveur web HTTP<text:bookmark-end text:name="__RefHeading___apache_2un_serveur_web_http_1"/><text:bookmark-end text:name="apache_2un_serveur_web_http"/></text:h>
      <text:p text:style-name="Text_20_body">Apache est le serveur Web <text:note text:id="ftn0" text:note-class="footnote"><text:note-citation text:label="1)">1)</text:note-citation><text:note-body><text:p text:style-name="Text_20_body">Un serveur web permet d'héberger des sites web sur Internet</text:p></text:note-body></text:note> le plus utilisé.</text:p>
      <text:p text:style-name="Text_20_body">Il a un fonctionnement modulaire : des modules séparés étendent les fonctionnalités de base :</text:p>
      <text:p text:style-name="Text_20_body"><text:span text:style-name="Strong_20_Emphasis">L'hébergement virtuel</text:span> permet à un seul serveur Web Apache de servir plusieurs sites Web différents : chaque site ou un domaine individuel est décrit par un <text:span text:style-name="Strong_20_Emphasis">hôte virtuel</text:span> qui dirige le visiteur vers un répertoire spécifique contenant ce site.Pour un serveur complet basé sur Apache :</text:p>
      <text:p text:style-name="Text_20_body"><text:span text:style-name="Strong_20_Emphasis"><text:a xlink:type="simple" xlink:href="https://nfrappe.fr/doc-0/doku.php?id=tutoriel:internet:lamp:start" text:style-name="Internet_20_link" text:visited-style-name="Visited_20_Internet_20_Link">LAMP : un serveur HTTP sous Linux, Apache 2, MySQL et PHP</text:a></text:span>ou <text:span text:style-name="Strong_20_Emphasis"><text:a xlink:type="simple" xlink:href="https://nfrappe.fr/doc-0/doku.php?id=tutoriel:internet:lamp:raspi:start" text:style-name="Internet_20_link" text:visited-style-name="Visited_20_Internet_20_Link">LAMP sur RaspBerry : un serveur HTTP sous Linux, Apache 2, MySQL et PHP</text:a></text:span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<text:a xlink:type="simple" xlink:href="apt://apache2" text:style-name="Internet_20_link" text:visited-style-name="Visited_20_Internet_20_Link">apache2</text:a></text:span></text:p>
      <text:p text:style-name="Command Line Interface"><text:span text:style-name="PluginODTAutoStyle_span_1">...@...:~$ </text:span><text:span text:style-name="PluginODTAutoStyle_span_2">sudo apt install {apache2}</text:span><text:line-break/><text:span text:style-name="PluginODTAutoStyle_span_3">...</text:span><text:line-break/><text:span text:style-name="PluginODTAutoStyle_span_4">...@...:~$ </text:span><text:span text:style-name="PluginODTAutoStyle_span_5">sudo systemd start apache2</text:span></text:p>
      <text:p text:style-name="Text_20_body"><text:span text:style-name="Strong_20_Emphasis">Vérifiez la version et la configuration</text:span> :</text:p>
      <text:p text:style-name="Command Line Interface"><text:span text:style-name="PluginODTAutoStyle_span_6">...@...:~ $ </text:span><text:span text:style-name="PluginODTAutoStyle_span_7">apachectl -V</text:span><text:line-break/><text:span text:style-name="PluginODTAutoStyle_span_8">Server version: Apache/x.y.zz</text:span><text:line-break/><text:span text:style-name="PluginODTAutoStyle_span_9">...</text:span><text:line-break/><text:span text:style-name="PluginODTAutoStyle_span_10">Architecture:<text:s text:c="3"/>32-bit</text:span><text:line-break/><text:span text:style-name="PluginODTAutoStyle_span_11">...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httpd.apache.org/docs/2.4/" text:style-name="Internet_20_link" text:visited-style-name="Visited_20_Internet_20_Link">https://httpd.apache.org/docs/2.4/</text:a></text:p>
      <text:p text:style-name="Horizontal_20_Line"/>
      <text:p text:style-name="Text_20_body"><text:span text:style-name="Emphasis">Basé sur « <text:a xlink:type="simple" xlink:href="https://httpd.apache.org/docs/2.4/" text:style-name="Internet_20_link" text:visited-style-name="Visited_20_Internet_20_Link">Article</text:a> » par apache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31T12::56:04</meta:creation-date>
    <dc:creator>Generated</dc:creator>
    <dc:date>2026-08-31T12::56:04</dc:date>
    <dc:language>en-US</dc:language>
    <meta:editing-cycles>1</meta:editing-cycles>
    <meta:editing-duration>PT0S</meta:editing-duration>
    <dc:title>logiciel:internet:apache:start1</dc:title>
  </office:meta>
</office:document-meta>
</file>