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415e7bcfe25add74f17b76aba332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pache:raspi:start"/><text:bookmark-start text:name="__RefHeading___apache_sur_raspberry_piun_serveur_web_lamp_1"/><text:bookmark-start text:name="apache_sur_raspberry_piun_serveur_web_lamp"/>Apache sur RaspBerry Pi : un serveur Web (LAMP)<text:bookmark-end text:name="__RefHeading___apache_sur_raspberry_piun_serveur_web_lamp_1"/><text:bookmark-end text:name="apache_sur_raspberry_piun_serveur_web_lam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Raspberry Pi</text:span> avec sa <text:span text:style-name="Strong_20_Emphasis">Carte Micro SD</text:span>, son <text:span text:style-name="Strong_20_Emphasis">Alimentation</text:span> et son <text:span text:style-name="Strong_20_Emphasis">boîtier</text:span><text:span text:style-name="Strong_20_Emphasis">Cordon Ethernet</text:span> ou <text:span text:style-name="Strong_20_Emphasis">WiFi</text:span> (dongle pour le Pi2, pas besoin pour les Pi 3 et 4 qui ont le WiFi intégré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Nous ferons l'installation via <text:span text:style-name="Strong_20_Emphasis">SSH</text:span>.</text:p>
      <text:p text:style-name="Text_20_body">Sur PC du réseau, Connectez-vous au RaspBerry via <text:span text:style-name="Strong_20_Emphasis">SSH</text:span> :</text:p>
      <text:p text:style-name="Command Line Interface"><text:span text:style-name="PluginODTAutoStyle_span_1">...@...:~ $ </text:span><text:span text:style-name="PluginODTAutoStyle_span_2">ssh framboise4</text:span><text:line-break/><text:span text:style-name="PluginODTAutoStyle_span_3">...</text:span><text:line-break/><text:span text:style-name="PluginODTAutoStyle_span_4">pi@framboise4:~ $ </text:span></text:p>
      <text:p text:style-name="Text_20_body"><text:span text:style-name="Strong_20_Emphasis">Définissez l'emplacement de la racine du serveur : <text:a xlink:type="simple" xlink:href="https://nfrappe.fr/doc-0/doku.php?id=tutoriel:internet:serveur:racine:start" text:style-name="Internet_20_link" text:visited-style-name="Visited_20_Internet_20_Link">Déplacer la racine (répertoire de base) d'un serveur HTTP</text:a></text:span><text:span text:style-name="Strong_20_Emphasis">Installez Apache2</text:span> :</text:p>
      <text:p text:style-name="Command Line Interface"><text:span text:style-name="PluginODTAutoStyle_span_5">pi@framboise4:~ $ </text:span><text:span text:style-name="PluginODTAutoStyle_span_6">sudo apt update</text:span><text:line-break/><text:span text:style-name="PluginODTAutoStyle_span_7">pi@framboise4:~ $ </text:span><text:span text:style-name="PluginODTAutoStyle_span_8">sudo apt upgrade</text:span><text:line-break/><text:span text:style-name="PluginODTAutoStyle_span_9">pi@framboise4:~ $ </text:span><text:span text:style-name="PluginODTAutoStyle_span_10">sudo apt install apache2</text:span></text:p>
      <text:p text:style-name="Text_20_body"><text:span text:style-name="Strong_20_Emphasis">Récupérez l'adresse IP du Raspberry</text:span> :</text:p>
      <text:p text:style-name="Command Line Interface"><text:span text:style-name="PluginODTAutoStyle_span_11">pi@framboise4:~ $ </text:span><text:span text:style-name="PluginODTAutoStyle_span_12">hostname -I</text:span><text:line-break/><text:span text:style-name="PluginODTAutoStyle_span_13">192.168.0.32 2a02:8440:2141:40c0::3 2a02:8440:2141:40c0:75c2:8f84:982:7a49 2a02:8440:4640:b7e4::1</text:span></text:p>
      <text:p text:style-name="Text_20_body">Ici, 192.168.0.32 en IPv4<text:span text:style-name="Strong_20_Emphasis">Vérifiez le fonctionnement d’Apache2</text:span> : ouvrez, dans le navigateur web, l’adresse IP de votre Raspberry Pi (ici, 192.168.0.32), il devrait charger une page comme celle-ci :<draw:frame draw:style-name="mediacenter" draw:name="0" text:anchor-type="paragraph" draw:z-index="0" svg:width="10.583333333333cm" svg:height="8.9650080906149cm"><draw:image xlink:href="Pictures/31415e7bcfe25add74f17b76aba33231.png" xlink:type="simple" xlink:show="embed" xlink:actuate="onLoad"/></draw:frame><text:span text:style-name="Strong_20_Emphasis">ajoutez l’utilisateur pi</text:span> au groupe <text:span text:style-name="Strong_20_Emphasis">www-data</text:span> :</text:p>
      <text:p text:style-name="Command Line Interface"><text:span text:style-name="PluginODTAutoStyle_span_14">pi@framboise4:~ $ </text:span><text:span text:style-name="PluginODTAutoStyle_span_15">sudo usermod -a -G www-data pi</text:span></text:p>
      <text:p text:style-name="Text_20_body"><text:span text:style-name="Strong_20_Emphasis">Donnez au groupe www-data la propriété</text:span> de tous les fichiers et dossiers du répertoire <text:span text:style-name="Strong_20_Emphasis">/var/www/html</text:span> :</text:p>
      <text:p text:style-name="Command Line Interface"><text:span text:style-name="PluginODTAutoStyle_span_16">pi@framboise4:~ $ </text:span><text:span text:style-name="PluginODTAutoStyle_span_17">sudo chown -Rf www-data:www-data /var/www/html</text:span></text:p>
      <text:p text:style-name="Text_20_body"><text:span text:style-name="Strong_20_Emphasis">Redémarrez</text:span> pour activer ces réglages :</text:p>
      <text:p text:style-name="Command Line Interface"><text:span text:style-name="PluginODTAutoStyle_span_18">pi@framboise4:~ $ </text:span><text:span text:style-name="PluginODTAutoStyle_span_19">sudo reboot</text:span></text:p>
      <text:p text:style-name="Text_20_body"><text:span text:style-name="Strong_20_Emphasis">et reconnectez-vous</text:span> :</text:p>
      <text:p text:style-name="Command Line Interface"><text:span text:style-name="PluginODTAutoStyle_span_20">...@...:~ $ </text:span><text:span text:style-name="PluginODTAutoStyle_span_21">ssh framboise4</text:span><text:line-break/><text:span text:style-name="PluginODTAutoStyle_span_22">...</text:span><text:line-break/><text:span text:style-name="PluginODTAutoStyle_span_23">pi@framboise4:~ $ 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mise_en_place_d_un_hote_virtuel_apache_5"/><text:bookmark-start text:name="mise_en_place_d_un_hote_virtuel_apache"/>Mise en place d’un hôte virtuel Apache<text:bookmark-end text:name="__RefHeading___mise_en_place_d_un_hote_virtuel_apache_5"/><text:bookmark-end text:name="mise_en_place_d_un_hote_virtuel_apache"/></text:h>
      <text:p text:style-name="Text_20_body">Les hôtes virtuels permettent à Apache de gérer plusieurs sites web, chaque hôte virtuel permettant de configurer et de paramétrer un domaine particulier.</text:p>
      <text:p text:style-name="Text_20_body"><text:span text:style-name="Strong_20_Emphasis">Créez le Virtualhost</text:span> : Créez avec les droits d'administration le fichier :</text:p>
      <text:p text:style-name="Preformatted_20_Text">&lt;VirtualHost *:80&gt;<text:line-break/><text:s text:c="4"/>ServerName monsite.tld<text:line-break/><text:s text:c="4"/>ServerAlias www.monsite.tld<text:line-break/><text:s text:c="4"/>DocumentRoot /var/www/html/monsite.tld/public_html<text:line-break/><text:s text:c="4"/>ErrorLog ${APACHE_LOG_DIR}/monsite.tld_error.log<text:line-break/><text:s text:c="4"/>CustomLog ${APACHE_LOG_DIR}/monsite.tld_access.log combined<text:line-break/>&lt;/VirtualHost&gt;</text:p>
      <text:p text:style-name="Text_20_body"><text:span text:style-name="Strong_20_Emphasis">ServerName</text:span> : domaine de base utilisé pour faire correspondre le VirtualHost à un nom de domaine<text:span text:style-name="Strong_20_Emphasis">ServerAlias</text:span> : noms de domaine supplémentaires ; utile pour faire correspondre des noms supplémentaires tels qu’un sous-domaine www<text:span text:style-name="Strong_20_Emphasis">DocumentRoot</text:span> : répertoire à partir duquel tous les fichiers seront servis par Apache<text:span text:style-name="Strong_20_Emphasis">ErrorLog</text:span> : endroits où sont conservés les fichiers journaux<text:span text:style-name="Strong_20_Emphasis">CustomLog</text:span>: endroits où sont conservés les fichiers journaux<text:span text:style-name="Strong_20_Emphasis">Créez un dossier pour votre domaine</text:span> :</text:p>
      <text:p text:style-name="Command Line Interface"><text:span text:style-name="PluginODTAutoStyle_span_24">pi@framboise4:~ $ </text:span><text:span text:style-name="PluginODTAutoStyle_span_25">sudo mkdir -p /var/www/html/monsite.tld</text:span><text:line-break/><text:span text:style-name="PluginODTAutoStyle_span_26">pi@framboise4:~ $ </text:span><text:span text:style-name="PluginODTAutoStyle_span_27">sudo chown -R www-data:www-data /var/www/html/monsite.tld</text:span></text:p>
      <text:p text:style-name="Text_20_body"><text:span text:style-name="Strong_20_Emphasis">Activez le Virtual Host</text:span> :</text:p>
      <text:p text:style-name="Command Line Interface"><text:span text:style-name="PluginODTAutoStyle_span_28">pi@framboise4:~ $ </text:span><text:span text:style-name="PluginODTAutoStyle_span_29">sudo a2ensite monsite.tld.conf</text:span></text:p>
      <text:p text:style-name="Text_20_body"><text:span text:style-name="Strong_20_Emphasis">Relancez Apache</text:span> :</text:p>
      <text:p text:style-name="Command Line Interface"><text:span text:style-name="PluginODTAutoStyle_span_30">pi@framboise4:~ $ </text:span><text:span text:style-name="PluginODTAutoStyle_span_31">sudo systemctl reload apache2</text:span>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raspberrypi-france.fr/mise-en-place-dun-serveur-web-apache-sur-raspberry-pi/" text:style-name="Internet_20_link" text:visited-style-name="Visited_20_Internet_20_Link">https://www.raspberrypi-france.fr/mise-en-place-dun-serveur-web-apache-sur-raspberry-pi/</text:a></text:p>
      <text:p text:style-name="Horizontal_20_Line"/>
      <text:p text:style-name="Text_20_body"><text:span text:style-name="Emphasis">Basé sur « <text:a xlink:type="simple" xlink:href="https://www.raspberrypi-france.fr/mise-en-place-dun-serveur-web-apache-sur-raspberry-pi/" text:style-name="Internet_20_link" text:visited-style-name="Visited_20_Internet_20_Link">Mise en place d’un serveur web Apache sur Raspberry Pi</text:a> » par raspberrypi-france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17::23:40</meta:creation-date>
    <dc:creator>Generated</dc:creator>
    <dc:date>2026-08-23T17::23:40</dc:date>
    <dc:language>en-US</dc:language>
    <meta:editing-cycles>1</meta:editing-cycles>
    <meta:editing-duration>PT0S</meta:editing-duration>
    <dc:title>logiciel:internet:apache:raspi:start</dc:title>
  </office:meta>
</office:document-meta>
</file>