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apache:config:start"/><text:bookmark-start text:name="__RefHeading___apache_2options_et_directives_de_configuration_1"/><text:bookmark-start text:name="apache_2options_et_directives_de_configuration"/>Apache 2 : options et directives de configuration<text:bookmark-end text:name="__RefHeading___apache_2options_et_directives_de_configuration_1"/><text:bookmark-end text:name="apache_2options_et_directives_de_configuration"/></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sections_directory_directorymatch_location_locationmatch_et_files_filesmatch_3"/><text:bookmark-start text:name="sections_directory_directorymatch_location_locationmatch_et_files_filesmatch"/>Sections &lt;Directory&gt;/&lt;DirectoryMatch&gt;, &lt;Location&gt;/&lt;LocationMatch&gt; et &lt;Files&gt;/&lt;FilesMatch&gt;<text:bookmark-end text:name="__RefHeading___sections_directory_directorymatch_location_locationmatch_et_files_filesmatch_3"/><text:bookmark-end text:name="sections_directory_directorymatch_location_locationmatch_et_files_filesmatch"/></text:h>
      <text:p text:style-name="Text_20_body">Les sections <text:span text:style-name="Strong_20_Emphasis">&lt;Directory&gt;</text:span>/<text:span text:style-name="Strong_20_Emphasis">&lt;DirectoryMatch&gt;</text:span> et <text:span text:style-name="Strong_20_Emphasis">&lt;Location&gt;</text:span>/<text:span text:style-name="Strong_20_Emphasis">&lt;LocationMatch&gt;</text:span> regroupent des directives qui s'appliquent à un emplacement précisé et à ses descendants, sous-répertoires et fichiers.</text:p>
      <text:p text:style-name="Text_20_body"><text:span text:style-name="Strong_20_Emphasis">&lt;Directory&gt;</text:span> : l'argument est un emplacement du système de fichiers.<text:span text:style-name="Strong_20_Emphasis">&lt;DirectoryMatch&gt;</text:span> : comme <text:span text:style-name="Strong_20_Emphasis">&lt;Directory&gt;</text:span> mais l'argument est une expression rationnelle.<text:span text:style-name="Strong_20_Emphasis">&lt;Location&gt;</text:span>, l'argument fourni est une URL et non un emplacement du système de fichiers. Ne pas utiliser les sections <text:span text:style-name="Strong_20_Emphasis">&lt;Location&gt;</text:span> pour contrôler l'accès aux répertoires du système de fichiers <text:note text:id="ftn0" text:note-class="footnote"><text:note-citation text:label="1)">1)</text:note-citation><text:note-body><text:p text:style-name="Text_20_body">Les URLs sont indépendantes du système de fichiers → des URLS différentes peuvent mener au même emplacement</text:p></text:note-body></text:note><text:span text:style-name="Strong_20_Emphasis">&lt;LocationMatch&gt;</text:span> : comme <text:span text:style-name="Strong_20_Emphasis">&lt;Location&gt;</text:span> mais l'argument est une expression rationnelle.<text:span text:style-name="Strong_20_Emphasis">&lt;Files&gt;</text:span>, l'argument fourni est un nom de fichier, éventuellement avec jokers. Tous les fichiers de ce nom seront concernés.<text:span text:style-name="Strong_20_Emphasis">&lt;FilesMatch&gt;</text:span> : comme <text:span text:style-name="Strong_20_Emphasis">&lt;Files&gt;</text:span> mais l'argument est une expression rationnelle.Les sections sont traitées selon l'ordre d'apparition dans le fichier de configuration.</text:p>
      <text:h text:style-name="Heading_20_3" text:outline-level="3"><text:bookmark-start text:name="__RefHeading___syntaxe_4"/><text:bookmark-start text:name="syntaxe"/>Syntaxe<text:bookmark-end text:name="__RefHeading___syntaxe_4"/><text:bookmark-end text:name="syntax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rgument peut contenir des caractères génériques :</text:p><text:p text:style-name="Text_20_body">?un caractère quelconque*toute chaîne de caractères[]intervalles de caractères/Les caractères génériques ne peuvent pas remplacer un <text:span text:style-name="Strong_20_Emphasis">/</text:span> (<text:span text:style-name="Strong_20_Emphasis">&lt;Directory “/*/public_html”&gt;</text:span> ne conviendra pas pour *<text:span text:style-name="Strong_20_Emphasis">/home/user/public_html</text:span>, alors que <text:span text:style-name="Strong_20_Emphasis">&lt;Directory “/home/*/public_html”&gt;</text:span> conviendra.)slashes (/)un ou plusieurs <text:span text:style-name="Strong_20_Emphasis">/</text:span> sont compris tels quels : <text:span text:style-name="Strong_20_Emphasis">aaa/////bbb</text:span> dans <text:span text:style-name="Strong_20_Emphasis">url</text:span> → <text:span text:style-name="Strong_20_Emphasis">aaa/////bbb</text:span>Dans la requête, les slashes multiples sont compris comme des slashes uniques. Par exemple, <text:span text:style-name="Strong_20_Emphasis">&lt;Location "/abc/def"&gt;</text:span> répondra à une requête de la forme <text:span text:style-name="Strong_20_Emphasis">/abc//def</text:span>.</text:p></table:table-cell></table:table-row></table:table></draw:text-box></draw:frame></text:p>
      <text:p text:style-name="Text_20_body"><text:span text:style-name="Strong_20_Emphasis">Directory</text:span></text:p>
      <text:p text:style-name="Preformatted_20_Text">&lt;Directory chemin_répertoire&gt;<text:line-break/><text:s text:c="4"/>...<text:line-break/>&lt;/Directory&gt;</text:p>
      <text:p text:style-name="Text_20_body"><text:span text:style-name="Strong_20_Emphasis">chemin_répertoire</text:span> : chemin absolu d'un répertoire dans le système de fichiers<text:line-break/>entourer de guillemets les chemins contenant des espaces.<text:span text:style-name="Strong_20_Emphasis">Location</text:span> :</text:p>
      <text:p text:style-name="Preformatted_20_Text">&lt;Location url&gt;<text:line-break/><text:s text:c="4"/>...<text:line-break/>&lt;/Location&gt;</text:p>
      <text:p text:style-name="Text_20_body"><text:span text:style-name="Strong_20_Emphasis">url</text:span> : chemin d'URL de la forme <text:span text:style-name="Strong_20_Emphasis">/chemin</text:span>, sans  protocole, nom d'hôte, port, ou autre.<text:span text:style-name="Strong_20_Emphasis">Files</text:span></text:p>
      <text:p text:style-name="Preformatted_20_Text">&lt;Files filename&gt;<text:line-break/><text:s text:c="4"/>...<text:line-break/>&lt;/Files&gt;</text:p>
      <text:p text:style-name="Text_20_body"><text:span text:style-name="Strong_20_Emphasis">DirectoryMatch</text:span>, <text:span text:style-name="Strong_20_Emphasis">LocationMatch</text:span> ou <text:span text:style-name="Strong_20_Emphasis">FilesMatch</text:span> :</text:p>
      <text:p text:style-name="Preformatted_20_Text">&lt;(DirectoryMatch|LocationMatch|FilesMatch) regex&gt;<text:line-break/><text:s text:c="4"/>...<text:line-break/>&lt;(/DirectoryMatch|LocationMatch|FilesMatch)&gt;</text:p>
      <text:p text:style-name="Text_20_body">Comme les sections <text:span text:style-name="Strong_20_Emphasis">Directory</text:span>, <text:span text:style-name="Strong_20_Emphasis">Location</text:span> ou <text:span text:style-name="Strong_20_Emphasis">FilesMatch</text:span></text:p>
      <text:p text:style-name="Text_20_body">Les directives d'une section &lt;Directory&gt; ne s'appliqueront pas aux fichiers du même répertoire si on y a accédé autrement, par exemple via un lien symbolique.</text:p>
      <text:h text:style-name="Heading_20_3" text:outline-level="3"><text:bookmark-start text:name="__RefHeading___exemples_5"/><text:bookmark-start text:name="exemples"/>Exemples<text:bookmark-end text:name="__RefHeading___exemples_5"/><text:bookmark-end text:name="exemples"/></text:h>
      <text:p text:style-name="Preformatted_20_Text">&lt;Directory "/usr/local/httpd/htdocs"&gt;<text:line-break/><text:s text:c="2"/>Options Indexes FollowSymLinks<text:line-break/>&lt;/Directory&gt;</text:p>
      <text:p text:style-name="Text_20_body">Pour éviter un accès à tout le système de fichiers sans restriction, ajouter un bloc du style</text:p>
      <text:p text:style-name="Preformatted_20_Text">&lt;Directory "/"&gt;<text:line-break/><text:s text:c="4"/>Require all denied<text:line-break/>&lt;/Directory&gt;</text:p>
      <text:p text:style-name="Text_20_body">et affiner la configuration pour les répertoires à rendre accessibles.</text:p>
      <text:p text:style-name="Preformatted_20_Text">&lt;Location "/private1"&gt;<text:line-break/><text:s text:c="4"/>#<text:s text:c="2"/>...<text:line-break/>&lt;/Location&gt;</text:p>
      <text:p text:style-name="Text_20_body">Sans slash de fin, les directives de la section s'appliquent à <text:span text:style-name="Strong_20_Emphasis">/private1</text:span>, <text:span text:style-name="Strong_20_Emphasis">/private1/</text:span> et <text:span text:style-name="Strong_20_Emphasis">/private1/file.txt</text:span>, mais pas à <text:span text:style-name="del"><text:span text:style-name="Strong_20_Emphasis">/private1other</text:span></text:span></text:p>
      <text:p text:style-name="Preformatted_20_Text">&lt;Location "/private2/"&gt;<text:line-break/><text:s text:c="4"/># ...<text:line-break/>&lt;/Location&gt;</text:p>
      <text:p text:style-name="Text_20_body">Avec un slash de fin, les directives de la section s'appliquent à <text:span text:style-name="Strong_20_Emphasis">/private2/</text:span> et à <text:span text:style-name="Strong_20_Emphasis">/private2/file.txt</text:span>, mais pas à <text:span text:style-name="Strong_20_Emphasis">/private2other</text:span></text:p>
      <text:p text:style-name="Text_20_body"><text:span text:style-name="Strong_20_Emphasis">&lt;Location “/”&gt;</text:span> est un cas particulier qui s'applique à l'ensemble du serveur.</text:p>
      <text:p text:style-name="Preformatted_20_Text">&lt;Files "cat.html"&gt;<text:line-break/><text:s text:c="4"/># Insérez ici des directives qui s'appliquent à cat.html<text:line-break/>&lt;/Files&gt;</text:p>
      <text:p text:style-name="Preformatted_20_Text">&lt;Files "?at.*"&gt;<text:line-break/><text:s text:c="4"/># S'applique à cat.html, bat.html, hat.php etc.<text:line-break/>&lt;/Files&gt;</text:p>
      <text:h text:style-name="Heading_20_3" text:outline-level="3"><text:bookmark-start text:name="__RefHeading___exemples_avec_des_expressions_rationnelles_6"/><text:bookmark-start text:name="exemples_avec_des_expressions_rationnelles"/>Exemples avec des expressions rationnelles<text:bookmark-end text:name="__RefHeading___exemples_avec_des_expressions_rationnelles_6"/><text:bookmark-end text:name="exemples_avec_des_expressions_rationnelles"/></text:h>
      <text:p text:style-name="Preformatted_20_Text">&lt;DirectoryMatch "^/www/(.+/)?[0-9]{3}/"&gt;<text:line-break/><text:s text:c="4"/># ...<text:line-break/>&lt;/DirectoryMatch&gt;</text:p>
      <text:p text:style-name="Text_20_body">pour les sous-répertoires de /www/ dont le nom se compose de trois chiffres.</text:p>
      <text:p text:style-name="Preformatted_20_Text">&lt;LocationMatch "/(extra|special)/data"&gt;<text:line-break/><text:s text:c="4"/># ...<text:line-break/>&lt;/LocationMatch&gt;</text:p>
      <text:p text:style-name="Text_20_body"><text:span text:style-name="Strong_20_Emphasis">“/(extra|special)/data”</text:span>URL contenant les sous-chaînes /extra/data ou /special/data.<text:span text:style-name="Strong_20_Emphasis">“^/(extra|special)/data”</text:span>Pour une URL « commençant par /extra/data ou /special/data », préfixez l'expression rationnelle avec un ^.</text:p>
      <text:h text:style-name="Heading_20_3" text:outline-level="3"><text:bookmark-start text:name="__RefHeading___directives_utilisables_dans_ces_sections_7"/><text:bookmark-start text:name="directives_utilisables_dans_ces_sections"/>Directives utilisables dans ces sections<text:bookmark-end text:name="__RefHeading___directives_utilisables_dans_ces_sections_7"/><text:bookmark-end text:name="directives_utilisables_dans_ces_sections"/></text:h>
      <text:h text:style-name="Heading_20_4" text:outline-level="4"><text:bookmark-start text:name="__RefHeading___options_8"/><text:bookmark-start text:name="options"/>Options<text:bookmark-end text:name="__RefHeading___options_8"/><text:bookmark-end text:name="options"/></text:h>
      <text:p text:style-name="Text_20_body">Définit les fonctionnalités disponibles pour un répertoire particulier</text:p>
      <text:p text:style-name="Text_20_body">Syntaxe</text:p>
      <text:p text:style-name="Preformatted_20_Text">Options [+|-]option [[+|-]option] ...</text:p>
      <text:p text:style-name="Text_20_body">Si plusieurs directives Options s'appliquent à un répertoire, c'est la plus spécifique qui est utilisée et les autres sont ignorées → les options ne sont pas fusionnées.Toute option précédée d'un <text:span text:style-name="Strong_20_Emphasis">+</text:span> est ajoutée à la liste des options courantestoute option précédée d'un <text:span text:style-name="Strong_20_Emphasis">-</text:span> est supprimée de la liste des options courantes.On n'a pas le droit de mélanger des options avec et sans <text:span text:style-name="Strong_20_Emphasis">+/-</text:span> ; cela ferait planter le démarrage du serveur.Valeur par défaut</text:p>
      <text:p text:style-name="Preformatted_20_Text">Options FollowSymlinks</text:p>
      <text:p text:style-name="Text_20_body">optionValeurs possiblesNoneAucune fonctionnalité spécifique n'est activéeAllToutes les options sauf MultiViewsExecCGIAutorisation de l'exécution de scripts CGI à l'aide du module mod_cgiFollowSymLinksLe serveur va suivre les liens symboliques dans le répertoire concerné <text:note text:id="ftn1" text:note-class="footnote"><text:note-citation text:label="2)">2)</text:note-citation><text:note-body><text:p text:style-name="Text_20_body">Bien que le serveur suive les liens symboliques, il ne modifie pas le nom de chemin concerné défini par la section &lt;Directory&gt;</text:p></text:note-body></text:note>Includesinclusions autorisées côté serveur (SSI) à l'aide du module mod_includeIncludesNOEXECLes inclusions côté serveur (SSI) sont permises, mais <text:span text:style-name="Strong_20_Emphasis">#exec cmd</text:span> et <text:span text:style-name="Strong_20_Emphasis">#exec cgi</text:span> sont désactivés. L'utilisation de <text:span text:style-name="Strong_20_Emphasis">#include virtual</text:span> pour les scripts CGI est cependant toujours possible depuis des répertoires définis par ScriptAlias.IndexesSi l'URL de la requête correspond au répertoire concerné, et si aucun DirectoryIndex (par exemple index.html) n'est défini pour ce répertoire, le module mod_autoindex va renvoyer un listing formaté du répertoire.MultiViewsLes vues multiples (“multiviews”) à contenu négocié à l'aide du module mod_negotiation sont autorisées.SymLinksIfOwnerMatchLe serveur ne suivra que les liens symboliques qui renvoient vers un fichier ou un répertoire dont le propriétaire est le même que celui du lien.<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Par exemple</text:span>,</text:p><text:p text:style-name="Text_20_body">sans aucun symbole + et - :</text:p><text:p text:style-name="Preformatted_20_Text">&lt;Directory "/web/docs"&gt;<text:line-break/><text:s text:c="2"/>Options Indexes FollowSymLinks<text:line-break/>&lt;/Directory&gt;<text:line-break/><text:line-break/>&lt;Directory "/web/docs/spec"&gt;<text:line-break/><text:s text:c="2"/>Options Includes<text:line-break/>&lt;/Directory&gt;</text:p><text:p text:style-name="Text_20_body">Ici, seule l'option Includes sera prise en compte pour le répertoire /web/docs/spec.</text:p><text:p text:style-name="Text_20_body">Par contre, si la seconde directive Options utilise les symboles + et - :</text:p><text:p text:style-name="Preformatted_20_Text">&lt;Directory "/web/docs"&gt;<text:line-break/><text:s text:c="2"/>Options Indexes FollowSymLinks<text:line-break/>&lt;/Directory&gt;<text:line-break/><text:line-break/>&lt;Directory "/web/docs/spec"&gt;<text:line-break/><text:s text:c="2"/>Options +Includes -Indexes<text:line-break/>&lt;/Directory&gt;</text:p><text:p text:style-name="Text_20_body">alors, les options FollowSymLinks et Includes seront prises en compte pour le répertoire /web/docs/spec.</text:p></table:table-cell></table:table-row></table:table></draw:text-box></draw:frame></text:p>
      <text:h text:style-name="Heading_20_4" text:outline-level="4"><text:bookmark-start text:name="__RefHeading___allowoverride_9"/><text:bookmark-start text:name="allowoverride"/>AllowOverride<text:bookmark-end text:name="__RefHeading___allowoverride_9"/><text:bookmark-end text:name="allowoverride"/></text:h>
      <text:p text:style-name="Text_20_body">Syntaxe</text:p>
      <text:p text:style-name="Preformatted_20_Text">AllowOverride All|None|directive-type [directive-type] ...</text:p>
      <text:p text:style-name="Text_20_body">Valeur par défaut</text:p>
      <text:p text:style-name="Preformatted_20_Text">AllowOverride None</text:p>
      <text:p text:style-name="Text_20_body">Autorise ou non l'utilisation des fichiers <text:span text:style-name="Strong_20_Emphasis">.htaccess</text:span>.</text:p>
      <text:p text:style-name="Text_20_body">Il est préférable de les désactiver (par défaut)</text:p>
      <text:p text:style-name="Text_20_body">Pour les réactiver :</text:p>
      <text:p text:style-name="Preformatted_20_Text">AllowOverride All</text:p>
      <text:h text:style-name="Heading_20_4" text:outline-level="4"><text:bookmark-start text:name="__RefHeading___require_all_10"/><text:bookmark-start text:name="require_all"/>Require all<text:bookmark-end text:name="__RefHeading___require_all_10"/><text:bookmark-end text:name="require_all"/></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Require all</text:span> remplace les anciennes directives <text:span text:style-name="del">Order</text:span> <text:span text:style-name="del">Allow from all</text:span> et <text:span text:style-name="del">Deny from all</text:span> désormais obsolètes.</text:p></table:table-cell></table:table-row></table:table></draw:text-box></draw:frame></text:p>
      <text:p text:style-name="Text_20_body">Syntaxe</text:p>
      <text:p text:style-name="Preformatted_20_Text">Require all (granted|denied)</text:p>
      <text:p text:style-name="Text_20_body">grantedaccès autorisé pour toutes les requêtesdeniedaccès interdit pour toutes les requêtes<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span text:style-name="Strong_20_Emphasis">Exemples</text:span> :</text:p><text:p text:style-name="Preformatted_20_Text">Require all granted</text:p><text:p text:style-name="Text_20_body">autorise l'accès à ce répertoire</text:p><text:p text:style-name="Preformatted_20_Text">Require all denied</text:p><text:p text:style-name="Text_20_body">interdit l'accès à ce répertoire</text:p></table:table-cell></table:table-row></table:table></draw:text-box></draw:frame></text:p>
      <text:h text:style-name="Heading_20_4" text:outline-level="4"><text:bookmark-start text:name="__RefHeading___cgimapextension_11"/><text:bookmark-start text:name="cgimapextension"/>CGIMapExtension<text:bookmark-end text:name="__RefHeading___cgimapextension_11"/><text:bookmark-end text:name="cgimapextension"/></text:h>
      <text:p text:style-name="Text_20_body">Localise l'interpréteur des scripts CGI</text:p>
      <text:p text:style-name="Text_20_body">Syntaxe</text:p>
      <text:p text:style-name="Preformatted_20_Text">CGIMapExtension chemin CGI .extension</text:p>
      <text:p text:style-name="Text_20_body">Cette directive localise pour le serveur Apache trouve l'interpréteur servant à exécuter les scripts CGI.</text:p>
      <text:p text:style-name="Text_20_body">Par exemple, avec la définition</text:p>
      <text:p text:style-name="Preformatted_20_Text">CGIMapExtension sys:\foo.nlm .foo</text:p>
      <text:p text:style-name="Text_20_body">tous les fichiers scripts CGI possédant une extension .foo seront passés à l'interpréteur foo.</text:p>
      <text:h text:style-name="Heading_20_2" text:outline-level="2"><text:bookmark-start text:name="__RefHeading___hotes_virtuels_directive_virtualhost_12"/><text:bookmark-start text:name="hotes_virtuels_directive_virtualhost"/>Hôtes virtuels (Directive &lt;VirtualHost&gt;)<text:bookmark-end text:name="__RefHeading___hotes_virtuels_directive_virtualhost_12"/><text:bookmark-end text:name="hotes_virtuels_directive_virtualhost"/></text:h>
      <text:h text:style-name="Heading_20_3" text:outline-level="3"><text:bookmark-start text:name="__RefHeading___directives_utilisables_dans_ces_sections_13"/><text:bookmark-start text:name="directives_utilisables_dans_ces_sections1"/>Directives utilisables dans ces sections<text:bookmark-end text:name="__RefHeading___directives_utilisables_dans_ces_sections_13"/><text:bookmark-end text:name="directives_utilisables_dans_ces_sections1"/></text:h>
      <text:h text:style-name="Heading_20_4" text:outline-level="4"><text:bookmark-start text:name="__RefHeading___serveradmin_14"/><text:bookmark-start text:name="serveradmin"/>ServerAdmin<text:bookmark-end text:name="__RefHeading___serveradmin_14"/><text:bookmark-end text:name="serveradmin"/></text:h>
      <text:p text:style-name="Text_20_body">Adresse e-mail inclue par le serveur dans ses messages d'erreur au client.</text:p>
      <text:p text:style-name="Text_20_body">Syntaxe</text:p>
      <text:p text:style-name="Preformatted_20_Text">ServerAdmin email-address|URL</text:p>
      <text:p text:style-name="Text_20_body">Il est souvent mieux de dédier une adresse pour cela, comme :</text:p>
      <text:p text:style-name="Preformatted_20_Text">ServerAdmin www-admin@foo.example.com</text:p>
      <text:h text:style-name="Heading_20_4" text:outline-level="4"><text:bookmark-start text:name="__RefHeading___documentroot_15"/><text:bookmark-start text:name="documentroot"/>DocumentRoot<text:bookmark-end text:name="__RefHeading___documentroot_15"/><text:bookmark-end text:name="documentroot"/></text:h>
      <text:p text:style-name="Text_20_body">Cette directive définit le répertoire à partir duquel httpd va servir les fichiers.</text:p>
      <text:p text:style-name="Text_20_body">C'est la racine principale de l'arborescence des documents visible depuis Internet.</text:p>
      <text:p text:style-name="Text_20_body">Syntaxe</text:p>
      <text:p text:style-name="Preformatted_20_Text">DocumentRoot chemin_répertoire</text:p>
      <text:p text:style-name="Text_20_body">chemin_répertoireLe répertoire défini par la directive DocumentRoot ne doit pas comporter de slash final.Si chemin_répertoire n'est pas un chemin absolu, il est considéré comme relatif au chemin défini par la directive ServerRoot.S'il ne correspond pas à un Alias, le chemin de l'URL sera ajouté par le serveur à la racine des documents afin de construire le chemin du document recherché.Valeur par défautDocumentRoot “/usr/local/apache/htdocs”<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Exemple :</text:p><text:p text:style-name="Preformatted_20_Text">DocumentRoot "/usr/web"</text:p><text:p text:style-name="Text_20_body">un accès à <text:a xlink:type="simple" xlink:href="http://my.example.com/index.html" text:style-name="Internet_20_link" text:visited-style-name="Visited_20_Internet_20_Link">http://my.example.com/index.html</text:a> se réfère alors à /usr/web/index.html.</text:p></table:table-cell></table:table-row></table:table></draw:text-box></draw:frame></text:p>
      <text:h text:style-name="Heading_20_4" text:outline-level="4"><text:bookmark-start text:name="__RefHeading___servername_16"/><text:bookmark-start text:name="servername"/>ServerName<text:bookmark-end text:name="__RefHeading___servername_16"/><text:bookmark-end text:name="servername"/></text:h>
      <text:p text:style-name="Text_20_body">Nom d'hôte et port que le serveur utilise pour s'identifier</text:p>
      <text:p text:style-name="Text_20_body">Syntaxe</text:p>
      <text:p text:style-name="Preformatted_20_Text">ServerName [protocole://]nom-de-domaine|adresse-ip[:port]</text:p>
      <text:p text:style-name="Text_20_body"><text:span text:style-name="Strong_20_Emphasis">ServerName</text:span> (éventuellement conjointement avec ServerAlias) identifie de manière unique un hôte virtuel basé sur le nom.</text:p>
      <text:p text:style-name="Text_20_body">Si vous utilisez des hôtes virtuels basés sur le nom, <text:span text:style-name="Strong_20_Emphasis">ServerName</text:span> dans une section &lt;VirtualHost&gt; spécifie quel <text:span text:style-name="Strong_20_Emphasis">Hostname</text:span> doit apparaître dans l'en-tête Host: de la requête pour correspondre à cet hôte virtuel.</text:p>
      <text:h text:style-name="Heading_20_4" text:outline-level="4"><text:bookmark-start text:name="__RefHeading___serveralias_17"/><text:bookmark-start text:name="serveralias"/>ServerAlias<text:bookmark-end text:name="__RefHeading___serveralias_17"/><text:bookmark-end text:name="serveralias"/></text:h>
      <text:p text:style-name="Text_20_body">La directive ServerAlias ​​définit les noms alternatifs pour un hôte, à utiliser avec des hôtes virtuels. Peut ​​peut inclure des caractères génériques.</text:p>
      <text:p text:style-name="Text_20_body">Syntaxe</text:p>
      <text:p text:style-name="Preformatted_20_Text">ServerAlias hostname [hostname] ...</text:p>
      <text:p text:style-name="Preformatted_20_Text">&lt;VirtualHost *:80&gt;<text:line-break/><text:s text:c="2"/>ServerName server.example.com<text:line-break/><text:s text:c="2"/>ServerAlias server server2.example.com server2<text:line-break/><text:s text:c="2"/>ServerAlias *.example.com<text:line-break/><text:s text:c="2"/>UseCanonicalName Off<text:line-break/><text:s text:c="2"/># ...<text:line-break/>&lt;/VirtualHost&gt;</text:p>
      <text:p text:style-name="Text_20_body">Les hôtes virtuels basés sur &lt;virtualhost&gt; sont traités dans l'ordre où ils apparaissent dans la configuration.</text:p>
      <text:p text:style-name="Text_20_body">Le premier ServerName ou ServerAlias correspondant ​​est utilisé.</text:p>
      <text:h text:style-name="Heading_20_2" text:outline-level="2"><text:bookmark-start text:name="__RefHeading___directives_18"/><text:bookmark-start text:name="directives"/>Directives<text:bookmark-end text:name="__RefHeading___directives_18"/><text:bookmark-end text:name="directives"/></text:h>
      <text:h text:style-name="Heading_20_3" text:outline-level="3"><text:bookmark-start text:name="__RefHeading___serverpath_19"/><text:bookmark-start text:name="serverpath"/>ServerPath<text:bookmark-end text:name="__RefHeading___serverpath_19"/><text:bookmark-end text:name="serverpath"/></text:h>
      <text:p text:style-name="Text_20_body">Chemin-URL pour un hôte virtuel accédé par un navigateur incompatible.</text:p>
      <text:p text:style-name="Text_20_body">Syntaxe : </text:p>
      <text:p text:style-name="Preformatted_20_Text">ServerPath URL-path</text:p>
      <text:p text:style-name="Text_20_body">Contexte : virtual host</text:p>
      <text:h text:style-name="Heading_20_3" text:outline-level="3"><text:bookmark-start text:name="__RefHeading___virtualhost_20"/><text:bookmark-start text:name="virtualhost"/>&lt;VirtualHost&gt;<text:bookmark-end text:name="__RefHeading___virtualhost_20"/><text:bookmark-end text:name="virtualhost"/></text:h>
      <text:p text:style-name="Preformatted_20_Text">&lt;VirtualHost&gt;<text:line-break/><text:s text:c="4"/>...<text:line-break/>&lt;/VirtualHost&gt;</text:p>
      <text:p text:style-name="Text_20_body">groupe des directives qui s'appliquent uniquement à un hôte virtuel particulier.</text:p>
      <text:p text:style-name="Text_20_body">Lorsque le serveur reçoit une requête pour un document sur un hôte virtuel, il utilise les directives incluses dans la section &lt;VirtualHost&gt;</text:p>
      <text:p text:style-name="Text_20_body">Syntaxe :</text:p>
      <text:p text:style-name="Preformatted_20_Text">&lt;VirtualHost addr[:port] [addr[:port]] ...&gt;<text:line-break/><text:s text:c="4"/>...<text:line-break/>&lt;/VirtualHost&gt;</text:p>
      <text:p text:style-name="Text_20_body">Addrpeut être l'un des suivants, éventuellement suivi d'un signe deux-points et d'un numéro de port (ou *) :L'adresse IP de l'hôte virtuelLe caractère *, qui agit comme un caractère générique et correspond à n'importe quelle adresse IP. La chaîne _default_, un alias pour *         </text:p>
      <text:p text:style-name="Preformatted_20_Text">&lt;VirtualHost 10.1.2.3:80&gt;<text:line-break/><text:s text:c="4"/>UseCanonicalName Off<text:line-break/><text:s text:c="4"/>ServerAdmin webmaster@host.example.com<text:line-break/><text:s text:c="4"/>ServerName server.example.com<text:line-break/><text:s text:c="4"/>ServerAlias www.server.example.com server server2.example.com server2<text:line-break/><text:s text:c="4"/>ServerAlias *.example.com<text:line-break/><text:s text:c="4"/>DocumentRoot "/www/docs/host.example.com"<text:line-break/><text:s text:c="4"/>ErrorLog "logs/host.example.com-error_log"<text:line-break/><text:s text:c="4"/>TransferLog "logs/host.example.com-access_log"<text:line-break/>&lt;/VirtualHost&gt;</text:p>
      <text:p text:style-name="Text_20_body">Chaque hôte virtuel doit correspondre à un nom d'hôte différent pour le serveur.</text:p>
      <text:p text:style-name="Text_20_body">ServerAdminAdresse e-mail que le serveur inclut dans les messages d'erreur envoyés au client  ServerNameSyntaxe :</text:p>
      <text:p text:style-name="Preformatted_20_Text">ServerName hostname</text:p>
      <text:p text:style-name="Text_20_body">Un ServerName doit être spécifié dans chaque bloc &lt;VirtualHost&gt; S'il est absent, le ServerName sera hérité de la configuration du serveur principal. Lorsqu'une requête est reçue, le serveur cherche la meilleure correspondance d'une &lt;VirtualHost&gt; basée sur IP et portSi aucune correspondance n'est trouvée, la configuration du serveur principal est utilisée.Si plusieurs hôtes virtuels ont la même adresse IP et le même port, le serveur recherche la meilleure correspondance avec le nom d'hôte demandé.Si aucun hôte virtuel ne correspond, c'est le premier hôte virtuel avec l'adresse IP qui sera utilisé → pour une adresse IP et une combinaison de ports donnés, le premier hôte virtuel listé est l'hôte virtuel par défaut.ServerAliasSyntaxe :</text:p>
      <text:p text:style-name="Preformatted_20_Text">ServerAlias hostname [hostname] ...</text:p>
      <text:p text:style-name="Text_20_body">Définit les noms alternatifs pour un hôte. ServerAlias ​​peut inclure des caractères génériques, le cas échéant.Les hôtes virtuels correspondants le mieux sont traités dans l'ordre dans lequel ils apparaissent dans la configuration. Le premier ServerName ou ServerAlias correspondant ​​est utilisé.DocumentRootSyntaxe :</text:p>
      <text:p text:style-name="Preformatted_20_Text">DocumentRoot directory-path</text:p>
      <text:p text:style-name="Text_20_body">Définit le répertoire à partir duquel httpd servira les fichiers.Le serveur ajoute le chemin de l'URL demandée à la racine du document pour faire le chemin du documentExemple :</text:p>
      <text:p text:style-name="Preformatted_20_Text">DocumentRoot "/usr/web"</text:p>
      <text:p text:style-name="Text_20_body">Un accès à <text:a xlink:type="simple" xlink:href="http://my.example.com/index.html" text:style-name="Internet_20_link" text:visited-style-name="Visited_20_Internet_20_Link">http://my.example.com/index.html</text:a> → /usr/web/index.html</text:p>
      <text:p text:style-name="Text_20_body">Si le chemin du répertoire n'est pas absolu, il est supposé relatif au ServerRoot.DocumentRoot doit être spécifié sans barre oblique finale.</text:p>
      <text:h text:style-name="Heading_20_3" text:outline-level="3"><text:bookmark-start text:name="__RefHeading___NoTitle_21"/><text:bookmark-start text:name="section"/><text:bookmark-end text:name="__RefHeading___NoTitle_21"/><text:bookmark-end text:name="section"/></text:h>
      <text:p text:style-name="Text_20_body">Require all denied</text:p>
      <text:h text:style-name="Heading_20_2" text:outline-level="2"><text:bookmark-start text:name="__RefHeading___NoTitle_22"/><text:bookmark-start text:name="section1"/><text:bookmark-end text:name="__RefHeading___NoTitle_22"/><text:bookmark-end text:name="section1"/></text:h>
      <text:h text:style-name="Heading_20_2" text:outline-level="2"><text:bookmark-start text:name="__RefHeading___NoTitle_23"/><text:bookmark-start text:name="section2"/><text:bookmark-end text:name="__RefHeading___NoTitle_23"/><text:bookmark-end text:name="section2"/></text:h>
      <text:h text:style-name="Heading_20_3" text:outline-level="3"><text:bookmark-start text:name="__RefHeading___voir_aussi_24"/><text:bookmark-start text:name="voir_aussi"/>Voir aussi<text:bookmark-end text:name="__RefHeading___voir_aussi_24"/><text:bookmark-end text:name="voir_aussi"/></text:h>
      <text:p text:style-name="Text_20_body"><text:span text:style-name="Strong_20_Emphasis">(fr)</text:span> <text:a xlink:type="simple" xlink:href="https://httpd.apache.org/docs/2.4/fr/mod/core.html" text:style-name="Internet_20_link" text:visited-style-name="Visited_20_Internet_20_Link">https://httpd.apache.org/docs/2.4/fr/mod/core.html</text:a></text:p>
      <text:p text:style-name="Horizontal_20_Line"/>
      <text:p text:style-name="Text_20_body"><text:span text:style-name="Emphasis">Basé sur « <text:a xlink:type="simple" xlink:href="https://httpd.apache.org/docs/2.4/fr" text:style-name="Internet_20_link" text:visited-style-name="Visited_20_Internet_20_Link">https://httpd.apache.org/docs/2.4/fr</text:a> » (documentation officiel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47:44</meta:creation-date>
    <dc:creator>Generated</dc:creator>
    <dc:date>2026-08-24T04::47:44</dc:date>
    <dc:language>en-US</dc:language>
    <meta:editing-cycles>1</meta:editing-cycles>
    <meta:editing-duration>PT0S</meta:editing-duration>
    <dc:title>logiciel:internet:apache:config:start</dc:title>
  </office:meta>
</office:document-meta>
</file>