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9b889f50fb7478025394dd59f99b5e2.jpeg"/>
  <manifest:file-entry manifest:media-type="image/jpeg" manifest:full-path="Pictures/9ee05285d9d5b84654b50ad6f5699ee8.jpeg"/>
  <manifest:file-entry manifest:media-type="image/jpeg" manifest:full-path="Pictures/96a92a29c6f6236fdcf8278aafd5ca2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office:automatic-styles>
  <office:body>
    <office:text><office:forms form:automatic-focus="false" form:apply-design-mode="false"/><text:sequence-decls><text:sequence-decl text:display-outline-level="0" text:name="Illustration"/><text:sequence-decl text:display-outline-level="0" text:name="Table"/><text:sequence-decl text:display-outline-level="0" text:name="Text"/><text:sequence-decl text:display-outline-level="0" text:name="Drawing"/></text:sequence-decls><text:user-field-decls/><text:h text:style-name="Heading_20_1" text:outline-level="1"><text:bookmark text:name="logiciel:disques:dvd:bcdw:start"/><text:bookmark-start text:name="__RefHeading___bootable_cd_wizardgestionnaire_de_cd_bootable_a_images_multiples_1"/><text:bookmark-start text:name="bootable_cd_wizardgestionnaire_de_cd_bootable_a_images_multiples"/>Bootable CD Wizard : Gestionnaire de CD Bootable à images multiples<text:bookmark-end text:name="__RefHeading___bootable_cd_wizardgestionnaire_de_cd_bootable_a_images_multiples_1"/><text:bookmark-end text:name="bootable_cd_wizardgestionnaire_de_cd_bootable_a_images_multiples"/></text:h><text:p text:style-name="Text_20_body">Le présent document s'inspire de pages disparues, récupérées une page sur “archive internet” et traduites : <text:a xlink:type="simple" xlink:href="http://web.archive.org/web/20060224063732/http://163.29.16.20/germany/bcdw/" text:style-name="Internet_20_link" text:visited-style-name="Visited_20_Internet_20_Link">ici</text:a><text:line-break/>dont voici la traduction. Une autre archive, plus complète, a été archivée <text:a xlink:type="simple" xlink:href="http://web.archive.org/web/20060130103108/http://www.ocac.net/germany/bcdw/" text:style-name="Internet_20_link" text:visited-style-name="Visited_20_Internet_20_Link">ici</text:a>. J'ai complété avec un document asiatique trouvé sur <text:a xlink:type="simple" xlink:href="http://uiuicy.cs.land.to/bootcd/bootcd1.html" text:style-name="Internet_20_link" text:visited-style-name="Visited_20_Internet_20_Link">http://uiuicy.cs.land.to/bootcd/bootcd1.html</text:a> et lu avec google translate.</text:p><text:p text:style-name="Text_20_body">Nous utiliserons la v2.01a <text:a xlink:type="simple" xlink:href="http://frappe-web.com/Logiciels/AIO/RescueCD.zip" text:style-name="Internet_20_link" text:visited-style-name="Visited_20_Internet_20_Link">téléchargeable ici, sur mon site</text:a></text:p><text:p text:style-name="Text_20_body"><text:span text:style-name="Strong_20_Emphasis">BCDW</text:span> est un gestionnaire de démarrage pour CD-ROM, permettant de créer un CD multiboot capable d'installer des systèmes d'exploitation.</text:p><text:p text:style-name="Text_20_body">Il crée des CD à démarrage multiple pour les ordinateurs qui n'ont normalement pas la possibilité de démarrer un menu de démarrage à partir du CD.L'interface hiérarchique de son menu de démarrage est personnalisable.Il prend en charge les formats étendus d'images de démarrage (<text:a xlink:type="simple" xlink:href="http://severinterrier.free.fr/Boot/ImgBoot/" text:style-name="Internet_20_link" text:visited-style-name="Visited_20_Internet_20_Link">exemple</text:a>).</text:p><text:h text:style-name="Heading_20_2" text:outline-level="2"><text:bookmark-start text:name="__RefHeading___introduction_2"/><text:bookmark-start text:name="introduction"/>Introduction<text:bookmark-end text:name="__RefHeading___introduction_2"/><text:bookmark-end text:name="introduction"/></text:h><text:h text:style-name="Heading_20_2" text:outline-level="2"><text:bookmark-start text:name="__RefHeading___pre-requis_3"/><text:bookmark-start text:name="pre-requis"/>Pré-requis<text:bookmark-end text:name="__RefHeading___pre-requis_3"/><text:bookmark-end text:name="pre-requis"/></text:h><text:p text:style-name="Text_20_body">Deux versions sont téléchargeables sur le web :</text:p><text:p text:style-name="Text_20_body">la version 1.50 (multilingue dont le russe, langue de l'auteur) se trouve ici : <text:a xlink:type="simple" xlink:href="http://bootcd.narod.ru/index_e.htm" text:style-name="Internet_20_link" text:visited-style-name="Visited_20_Internet_20_Link">v1.50z</text:a>.La version améliorée (2.01a) est disponible ici : <text:a xlink:type="simple" xlink:href="http://frappe-web.com/Logiciels/AIO/RescueCD.zip" text:style-name="Internet_20_link" text:visited-style-name="Visited_20_Internet_20_Link">v2.01a</text:a>.</text:p><text:h text:style-name="Heading_20_2" text:outline-level="2"><text:bookmark-start text:name="__RefHeading___installation_4"/><text:bookmark-start text:name="installation"/>Installation<text:bookmark-end text:name="__RefHeading___installation_4"/><text:bookmark-end text:name="installation"/></text:h><text:h text:style-name="Heading_20_3" text:outline-level="3"><text:bookmark-start text:name="__RefHeading___contenu_du_zip_rescuecd.zip_5"/><text:bookmark-start text:name="contenu_du_zip_rescuecd.zip"/>Contenu du zip RescueCD.zip<text:bookmark-end text:name="__RefHeading___contenu_du_zip_rescuecd.zip_5"/><text:bookmark-end text:name="contenu_du_zip_rescuecd.zip"/></text:h><text:p text:style-name="Text_20_body">Tout se trouve dans un répertoire nommé <text:span text:style-name="Strong_20_Emphasis">RescueCD</text:span></text:p><text:p text:style-name="Text_20_body">Pour la clarté, j'ai ajouté un répertoire <text:span text:style-name="Strong_20_Emphasis">RescueCD/Menus</text:span> pour les menus et sous-menus.</text:p><text:p text:style-name="Text_20_body">L'arborescence est la suivante :</text:p><text:p text:style-name="Text_20_body"><draw:frame draw:style-name="media" draw:name="Arborescence de BCDW 2.01a Legend" text:anchor-type="as-char" draw:z-index="0" svg:width="3.7041666666667cm" style:rel-width="100%"><draw:text-box><text:p text:style-name="legendcenter"><draw:frame draw:style-name="media" draw:name="Arborescence de BCDW 2.01a" text:anchor-type="as-char" draw:z-index="0" svg:width="3.7041666666667cm" style:rel-width="100%" svg:height="6.4029166666667cm" style:rel-height="scale"><draw:image xlink:href="Pictures/89b889f50fb7478025394dd59f99b5e2.jpeg" xlink:type="simple" xlink:show="embed" xlink:actuate="onLoad"/></draw:frame>Arborescence de BCDW 2.01a</text:p></draw:text-box></draw:frame></text:p><text:p text:style-name="Text_20_body">Contenu du répertoire RescueCD :</text:p><text:p text:style-name="Text_20_body"><draw:frame draw:style-name="media" draw:name="contenu du répertoire RescueCD Legend" text:anchor-type="as-char" draw:z-index="0" svg:width="11.90625cm"><draw:text-box><text:p text:style-name="legendcenter"><draw:frame draw:style-name="media" draw:name="contenu du répertoire RescueCD" text:anchor-type="as-char" draw:z-index="1" svg:width="11.90625cm" svg:height="7.8316666666667cm"><draw:image xlink:href="Pictures/9ee05285d9d5b84654b50ad6f5699ee8.jpeg" xlink:type="simple" xlink:show="embed" xlink:actuate="onLoad"/></draw:frame>contenu du répertoire RescueCD</text:p></draw:text-box></draw:frame></text:p><text:p text:style-name="Text_20_body">Contenu du répertoire RescueCD\bcdw :</text:p><text:p text:style-name="Text_20_body"><draw:frame draw:style-name="media" draw:name="contenu du répertoire bcdw Legend" text:anchor-type="as-char" draw:z-index="0" svg:width="9.36625cm" style:rel-width="100%"><draw:text-box><text:p text:style-name="legendcenter"><draw:frame draw:style-name="media" draw:name="contenu du répertoire bcdw" text:anchor-type="as-char" draw:z-index="2" svg:width="9.36625cm" style:rel-width="100%" svg:height="6.2441666666667cm" style:rel-height="scale"><draw:image xlink:href="Pictures/96a92a29c6f6236fdcf8278aafd5ca28.jpeg" xlink:type="simple" xlink:show="embed" xlink:actuate="onLoad"/></draw:frame>contenu du répertoire bcdw</text:p></draw:text-box></draw:frame></text:p><text:p text:style-name="Text_20_body">Et voici les principaux fichiers et répertoires :</text:p><table:table table:style-name="Table"><table:table-column/><table:table-column/><table:table-row><table:table-cell office:value-type="string" table:style-name="tablecell"><text:p text:style-name="tablealignleft"><text:span text:style-name="Strong_20_Emphasis">RescueCD\bcdw\loader.bin</text:span></text:p></table:table-cell><table:table-cell office:value-type="string" table:style-name="tablecell"><text:p text:style-name="tablealignleft">fichier image de démarrage pour le CD</text:p></table:table-cell></table:table-row><table:table-row><table:table-cell office:value-type="string" table:style-name="tablecell"><text:p text:style-name="tablealignleft"><text:span text:style-name="Strong_20_Emphasis">RescueCD\bcdw\bcdw.bin</text:span></text:p></table:table-cell><table:table-cell office:value-type="string" table:style-name="tablecell"><text:p text:style-name="tablealignleft">gestionnaire de démarrage</text:p></table:table-cell></table:table-row><table:table-row><table:table-cell office:value-type="string" table:style-name="tablecell"><text:p text:style-name="tablealignleft"><text:span text:style-name="Strong_20_Emphasis">RescueCD\bcdw\bcdw*.ini</text:span></text:p></table:table-cell><table:table-cell office:value-type="string" table:style-name="tablecell"><text:p text:style-name="tablealignleft">des exemples de fichiers de configuration pour le BootManager</text:p></table:table-cell></table:table-row><table:table-row><table:table-cell office:value-type="string" table:style-name="tablecell"><text:p text:style-name="tablealignleft"><text:span text:style-name="Strong_20_Emphasis">RescueCD\bcdw\FONTS\</text:span></text:p></table:table-cell><table:table-cell office:value-type="string" table:style-name="tablecell"><text:p text:style-name="tablealignleft">dossier avec les polices localisées</text:p></table:table-cell></table:table-row><table:table-row><table:table-cell office:value-type="string" table:style-name="tablecell"><text:p text:style-name="tablealignleft"><text:span text:style-name="Strong_20_Emphasis">RescueCD\bcdw\CHARSETS\</text:span></text:p></table:table-cell><table:table-cell office:value-type="string" table:style-name="tablecell"><text:p text:style-name="tablealignleft">jeux de caractères localisés</text:p></table:table-cell></table:table-row><table:table-row><table:table-cell office:value-type="string" table:style-name="tablecell"><text:p text:style-name="tablealignleft"><text:span text:style-name="Strong_20_Emphasis">RescueCD\bcdw\logo.gif</text:span></text:p></table:table-cell><table:table-cell office:value-type="string" table:style-name="tablecell"><text:p text:style-name="tablealignleft">un exemple d'invite graphique</text:p></table:table-cell></table:table-row><table:table-row><table:table-cell office:value-type="string" table:style-name="tablecell"><text:p text:style-name="tablealignleft"><text:span text:style-name="Strong_20_Emphasis">Boot*.Ini</text:span></text:p></table:table-cell><table:table-cell office:value-type="string" table:style-name="tablecell"><text:p text:style-name="tablealignleft">exemples de réglages pour le menu de démarrage</text:p></table:table-cell></table:table-row><table:table-row><table:table-cell office:value-type="string" table:style-name="tablecell"><text:p text:style-name="tablealignleft"><text:span text:style-name="Strong_20_Emphasis">initest.com</text:span></text:p></table:table-cell><table:table-cell office:value-type="string" table:style-name="tablecell"><text:p text:style-name="tablealignleft">Le programme pour tester une configuration avant de graver le CD</text:p></table:table-cell></table:table-row><table:table-row><table:table-cell office:value-type="string" table:style-name="tablecell"><text:p text:style-name="tablealignleft"><text:span text:style-name="Strong_20_Emphasis">RescueCD\bcdw\bcdw2dos\</text:span></text:p></table:table-cell><table:table-cell office:value-type="string" table:style-name="tablecell"><text:p text:style-name="tablealignleft">dossier contenant les fichiers nécessaires pour créer l'image de boot spéciale <text:span text:style-name="Strong_20_Emphasis">dos4bcdw.ima</text:span> (comment faire ?)</text:p></table:table-cell></table:table-row></table:table><text:p text:style-name="Text_20_body">bcdwboot.binfichier image de démarrage pour le CDBCDW\bcdw.bingestionnaire de démarrageBCDW\bcdw*.iniExemples de fichiers de configuration pour le gestionnaire d'amorçageBCDW\FONTS\dossier avec les polices localiséesBCDW\CHARSETS\Descriptions des jeux de caractères localisésBCDW\logo.gifExemple d'invite graphiqueBoot*.IniExemples de paramètres pour le menu de démarrageinitest.comprogramme pour tester une configuration avant de graver le CDDOS4BCDW\dossier avec les fichiers nécessaires pour créer l'image de démarrage spéciale <text:span text:style-name="Strong_20_Emphasis">dos4bcdw.ima</text:span> (Comment créer cette image)</text:p><text:h text:style-name="Heading_20_3" text:outline-level="3"><text:bookmark-start text:name="__RefHeading___comment_creer_un_cd_multiboot_avec_bcdw_6"/><text:bookmark-start text:name="comment_creer_un_cd_multiboot_avec_bcdw"/>Comment créer un CD multiboot avec BCDW<text:bookmark-end text:name="__RefHeading___comment_creer_un_cd_multiboot_avec_bcdw_6"/><text:bookmark-end text:name="comment_creer_un_cd_multiboot_avec_bcdw"/></text:h><text:p text:style-name="Text_20_body">Créez un dossier sur votre disque dur pour les fichiers de votre CD multiboot (par exemple <text:span text:style-name="Strong_20_Emphasis">C:\MyBootCD\</text:span>)Décompressez dans ce dossier l'archive ZIP avec BCDWAjoutez vos fichiers à ce dossier (images de démarrage, etc.)À l'aide du Bloc-notes Windows, ouvrez le fichier <text:span text:style-name="Strong_20_Emphasis">C:\MyBootCD\BootCat.Ini</text:span>Modifiez les choix de démarrage en fonction de vos fichiers (ajoutez / supprimez les entrées nécessaires)Démarrez votre programme de gravure de CDChoisissez le projet à démarrer avec les paramètres suivants :Image de démarrage : <text:span text:style-name="Strong_20_Emphasis">C:\MyBootCD\bcdwboot.bin</text:span>Type d'émulation : Pas d'émulationAdresse de chargement : 07C0Nombre de secteurs à charger : 4(comment le faire avec <text:a xlink:type="simple" xlink:href="https://nfrappe.fr/doc-0/doku.php?id=logiciel:disques:dvd:bcdw:nenero:start" text:style-name="Internet_20_link" text:visited-style-name="Visited_20_Internet_20_Link">Nero</text:a>, <text:a xlink:type="simple" xlink:href="https://nfrappe.fr/doc-0/doku.php?id=logiciel:disques:dvd:bcdw:necdrwin:start" text:style-name="Internet_20_link" text:visited-style-name="Visited_20_Internet_20_Link">CDRWin</text:a>, <text:a xlink:type="simple" xlink:href="https://nfrappe.fr/doc-0/doku.php?id=logiciel:disques:dvd:bcdw:neecdc:start" text:style-name="Internet_20_link" text:visited-style-name="Visited_20_Internet_20_Link">Easy CD Creator</text:a>, <text:a xlink:type="simple" xlink:href="https://nfrappe.fr/doc-0/doku.php?id=logiciel:disques:dvd:bcdw:neinstcd:start" text:style-name="Internet_20_link" text:visited-style-name="Visited_20_Internet_20_Link">Instant CD+DVD</text:a>, <text:a xlink:type="simple" xlink:href="https://nfrappe.fr/doc-0/doku.php?id=logiciel:disques:dvd:bcdw:newinoncd:start" text:style-name="Internet_20_link" text:visited-style-name="Visited_20_Internet_20_Link">WinOnCD</text:a>, <text:a xlink:type="simple" xlink:href="https://nfrappe.fr/doc-0/doku.php?id=logiciel:disques:dvd:bcdw:necdimage" text:style-name="Internet_20_link" text:visited-style-name="Visited_20_Internet_20_Link">CDImage</text:a> ou <text:a xlink:type="simple" xlink:href="https://nfrappe.fr/doc-0/doku.php?id=logiciel:disques:dvd:bcdw:nemkisofs" text:style-name="Internet_20_link" text:visited-style-name="Visited_20_Internet_20_Link">mkisofs</text:a>)Ajoutez le contenu du dossier C:\MyBootCD\ au projetGravez le disque</text:p><text:h text:style-name="Heading_20_2" text:outline-level="2"><text:bookmark-start text:name="__RefHeading___configuration_7"/><text:bookmark-start text:name="configuration"/>Configuration<text:bookmark-end text:name="__RefHeading___configuration_7"/><text:bookmark-end text:name="configuration"/></text:h><text:h text:style-name="Heading_20_3" text:outline-level="3"><text:bookmark-start text:name="__RefHeading___personnaliser_bcdw_8"/><text:bookmark-start text:name="personnaliser_bcdw"/>Personnaliser BCDW<text:bookmark-end text:name="__RefHeading___personnaliser_bcdw_8"/><text:bookmark-end text:name="personnaliser_bcdw"/></text:h><text:p text:style-name="Text_20_body">BCDW peut être personnalisé via deux fichiers (à créer ou modifier) :\BCDW\bcdw.iniparamètres de démarrage de BCDW\BootCat.Inioptions de démarrage et paramètres d'apparenceLes deux fichiers sont des fichiers texte et peuvent être créés à l'aide d'un éditeur de texte comme le Bloc-notes Windows.Les fichiers de configuration peuvent être des fichiers texte DOS/Windows ou *NIX/Linux.Les fichiers de configuration ont une structure similaire aux fichiers *<text:span text:style-name="Strong_20_Emphasis">.ini/*.inf</text:span> de Windows :Les fichiers sont divisés en sections avec le nom de la section entre crochets au début de chaque sectionLes lignes sont du type « mot-clé = valeur », qui définit les différentes optionsLes lignes vides et celles commençant par ';' (point-virgule) seront ignorées<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Remarques :</text:p><text:p text:style-name="Text_20_body">BCDW n'utilise qu'une seule section <text:span text:style-name="Strong_20_Emphasis">[Options]</text:span>, toutes les autres sections (si présentes) seront ignorées. Les mots clés inconnus dans la section <text:span text:style-name="Strong_20_Emphasis">[Options]</text:span> seront ignorés.Dans le fichier de configuration <text:span text:style-name="Strong_20_Emphasis">\BootCat.Ini</text:span>, l'espace entre le début du fichier et la première section est utilisé pour les options de démarrage (voir la description de <text:span text:style-name="Strong_20_Emphasis">\BootCat.Ini</text:span>)</text:p></table:table-cell></table:table-row></table:table></draw:text-box></draw:frame></text:p><text:h text:style-name="Heading_20_4" text:outline-level="4"><text:bookmark-start text:name="__RefHeading___le_fichier_de_configuration_bcdw_bcdw.ini_9"/><text:bookmark-start text:name="le_fichier_de_configuration_bcdw_bcdw.ini"/>Le fichier de configuration \BCDW\bcdw.ini<text:bookmark-end text:name="__RefHeading___le_fichier_de_configuration_bcdw_bcdw.ini_9"/><text:bookmark-end text:name="le_fichier_de_configuration_bcdw_bcdw.ini"/></text:h><text:p text:style-name="Text_20_body">Le fichier de configuration <text:span text:style-name="Strong_20_Emphasis">\BCDW\bcdw.ini</text:span> peut contenir une section <text:span text:style-name="Strong_20_Emphasis">[Options]</text:span> dans laquelle quatre mots clés peuvent être utilisés pour personnaliser. Cette section <text:span text:style-name="Strong_20_Emphasis">[Options]</text:span> est facultatif, c'est-à-dire le simple <text:span text:style-name="Strong_20_Emphasis">\BCDW\bcdw.ini</text:span> peut être vide.</text:p><text:h text:style-name="Heading_20_5" text:outline-level="5"><text:bookmark-start text:name="__RefHeading___exemple_de_bcdw_bcdw.ini_10"/><text:bookmark-start text:name="exemple_de_bcdw_bcdw.ini"/>Exemple de \BCDW\bcdw.ini<text:bookmark-end text:name="__RefHeading___exemple_de_bcdw_bcdw.ini_10"/><text:bookmark-end text:name="exemple_de_bcdw_bcdw.ini"/></text:h><table:table table:style-name="Table"><table:table-column table:style-name="odt_auto_style_table_column_3_1"/><table:table-row><table:table-cell office:value-type="string" table:style-name="tablecell"><text:p text:style-name="Preformatted_20_Text"><text:span text:style-name="highlight_re0"><text:span text:style-name="highlight_br0">[</text:span>Options<text:span text:style-name="highlight_br0">]</text:span></text:span><text:line-break/><text:span text:style-name="highlight_re1">Password</text:span> <text:span text:style-name="highlight_sy0">=</text:span><text:span text:style-name="highlight_re2"> secret</text:span><text:line-break/><text:span text:style-name="highlight_re1">Logo</text:span><text:s text:c="5"/><text:span text:style-name="highlight_sy0">=</text:span><text:span text:style-name="highlight_re2"> \BCDW\logo.gif</text:span><text:line-break/><text:span text:style-name="highlight_re1">Font</text:span><text:s text:c="5"/><text:span text:style-name="highlight_sy0">=</text:span><text:span text:style-name="highlight_re2"> \BCDW\FONTS\russian.fnt</text:span><text:line-break/><text:span text:style-name="highlight_re1">CharSet</text:span><text:s text:c="2"/><text:span text:style-name="highlight_sy0">=</text:span><text:span text:style-name="highlight_re2"> \BCDW\CHARSETS\cp1251r.cpf</text:span><text:line-break/><text:span text:style-name="highlight_re1">RootMenu</text:span> <text:span text:style-name="highlight_sy0">=</text:span><text:span text:style-name="highlight_re2"> \BootCat.Ini</text:span></text:p></table:table-cell></table:table-row></table:table><text:h text:style-name="Heading_20_5" text:outline-level="5"><text:bookmark-start text:name="__RefHeading___mots-cles_dans_bcdw_bcdw.ini_11"/><text:bookmark-start text:name="mots-cles_dans_bcdw_bcdw.ini"/>Mots-clés dans \BCDW\bcdw.ini<text:bookmark-end text:name="__RefHeading___mots-cles_dans_bcdw_bcdw.ini_11"/><text:bookmark-end text:name="mots-cles_dans_bcdw_bcdw.ini"/></text:h><text:p text:style-name="Text_20_body">Password (or PasswordMD5Hash)Définit le mot de passe (ou MD5 Hash de mot de passe) à entrer au démarrage de BCDW.LogoBCDW peut afficher une invite graphique au démarrage.Le mot-clé <text:span text:style-name="Strong_20_Emphasis">Logo</text:span> indique à BCDW l'emplacement d'un fichier *.gif à charger et à afficher comme invite graphique.Ce fichier peut être un fichier *<text:span text:style-name="Strong_20_Emphasis">.gif</text:span> animé.Le gif ne doit pas dépasser ~500 Ko.BCDW prend en charge les modes vidéo suivants pour l'invite : 320x200x256, 640x480x256, 800x600x256, 1024x768x256, 1280x1024x256? 1600x1200x256 (le plus proche sera utilisé).Si l'image ne tient pas sur l'écran, elle sera alignée et tronquée.Si le mot-clé <text:span text:style-name="Strong_20_Emphasis">Logo</text:span> est omis, il n'y aura pas d'invite graphique.FontAu démarrage d'un ordinateur, une police anglaise standard (cp437) 8×16 est chargée dans la mémoire de l'adaptateur vidéo.BCDW permet de charger une autre police dans l'adaptateur vidéo au démarrage (par exemple une police avec des caractères russes) et une police avec une taille différente (le nombre de lignes dépend de la hauteur du symbole).Le mot clé <text:span text:style-name="Strong_20_Emphasis">Font</text:span> indique à BCDW le nom et l'emplacement d'un fichier de police différent à utiliser au démarrage.La taille du fichier de police peut aller de 1024 octets (police 8×4 - 100 lignes à l'écran) à 8192 octets (police 8×32 - 12 lignes à l'écran).Si le mot-clé <text:span text:style-name="Strong_20_Emphasis">Font</text:span> est omis, BCDW utilisera la police standard de l'adaptateur vidéo.Les polices suivantes sont incluses avec BCDW :\BCDW\FONTS\russian.fntPolice russe 8×16 (25 lignes à l'écran)\BCDW\FONTS\russian.f32Police russe 8×32 (12 lignes à l'écran)\BCDW\FONTS\russian.f19Police russe 8×19 (21 lignes à l'écran)\BCDW\FONTS\russian.f14Police russe 8×14 (28 lignes à l'écran)\BCDW\FONTS\russian.f12Police russe 8×12 (33 lignes à l'écran)\BCDW\FONTS\russian.f11Police russe 8×11 (36 lignes à l'écran)\BCDW\FONTS\russian.f08Police russe 8×8 (50 lignes à l'écran)\BCDW\FONTS\russian.f06Police russe 8×6 (66 lignes à l'écran)\BCDW\FONTS\russian.f04Police russe 8×4 (100 lignes à l'écran)\BCDW\FONTS\cyrillic.fntPolice cyrillique 8×16\BCDW\FONTS\cyrillic.f14Police cyrillique 8×14\BCDW\FONTS\cyrillic.f08Police cyrillique 8×8\BCDW\FONTS\latin1.fntPolice Latin1 8×16\BCDW\FONTS\latin1.f14Police Latin1 8×14\BCDW\FONTS\latin1.f08Police Latin1 8×8\BCDW\FONTS\latin2.fntPolice Latin2 8×16\BCDW\FONTS\latin2.f14Police Latin2 8×14\BCDW\FONTS\latin2.f08Police Latin2 8×8\BCDW\FONTS\baltic.fntPolice balte 8×16\BCDW\FONTS\baltic.f14Police balte 8×14\BCDW\FONTS\baltic.f08Police balte 8×8\BCDW\FONTS\turkish.fntPolice turque 8×16\BCDW\FONTS\turkish.f14Police turque 8×14\BCDW\FONTS\turkish.f08Police turque 8×8\BCDW\FONTS\arabic.fntPolice arabe 8×16\BCDW\FONTS\arabic.f14Police arabe 8×14\BCDW\FONTS\arabic.f08Police arabe 8×8\BCDW\FONTS\hebrew.fntPolice hébraïque 8×16\BCDW\FONTS\hebrew.f14Police hébraïque 8×14\BCDW\FONTS\hebrew.f08Police hébraïque 8×8\BCDW\FONTS\ibmpc.fntPolice standard (cp437) IBM PC 8×16\BCDW\FONTS\ibmpc.f14Police standard (cp437) IBM PC 8×14\BCDW\FONTS\ibmpc.f08Police standard (CP347) IBM PC 8×8CharSetDans le fichier de configuration <text:span text:style-name="Strong_20_Emphasis">\BootCat.Ini</text:span>, vous pouvez utiliser des noms de fichiers et des textes non seulement en anglais, mais aussi dans d'autres langues (par exemple le russe).Pour les textes dans d'autres langues que l'anglais, des codages différents sont utilisés par différents systèmes d'exploitation(par exemple, les codages suivants sont généralement utilisés pour le russe: sous DOS - cp866, sous Windows - cp1251, dans *NIX/Linux - KOI8-R).Pour être en mesure d'interpréter correctement les noms de fichiers et les textes (pour la résolution d'écran, la recherche de fichiers sur CD, etc.), BCDW doit savoir quel codage vous avez utilisé pour le fichier de configuration <text:span text:style-name="Strong_20_Emphasis">\BootCat.Ini</text:span>.Le mot-clé <text:span text:style-name="Strong_20_Emphasis">CharSet</text:span> indique à BCDW le nom et l'emplacement du fichier de code utilisé.Si le mot-clé <text:span text:style-name="Strong_20_Emphasis">CharSet</text:span> est omis, BCDW considère que tous les textes et noms du fichier \BootCat.Ini sont en anglais.Les fichiers de code suivants sont inclus avec BCDW :\BCDW\CHARSETS\cp1251r.cpfrusse, codage Windows\BCDW\CHARSETS\cp866.cpfrusse, codage DOS\BCDW\CHARSETS\koi8r.cpfrusse, codage *NIX/Linux\BCDW\CHARSETS\cp1251c.cpfcyrillique, codage Windows\BCDW\CHARSETS\cp855.cpfcyrillique, codage DOS\BCDW\CHARSETS\iso88595.cpfcyrillique, codage ISO8859-5\BCDW\CHARSETS\cp1252.cpfLatin1, codage Windows\BCDW\CHARSETS\cp850.cpfLatin1 codage DOS\BCDW\CHARSETS\iso88591.cpfLatin1 codage ISO8859-1\BCDW\CHARSETS\cp1250.cpfLatin2 codage Windows\BCDW\CHARSETS\cp852.cpfLatin2 codage DOS\BCDW\CHARSETS\iso88592.cpfLatin2 codage ISO8859-2\BCDW\CHARSETS\cp1257.cpfBalte codage Windows\BCDW\CHARSETS\cp775.cpfBalte codage DOS\BCDW\CHARSETS\iso885913.cpfBalte codage ISO8859-13\BCDW\CHARSETS\cp1254.cpfturc codage Windows\BCDW\CHARSETS\cp857.cpfturc codage DOS\BCDW\CHARSETS\iso88599.cpfturc codage ISO8859-9\BCDW\CHARSETS\cp1256.cpfarabe codage Windows\BCDW\CHARSETS\cp864.cpfarabe codage DOS\BCDW\CHARSETS\iso88596.cpfarabe codage ISO8859-6\BCDW\CHARSETS\cp1255.cpfhébreu codage Windows\BCDW\CHARSETS\cp862.cpfhébreu codage DOS\BCDW\CHARSETS\iso88598.cpfhébreu codage ISO8859-8\BCDW\CHARSETS\cp437.cpfStandard (cp437) codage IBM PCRootMenuPar défaut, BCDW recherche les paramètres du chargeur de démarrage dans un fichier <text:span text:style-name="Strong_20_Emphasis">\BootCat.Ini</text:span>.Vous pouvez modifier le nom et l'emplacement de ce fichier (par exemple en <text:span text:style-name="Strong_20_Emphasis">\BCDW\BootCat.Ini</text:span>).Le mot-clé <text:span text:style-name="Strong_20_Emphasis">RootMenu</text:span> indique à BCDW le nom et l'emplacement de ce fichier.</text:p><text:h text:style-name="Heading_20_3" text:outline-level="3"><text:bookmark-start text:name="__RefHeading___le_fichier_de_configuration_bootcat.ini_12"/><text:bookmark-start text:name="le_fichier_de_configuration_bootcat.ini"/>Le fichier de configuration \BootCat.Ini<text:bookmark-end text:name="__RefHeading___le_fichier_de_configuration_bootcat.ini_12"/><text:bookmark-end text:name="le_fichier_de_configuration_bootcat.ini"/></text:h><text:p text:style-name="Text_20_body">Le fichier <text:span text:style-name="Strong_20_Emphasis">\BootCat.Ini</text:span> (et tout autre fichier de description du chargeur de démarrage) se compose de deux parties:</text:p>La liste des options de démarrage dans \BootCat.Ini<text:p text:style-name="Text_20_body"> - au début du fichier avant la section [Options] (ou à la fin si aucune section n'est présente)une section facultative <text:span text:style-name="Strong_20_Emphasis">[Options]</text:span> avec les Paramètres d'apparence des fenêtres d'interface dans \BootCat.Ini</text:p><text:h text:style-name="Heading_20_4" text:outline-level="4"><text:bookmark-start text:name="__RefHeading___exemple_de_bootcat.ini_13"/><text:bookmark-start text:name="exemple_de_bootcat.ini"/>Exemple de \BootCat.Ini<text:bookmark-end text:name="__RefHeading___exemple_de_bootcat.ini_13"/><text:bookmark-end text:name="exemple_de_bootcat.ini"/></text:h><table:table table:style-name="Table"><table:table-column table:style-name="odt_auto_style_table_column_4_1"/><table:table-row><table:table-cell office:value-type="string" table:style-name="tablecell"><text:p text:style-name="Preformatted_20_Text"><text:span text:style-name="highlight_co0">; *** The list of bootoptions</text:span><text:line-break/> <text:line-break/>C:\<text:s text:c="17"/>; Boot drive C:<text:s text:c="3"/>; Boot harddisk.^<text:line-break/>A:\<text:s text:c="17"/>; Boot drive A:<text:s text:c="3"/>; Boot floppy drive.^<text:line-break/>\BootCat2.Ini<text:s text:c="7"/>; Submenu<text:s text:c="15"/>; Another BootCat.Ini^<text:line-break/>\floppy.ima<text:s text:c="9"/>; Boot with *.IMA from a floppy image <text:span text:style-name="highlight_br0">(</text:span>WinImage<text:span text:style-name="highlight_br0">)</text:span><text:line-break/>\logical.ima<text:s text:c="8"/>; Boot with *.IMA from an image of a logical drive <text:span text:style-name="highlight_br0">(</text:span>WinImage<text:span text:style-name="highlight_br0">)</text:span><text:line-break/>\hdd.img<text:s text:c="12"/>; Boot an image of a harddisk <text:span text:style-name="highlight_br0">(</text:span>DskRead<text:span text:style-name="highlight_br0">)</text:span><text:line-break/>\acronis.wbt<text:s text:c="8"/>; Boot an image with *.WBT <text:span text:style-name="highlight_br0">(</text:span>WinISO<text:span text:style-name="highlight_br0">)</text:span><text:line-break/>\nt5boot.bin<text:s text:c="8"/>; Boot the bootsector of Windows XP/<text:span text:style-name="highlight_nu0">2000</text:span>/NT<text:line-break/>\i386\setupldr.bin<text:s text:c="2"/>; Start a setup routine of Windows XP/<text:span text:style-name="highlight_nu0">2000</text:span>/NT<text:line-break/>\dos4bcdw.ima<text:s text:c="7"/>; Volkov Commander<text:s text:c="6"/>; note1 ; \vc\vc.com<text:line-break/>\dos4bcdw.ima<text:s text:c="7"/>; Setup Windows 9x<text:s text:c="2"/>; note1 ; \win9x\setup.exe<text:line-break/>/isolinux.bin<text:s text:c="7"/>; Load Linux kernel<text:s text:c="4"/>; note2 ; /linux/kernel<text:line-break/>/isolinux.bin<text:s text:c="7"/>; Start memdisk<text:s text:c="8"/>; note2 ; /memdisk /test.img<text:line-break/>/cdsh/loader.bin<text:s text:c="4"/>; CD Shell script<text:s text:c="4"/>; note2 ; script /test.scr<text:line-break/>/bscript/loader.bin ; BootScriptor script ; note2 ; script /test.ini<text:line-break/>/diskem1x.bin<text:s text:c="7"/>; diskem1x.bin script ; note2 ; batch test.cmd<text:line-break/>:return<text:s text:c="13"/>; Return from a submenu<text:s text:c="4"/>; note3<text:line-break/>:reboot<text:s text:c="13"/>; Reboot PC<text:s text:c="10"/>; note3<text:line-break/>:restart<text:s text:c="12"/>; Switch to English<text:s text:c="5"/>; note4 ; \BCDW\bcdw_eng.ini<text:line-break/><text:span text:style-name="highlight_co0"> <text:line-break/>; *** Appearance settings</text:span><text:line-break/> <text:line-break/><text:span text:style-name="highlight_re0"><text:span text:style-name="highlight_br0">[</text:span>Options<text:span text:style-name="highlight_br0">]</text:span></text:span><text:line-break/><text:span text:style-name="highlight_co0"> <text:line-break/>; *** Background settings</text:span><text:line-break/> <text:line-break/><text:span text:style-name="highlight_re1">BGColors</text:span><text:s text:c="10"/><text:span text:style-name="highlight_sy0">=</text:span><text:span text:style-name="highlight_re2"> 00, 80, 80, 80</text:span><text:line-break/><text:span text:style-name="highlight_re1">BGSymbol</text:span><text:s text:c="10"/><text:span text:style-name="highlight_sy0">=</text:span><text:span text:style-name="highlight_re2"> 32</text:span><text:line-break/><text:span text:style-name="highlight_re1">TopText</text:span><text:s text:c="11"/><text:span text:style-name="highlight_sy0">=</text:span><text:line-break/><text:span text:style-name="highlight_re1">BottomText</text:span><text:s text:c="8"/><text:span text:style-name="highlight_sy0">=</text:span><text:line-break/><text:span text:style-name="highlight_co0"> <text:line-break/>; *** Settings of the window "Boot options"</text:span><text:line-break/> <text:line-break/><text:span text:style-name="highlight_re1">MenuPosition</text:span><text:s text:c="6"/><text:span text:style-name="highlight_sy0">=</text:span><text:span text:style-name="highlight_re2"> 02, 05, 76, 13</text:span><text:line-break/><text:span text:style-name="highlight_re1">MenuColors</text:span><text:s text:c="8"/><text:span text:style-name="highlight_sy0">=</text:span><text:span text:style-name="highlight_re2"> f9, 9f, 1f, f0, 0f, fd, f9</text:span><text:line-break/><text:span text:style-name="highlight_re1">MenuBorderStyle</text:span><text:s text:c="3"/><text:span text:style-name="highlight_sy0">=</text:span><text:span text:style-name="highlight_re2"> 5</text:span><text:line-break/><text:span text:style-name="highlight_re1">MenuShadowStyle</text:span><text:s text:c="3"/><text:span text:style-name="highlight_sy0">=</text:span><text:span text:style-name="highlight_re2"> 2</text:span><text:line-break/><text:span text:style-name="highlight_re1">MenuTitle</text:span><text:s text:c="9"/><text:span text:style-name="highlight_sy0">=</text:span><text:span text:style-name="highlight_re2"> Boot options</text:span><text:line-break/><text:span text:style-name="highlight_re1">MenuDefault</text:span><text:s text:c="7"/><text:span text:style-name="highlight_sy0">=</text:span><text:span text:style-name="highlight_re2"> 0</text:span><text:line-break/><text:span text:style-name="highlight_re1">MenuTimerLabel</text:span><text:s text:c="4"/><text:span text:style-name="highlight_sy0">=</text:span><text:span text:style-name="highlight_re2"> Remaining time:</text:span><text:line-break/><text:span text:style-name="highlight_re1">MenuTimer</text:span><text:s text:c="9"/><text:span text:style-name="highlight_sy0">=</text:span><text:span text:style-name="highlight_re2"> 30</text:span><text:line-break/><text:span text:style-name="highlight_co0"> <text:line-break/>; *** Settings of the window "About a boot option"</text:span><text:line-break/> <text:line-break/><text:span text:style-name="highlight_re1">HelpPosition</text:span><text:s text:c="6"/><text:span text:style-name="highlight_sy0">=</text:span><text:span text:style-name="highlight_re2"> 02, 19, 76, 05</text:span><text:line-break/><text:span text:style-name="highlight_re1">HelpColors</text:span><text:s text:c="8"/><text:span text:style-name="highlight_sy0">=</text:span><text:span text:style-name="highlight_re2"> e0, 9f, 1f, e0, 0f, e0</text:span><text:line-break/><text:span text:style-name="highlight_re1">HelpBorderStyle</text:span><text:s text:c="3"/><text:span text:style-name="highlight_sy0">=</text:span><text:span text:style-name="highlight_re2"> 5</text:span><text:line-break/><text:span text:style-name="highlight_re1">HelpShadowStyle</text:span><text:s text:c="3"/><text:span text:style-name="highlight_sy0">=</text:span><text:span text:style-name="highlight_re2"> 2</text:span><text:line-break/><text:span text:style-name="highlight_re1">HelpTabSkip</text:span><text:s text:c="7"/><text:span text:style-name="highlight_sy0">=</text:span><text:span text:style-name="highlight_re2"> 0</text:span><text:line-break/><text:span text:style-name="highlight_re1">HelpTitle</text:span><text:s text:c="9"/><text:span text:style-name="highlight_sy0">=</text:span><text:span text:style-name="highlight_re2"> About this boot option</text:span><text:line-break/><text:span text:style-name="highlight_co0"> <text:line-break/>; *** Settings of the window "About this CD"</text:span><text:line-break/> <text:line-break/><text:span text:style-name="highlight_re1">AboutPosition</text:span><text:s text:c="5"/><text:span text:style-name="highlight_sy0">=</text:span><text:span text:style-name="highlight_re2"> 02, 01, 76, 03</text:span><text:line-break/><text:span text:style-name="highlight_re1">AboutColors</text:span><text:s text:c="7"/><text:span text:style-name="highlight_sy0">=</text:span><text:span text:style-name="highlight_re2"> e0, 9f, 1f, e0, 0f, e0</text:span><text:line-break/><text:span text:style-name="highlight_re1">AboutBorderStyle</text:span><text:s text:c="2"/><text:span text:style-name="highlight_sy0">=</text:span><text:span text:style-name="highlight_re2"> 5</text:span><text:line-break/><text:span text:style-name="highlight_re1">AboutShadowStyle</text:span><text:s text:c="2"/><text:span text:style-name="highlight_sy0">=</text:span><text:span text:style-name="highlight_re2"> 2</text:span><text:line-break/><text:span text:style-name="highlight_re1">AboutTabSkip</text:span><text:s text:c="6"/><text:span text:style-name="highlight_sy0">=</text:span><text:span text:style-name="highlight_re2"> 0</text:span><text:line-break/><text:span text:style-name="highlight_re1">AboutTitle</text:span><text:s text:c="8"/><text:span text:style-name="highlight_sy0">=</text:span><text:span text:style-name="highlight_re2"> About this CD</text:span><text:line-break/><text:span text:style-name="highlight_re1">AboutText</text:span><text:s text:c="9"/><text:span text:style-name="highlight_sy0">=</text:span><text:span text:style-name="highlight_re2"> ~</text:span><text:line-break/>Emergency rescue bootdisk<text:line-break/>~<text:line-break/><text:span text:style-name="highlight_co0"> <text:line-break/>; *** Settings of the window "Running line"</text:span><text:line-break/> <text:line-break/><text:span text:style-name="highlight_re1">ScrollPosition</text:span><text:s text:c="4"/><text:span text:style-name="highlight_sy0">=</text:span><text:span text:style-name="highlight_re2"> 00, 00, 80, 01</text:span><text:line-break/><text:span text:style-name="highlight_re1">ScrollColors</text:span><text:s text:c="6"/><text:span text:style-name="highlight_sy0">=</text:span><text:span text:style-name="highlight_re2"> 87, 87, 87, 87, 0f, 87</text:span><text:line-break/><text:span text:style-name="highlight_re1">ScrollBorderStyle</text:span> <text:span text:style-name="highlight_sy0">=</text:span><text:span text:style-name="highlight_re2"> 0</text:span><text:line-break/><text:span text:style-name="highlight_re1">ScrollShadowStyle</text:span> <text:span text:style-name="highlight_sy0">=</text:span><text:span text:style-name="highlight_re2"> 0</text:span><text:line-break/><text:span text:style-name="highlight_re1">ScrollTabSkip</text:span><text:s text:c="5"/><text:span text:style-name="highlight_sy0">=</text:span><text:span text:style-name="highlight_re2"> 1</text:span><text:line-break/><text:span text:style-name="highlight_re1">ScrollMode</text:span><text:s text:c="8"/><text:span text:style-name="highlight_sy0">=</text:span><text:span text:style-name="highlight_re2"> 0</text:span><text:line-break/><text:span text:style-name="highlight_re1">ScrollTitle</text:span><text:s text:c="7"/><text:span text:style-name="highlight_sy0">=</text:span><text:line-break/><text:span text:style-name="highlight_re1">ScrollText</text:span><text:s text:c="8"/><text:span text:style-name="highlight_sy0">=</text:span><text:span text:style-name="highlight_re2"> ~</text:span><text:line-break/>Text of a running line<text:line-break/>~<text:line-break/><text:span text:style-name="highlight_co0"> <text:line-break/>; *** Comments to the list of boot options</text:span><text:line-break/> <text:line-break/><text:span text:style-name="highlight_re1">note1</text:span><text:s text:c="13"/><text:span text:style-name="highlight_sy0">=</text:span><text:span text:style-name="highlight_re2"> ~</text:span><text:line-break/>BCDW permits to start a DOS program from CD<text:line-break/><text:span text:style-name="highlight_br0">(</text:span>special boot image dos4bcdw.ima is required<text:span text:style-name="highlight_br0">)</text:span><text:line-break/>~<text:line-break/><text:span text:style-name="highlight_re1">note2</text:span><text:s text:c="13"/><text:span text:style-name="highlight_sy0">=</text:span><text:span text:style-name="highlight_re2"> ~</text:span><text:line-break/>BCDW can start ISOLinux, CD Shell, BootScriptor,<text:line-break/>diskem1x.bin and transfer command options to them for performance<text:line-break/>~<text:line-break/><text:span text:style-name="highlight_re1">note3</text:span><text:s text:c="13"/><text:span text:style-name="highlight_sy0">=</text:span><text:span text:style-name="highlight_re2"> ~</text:span><text:line-break/>BCDW uses some internal commands to operate<text:line-break/>~<text:line-break/><text:span text:style-name="highlight_re1">note4</text:span><text:s text:c="13"/><text:span text:style-name="highlight_sy0">=</text:span><text:span text:style-name="highlight_re2"> ~</text:span><text:line-break/>The command :restart makes it possible to restart BCDW with different settings<text:line-break/><text:span text:style-name="highlight_br0">(</text:span>e.g. to switch interface language<text:span text:style-name="highlight_br0">)</text:span><text:line-break/>~</text:p></table:table-cell></table:table-row></table:table><text:h text:style-name="Heading_20_4" text:outline-level="4"><text:bookmark-start text:name="__RefHeading___la_liste_des_options_de_demarrage_dans_bootcat.ini_14"/><text:bookmark-start text:name="la_liste_des_options_de_demarrage_dans_bootcat.ini"/>La liste des options de démarrage dans \BootCat.Ini<text:bookmark-end text:name="__RefHeading___la_liste_des_options_de_demarrage_dans_bootcat.ini_14"/><text:bookmark-end text:name="la_liste_des_options_de_demarrage_dans_bootcat.ini"/></text:h><text:p text:style-name="Text_20_body">La liste des options de démarrage se compose d'un ensemble de lignes, chacune représentant une option de démarrage.</text:p><text:p text:style-name="Text_20_body">Chaque ligne a plusieurs parties (dans la version actuelle de BCDW quatre parties) séparées par ';' (point-virgule) :</text:p><table:table table:style-name="Table"><table:table-column table:style-name="odt_auto_style_table_column_5_1"/><table:table-row><table:table-cell office:value-type="string" table:style-name="tablecell"><text:p text:style-name="Preformatted_20_Text">part <text:span text:style-name="highlight_nu0">1</text:span> ; part <text:span text:style-name="highlight_nu0">2</text:span> ; part <text:span text:style-name="highlight_nu0">3</text:span> ; part <text:span text:style-name="highlight_nu0">4</text:span></text:p></table:table-cell></table:table-row></table:table><text:p text:style-name="Text_20_body">Nom d'un fichier de configuration de sous-menu ou nom d'un fichier d'image de démarrage ou commande de fonctionnement interne BCDWTitre de l'option de démarrageCommentaire de l'option de démarrage ( ^ - séparateur de ligne) ou un mot-clé de [Options] avec le texte du commentaireParamètre pour l'image de démarrage ou la commande interne BCDWToutes les descriptions, à l'exception du titre de l'option de démarrage, sont facultatives.</text:p><text:h text:style-name="Heading_20_5" text:outline-level="5"><text:bookmark-start text:name="__RefHeading___format_des_entrees_qui_menent_a_un_sous-menu_15"/><text:bookmark-start text:name="format_des_entrees_qui_menent_a_un_sous-menu"/>Format des entrées qui mènent à un sous-menu<text:bookmark-end text:name="__RefHeading___format_des_entrees_qui_menent_a_un_sous-menu_15"/><text:bookmark-end text:name="format_des_entrees_qui_menent_a_un_sous-menu"/></text:h><text:p text:style-name="Text_20_body">Les fichiers avec une configuration de sous-menu peuvent avoir n'importe quel nom en *<text:span text:style-name="Strong_20_Emphasis">.ini</text:span>. Leur format est identique à celui de <text:span text:style-name="Strong_20_Emphasis">\BootCat.Ini</text:span>.</text:p><text:h text:style-name="Heading_20_5" text:outline-level="5"><text:bookmark-start text:name="__RefHeading___format_des_entrees_pour_les_options_de_demarrage_16"/><text:bookmark-start text:name="format_des_entrees_pour_les_options_de_demarrage"/>Format des entrées pour les options de démarrage<text:bookmark-end text:name="__RefHeading___format_des_entrees_pour_les_options_de_demarrage_16"/><text:bookmark-end text:name="format_des_entrees_pour_les_options_de_demarrage"/></text:h><text:p text:style-name="Text_20_body">Les images de démarrage peuvent avoir n'importe quel nom mais ne doivent pas se terminer en *<text:span text:style-name="Strong_20_Emphasis">.ini</text:span>.</text:p><text:p text:style-name="Text_20_body">BCDW prend en charge les formats d'images de démarrage suivants :</text:p><text:p text:style-name="Text_20_body">Images de disquettes ou de disque logique de toute taille (jusqu'à 8 Go) avec le système de fichiers FAT (16/12/32), par ex. fichiers *.ima créés par <text:a xlink:type="simple" xlink:href="http://www.winimage.com/" text:style-name="Internet_20_link" text:visited-style-name="Visited_20_Internet_20_Link">WinImage</text:a>. (<text:a xlink:type="simple" xlink:href="http://severinterrier.free.fr/Boot/ImgBoot/" text:style-name="Internet_20_link" text:visited-style-name="Visited_20_Internet_20_Link">exemple</text:a>)Images de disquette d'une capacité de 160 Ko, 180 Ko, 320 Ko, 360 Ko, 720 Ko, 820 Ko, 1,2 Mo, 1,44 Mo, 1,68 Mo, 1,72 Mo, 2,88 Mo avec un système de fichiers différent de FATImages de disques durs avec un nombre quelconque de secteurs (<text:a xlink:type="simple" xlink:href="http://severinterrier.free.fr/Boot/ImgBoot" text:style-name="Internet_20_link" text:visited-style-name="Visited_20_Internet_20_Link">http://severinterrier.free.fr/Boot/ImgBoot</text:a>)Programmes avec l'adresse de chargement 07c0:0000 (par exemple. secteur de démarrage de disquettes Microsoft Windows XP/2000/NT <text:span text:style-name="Strong_20_Emphasis"><text:a xlink:type="simple" xlink:href="http://bootcd.narod.ru/nt5boot.bin" text:style-name="Internet_20_link" text:visited-style-name="Visited_20_Internet_20_Link">nt5boot.bin</text:a></text:span>, <text:a xlink:type="simple" xlink:href="http://bootcd.narod.ru/nt4boot.bin" text:style-name="Internet_20_link" text:visited-style-name="Visited_20_Internet_20_Link">nt4boot.bin</text:a>, w2ksect.bin, xpboot.bin etc.)Programmes avec l'adresse de chargement 07c0:0000 et le “Boot Info Table” (par exemple <text:span text:style-name="Strong_20_Emphasis">isolinux.bin</text:span>)Fichiers de démarrage de Microsoft Windows XP/2000/NT (fichiers <text:span text:style-name="Strong_20_Emphasis">\i386\setupldr.bin</text:span>)</text:p><text:h text:style-name="Heading_20_5" text:outline-level="5"><text:bookmark-start text:name="__RefHeading___commandes_internes_de_fonctionnement_bcdw_17"/><text:bookmark-start text:name="commandes_internes_de_fonctionnement_bcdw"/>Commandes internes de fonctionnement BCDW<text:bookmark-end text:name="__RefHeading___commandes_internes_de_fonctionnement_bcdw_17"/><text:bookmark-end text:name="commandes_internes_de_fonctionnement_bcdw"/></text:h><text:p text:style-name="Text_20_body">Au lieu d'un fichier image de démarrage, vous pouvez passer des commandes de fonctionnement internes à BCDW. La version actuelle de BCDW accepte les commandes suivantes :</text:p><text:p text:style-name="Text_20_body">A:\Commencez à partir du lecteur de disquette physique. La commande ne nécessite pas d'options.C:\Commencez à partir du disque dur physique. La commande ne nécessite pas d'options.:RebootRedémarrer l'ordinateur. La commande ne nécessite pas d'options.:RestartRedémarrer BCDW avec un paramètre différent. La commande nécessite l'option -a nom d'un fichier de configuration (nom d'un autre \BCDW\bcdw.ini).:ReturnRetour du sous-menu. La commande ne nécessite pas d'options.:NopNe rien faire. La commande ne nécessite pas d'options.:Similaire à :nop, mais rend cette ligne inaccessible (l'élément ne peut pas être choisi). La commande ne nécessite pas d'options.</text:p><text:h text:style-name="Heading_20_5" text:outline-level="5"><text:bookmark-start text:name="__RefHeading___parametres_pour_les_images_de_demarrage_18"/><text:bookmark-start text:name="parametres_pour_les_images_de_demarrage"/>Paramètres pour les images de démarrage<text:bookmark-end text:name="__RefHeading___parametres_pour_les_images_de_demarrage_18"/><text:bookmark-end text:name="parametres_pour_les_images_de_demarrage"/></text:h><text:p text:style-name="Text_20_body">Les images de démarrage ne prennent généralement pas en charge la réception de paramètres, mais BCDW vous permet de passer des options à certains fichiers d'image de démarrage, à savoir :</text:p><text:p text:style-name="Text_20_body">L'image de démarrage spéciale <text:span text:style-name="Strong_20_Emphasis">dos4bcdw.ima</text:span> (comment créer cette image) - le programme DOS pour démarrer à partir du CD<text:span text:style-name="Strong_20_Emphasis">ISOLinux</text:span> - paramètre de performance (détails)<text:span text:style-name="Strong_20_Emphasis">CD Shell</text:span> - paramètre de performance (détails)<text:span text:style-name="Strong_20_Emphasis">BootScriptor</text:span> - paramètre de performance (détails)<text:span text:style-name="Strong_20_Emphasis">diskem1x.bin</text:span> - paramètre de performance (détails)</text:p><text:h text:style-name="Heading_20_4" text:outline-level="4"><text:bookmark-start text:name="__RefHeading___parametres_d_apparence_des_fenetres_d_interface_dans_bootcat.ini_19"/><text:bookmark-start text:name="parametres_d_apparence_des_fenetres_d_interface_dans_bootcat.ini"/>Paramètres d'apparence des fenêtres d'interface dans \BootCat.Ini<text:bookmark-end text:name="__RefHeading___parametres_d_apparence_des_fenetres_d_interface_dans_bootcat.ini_19"/><text:bookmark-end text:name="parametres_d_apparence_des_fenetres_d_interface_dans_bootcat.ini"/></text:h><text:p text:style-name="Text_20_body">L'interface BCDW se compose de quatre fenêtres, la fenêtre “Options de démarrage” dans laquelle les différentes options de démarrage peuvent être choisies, la fenêtre “À propos de cette option de démarrage” qui affiche des informations sur l'option de démarrage sélectionnée, la fenêtre “À propos de ce CD” qui fournit des informations à propos du disque de démarrage et de la “ligne en cours d'exécution” dans laquelle tout texte peut être affiché. Toutes les fenêtres à l'exception de la fenêtre “Options de démarrage” sont facultatives. Les paramètres des fenêtres sont ajustés à l'aide de mots-clés dans la section <text:span text:style-name="Strong_20_Emphasis">[Options]</text:span> :</text:p><text:p text:style-name="Text_20_body">Couleur d'arrière-plan des fenêtresBGColorsCouleur de l'arrière-plan des fenêtres= C1, C2, C3, C4C1 - Couleur de bordure d'écranC2 - couleur de fondC3 - Couleur de la ligne supérieureC4 - Couleur de la ligne du basBGSymbolCode décimal d'un arrière-plan rempli de symboles.Les symboles les plus courants: 32, 176, 177, 178Fond transparent: 0TopTextTexte de la première ligneBottomTextTexte de la ligne du basFenêtre “Options de démarrage”MenuPositionEmplacement et taille de la fenêtre= X, Y, W, HX - De la bordure gaucheY - De la bordure supérieureW - LargeurH - HauteurMenuColorsCouleur des éléments de fenêtre= C1, C2, C3, C4, C5, C6, C7C1 - Couleur du cadreC2 - Couleur de la fenêtre activeC3 - Couleur de la fenêtre inactiveC4 - Couleur des éléments du menuC5 - Couleur de l'élément actuellement sélectionné lorsque la fenêtre est activeC6 - Couleur de l'élément actuellement sélectionné lorsque la fenêtre est inactiveC7 - Couleur des éléments inaccessiblesMenuBorderStyleStyle de cadre de fenêtre : 0, 1, 2, 3, 4, 5 (0 - pas de cadre)MenuShadowStyleStyle d'ombre de fenêtre : 0, 1, 2 (0 - pas d'ombre)MenuTitleTexte du titre de la fenêtreMenuDefaultIndex de menuitem par défaut: 0-255MenuTimerLabelTexte de l'entrée du minuteurMenuTimerDélai en secondes avant le chargement automatiqueFenêtre “À propos de cette option de démarrage”HelpPositionEmplacement et taille de la fenêtre= X, Y, W, HX - De la bordure gaucheY - De la bordure supérieureW - LargeurH - HauteurHelpColorsCouleurs des éléments de la fenêtre= C1, C2, C3, C4, C5, C6C1 - Couleur du cadreC2 - Couleur de la fenêtre activeC3 - Couleur de la fenêtre inactiveC4 - Couleur des lignesC5 - Couleur de la ligne actuelle lorsque la fenêtre est activeC6 - Couleur de la ligne actuelle lorsque la fenêtre est inactiveHelpBorderStyleStyle de cadre de fenêtre: 0, 1, 2, 3, 4, 5 (0 - pas de cadre)HelpShadowStyleStyle d'ombre de fenêtre: 0, 1, 2 (0 - pas d'ombre)HelpTabSkipIgnorer la fenêtre d'aide lors de la commutation avec Tab: 0 - désactivé., 1 - activé.HelpTitleTexte du titre de la fenêtreFenêtre “About this CD”AboutPositionEmplacement et taille de la fenêtre= X, Y, W, HX - De la bordure gaucheY - De la bordure supérieureW - LargeurH - HauteurAboutColorsCouleurs des éléments de la fenêtre= C1, C2, C3, C4, C5, C6C1 - Couleur du cadreC2 - Couleur de la fenêtre activeC3 - Couleur de fenêtre inactiveC4 - Couleur des lignesC5 - Couleur de la ligne actuelle lorsque la fenêtre est activeC6 - Couleur de la ligne actuelle lorsque la fenêtre est inactiveAboutBorderStyleStyle de cadre de fenêtre: 0, 1, 2, 3, 4, 5 (0 - pas de cadre)AboutShadowStyleStyle d'ombre de fenêtre: 0, 1, 2 (0 - pas d'ombre)AboutTabSkipIgnorer la fenêtre lors de la commutation avec Tab: 0 - désactivé., 1 - activé.AboutTitleTexte du titre de la fenêtreAboutTextContenu de cette fenêtreFenêtre “Running line”ScrollPositionEmplacement et taille de la fenêtre= X, Y, W, HX - De la bordure gaucheY - De la bordure supérieureW - LargeurH - HauteurScrollColorsCouleurs des éléments de la fenêtre= C1, C2, C3, C4, C5, C6C1 - Couleur du cadreC2 - Couleur de la fenêtre activeC3 - Couleur de la fenêtre inactiveC4 - Couleur des lignesC5 - Couleur de la ligne actuelle lorsque la fenêtre est activeC6 - Couleur de la ligne actuelle lorsque la fenêtre est inactiveScrollBorderStyleStyle de cadre de fenêtre: 0, 1, 2, 3, 4, 5 (0 - pas de cadre)ScrollShadowStyleStyle d'ombre de fenêtre: 0, 1, 2 (0 - pas d'ombre)ScrollTabSkipIgnorer la fenêtre de ligne en cours lors de la commutation avec Tab: 0 - désactivé., 1 - activé.ScrollModeMode fenêtre: 0 - Ligne courante, 1 - fenêtre avec le texteScrollTitleTexte du titre de la fenêtreScrollTextContenu de la fenêtreCouleursC1, C2, C3, C4, C5, C6, C7Les couleurs sont définies par une combinaison de deux espaces réservés. Premier espace réservé - couleur d'arrière-plan, deuxième espace réservé - couleur de premier plan. Les valeurs des espaces réservés comme suit:0 - Black1 - Blue2 - Green3 - Cyan4 - Red5 - Magenta6 - Brown7 - LGrey8 - DGrey9 - LBlueA - LGreenB - LCyanC - LRedD - LMagentaE - YellowF - White</text:p><text:h text:style-name="Heading_20_3" text:outline-level="3"><text:bookmark-start text:name="__RefHeading___comment_ajouter_un_programme_d_un_cd_amorcable_a_un_cd_avec_bcdw_20"/><text:bookmark-start text:name="comment_ajouter_un_programme_d_un_cd_amorcable_a_un_cd_avec_bcdw"/>Comment ajouter un programme d'un CD amorçable à un CD avec BCDW<text:bookmark-end text:name="__RefHeading___comment_ajouter_un_programme_d_un_cd_amorcable_a_un_cd_avec_bcdw_20"/><text:bookmark-end text:name="comment_ajouter_un_programme_d_un_cd_amorcable_a_un_cd_avec_bcdw"/></text:h><text:p text:style-name="Text_20_body">Certains programmes sont capables de créer un CD amorçable (par exemple les programmes Acronis).
Pour ajouter de tels programmes à un CD avec BCDW, procédez comme suit:</text:p><text:p text:style-name="Text_20_body">Copiez tous les fichiers et dossiers du CD de démarrage sur votre CD avec BCDW (les Acronis BootCD mettent tout dans le secteur de démarrage, donc pas besoin de copier quoi que ce soit)En utilisant <text:a xlink:type="simple" xlink:href="http://www.winiso.com/" text:style-name="Internet_20_link" text:visited-style-name="Visited_20_Internet_20_Link">WinISO</text:a>, créez une image *<text:span text:style-name="Strong_20_Emphasis">.iso</text:span> du CD bootable (sélectionnez “Make ISO from CDROM” dans le menu “Actions”)Ouvrez l'image *<text:span text:style-name="Strong_20_Emphasis">.iso</text:span> qui vient d'être créée (sélectionnez “Ouvrir” dans le menu “Fichier”)Enregistrez les informations de démarrage dans un fichier *<text:span text:style-name="Strong_20_Emphasis">.wbt</text:span> (sélectionnez “Enregistrer les informations de démarrage dans un fichier …” dans le menu “CD amorçable”)Mettez le fichier *<text:span text:style-name="Strong_20_Emphasis">.wbt</text:span> sur votre CD avec BCDWPour cette option de démarrage, ajoutez dans <text:span text:style-name="Strong_20_Emphasis">\BootCat.ini</text:span> une entrée similaire à la suivante :<text:line-break/></text:p><table:table table:style-name="Table"><table:table-column table:style-name="odt_auto_style_table_column_6_1"/><table:table-row><table:table-cell office:value-type="string" table:style-name="tablecell"><text:p text:style-name="Preformatted_20_Text">\acronis.wbt ; Program Acronis</text:p></table:table-cell></table:table-row></table:table><text:p text:style-name="Text_20_body">Description détaillée avec captures d'écran voir <text:a xlink:type="simple" xlink:href="http://bootcd.narod.ru/copyboot_e.htm" text:style-name="Internet_20_link" text:visited-style-name="Visited_20_Internet_20_Link">ici</text:a></text:p><text:h text:style-name="Heading_20_3" text:outline-level="3"><text:bookmark-start text:name="__RefHeading___comment_ajouter_un_programme_a_partir_d_une_disquette_de_demarrage_sur_un_cd_avec_bcdw_21"/><text:bookmark-start text:name="comment_ajouter_un_programme_a_partir_d_une_disquette_de_demarrage_sur_un_cd_avec_bcdw"/>Comment ajouter un programme à partir d'une disquette de démarrage sur un CD avec BCDW<text:bookmark-end text:name="__RefHeading___comment_ajouter_un_programme_a_partir_d_une_disquette_de_demarrage_sur_un_cd_avec_bcdw_21"/><text:bookmark-end text:name="comment_ajouter_un_programme_a_partir_d_une_disquette_de_demarrage_sur_un_cd_avec_bcdw"/></text:h><text:p text:style-name="Text_20_body">Certains programmes peuvent créer une disquette de démarrage (par exemple <text:span text:style-name="Strong_20_Emphasis">Ontrack EasyRecovery</text:span>, <text:span text:style-name="Strong_20_Emphasis">Norton Ghost</text:span>, etc.).</text:p><text:p text:style-name="Text_20_body">Pour ajouter de tels programmes à un CD avec BCDW, procédez comme suit :</text:p><text:p text:style-name="Text_20_body">Créez une image *.ima de la disquette de démarrage (<text:a xlink:type="simple" xlink:href="http://bootcd.narod.ru/bcdw_e.htm#imamake" text:style-name="Internet_20_link" text:visited-style-name="Visited_20_Internet_20_Link">comment faire?</text:a>)  - Mettez cette image *.ima sur votre CD avec BCDW
  - Ajoutez une entrée dans \BootCat.ini pour cette option de démarrage similaire à la suivante :</text:p><table:table table:style-name="Table"><table:table-column table:style-name="odt_auto_style_table_column_7_1"/><table:table-row><table:table-cell office:value-type="string" table:style-name="tablecell"><text:p text:style-name="Preformatted_20_Text">\er.ima ; Easy Recovery<text:line-break/>\ghost.ima ; Norton Ghost</text:p></table:table-cell></table:table-row></table:table><text:h text:style-name="Heading_20_3" text:outline-level="3"><text:bookmark-start text:name="__RefHeading___comment_ajouter_un_programme_de_deux_disquettes_amorcables_a_un_cd_avec_bcdw_22"/><text:bookmark-start text:name="comment_ajouter_un_programme_de_deux_disquettes_amorcables_a_un_cd_avec_bcdw"/>Comment ajouter un programme de deux disquettes amorçables à un CD avec BCDW<text:bookmark-end text:name="__RefHeading___comment_ajouter_un_programme_de_deux_disquettes_amorcables_a_un_cd_avec_bcdw_22"/><text:bookmark-end text:name="comment_ajouter_un_programme_de_deux_disquettes_amorcables_a_un_cd_avec_bcdw"/></text:h><text:p text:style-name="Text_20_body">Certains programmes créent deux disquettes amorçables de 1,44 Mo (par exemple <text:span text:style-name="Strong_20_Emphasis">PowerQuest Partition Magic</text:span>).</text:p><text:p text:style-name="Text_20_body">Pour ajouter de tels programmes à un CD avec BCDW, procédez comme suit :</text:p><text:p text:style-name="Text_20_body">Insérez la première disquette dans votre lecteur de disquetteÀ l'aide de WinImage, lisez la disquette (sélectionnez “Read disk” dans le menu “Disk”)Modifiez le format de l'image disque à 2,88 Mo (sélectionnez “Changer le format …” dans le menu “Image”)Insérez la deuxième disquette dans le lecteur de disquetteFaites glisser et déposez tous les fichiers de la deuxième disquette dans la fenêtre de WinImageEnregistrez l'image des disquettes dans un fichier * .ima (sélectionnez “Enregistrer sous …” dans le menu “Fichier”)Mettez l'image *.ima sur votre CD avec BCDWAjoutez une entrée dans \BootCat.ini pour cette option de démarrage similaire à la suivante:</text:p><table:table table:style-name="Table"><table:table-column table:style-name="odt_auto_style_table_column_8_1"/><table:table-row><table:table-cell office:value-type="string" table:style-name="tablecell"><text:p text:style-name="Preformatted_20_Text">\pmagic.ima ; PowerQuest Partition Magic</text:p></table:table-cell></table:table-row></table:table><text:h text:style-name="Heading_20_3" text:outline-level="3"><text:bookmark-start text:name="__RefHeading___comment_ajouter_une_routine_d_installation_de_microsoft_windows_xp_2000_nt_a_un_cd_avec_bcdw_23"/><text:bookmark-start text:name="comment_ajouter_une_routine_d_installation_de_microsoft_windows_xp_2000_nt_a_un_cd_avec_bcdw"/>Comment ajouter une routine d'installation de Microsoft Windows XP/2000/NT à un CD avec BCDW<text:bookmark-end text:name="__RefHeading___comment_ajouter_une_routine_d_installation_de_microsoft_windows_xp_2000_nt_a_un_cd_avec_bcdw_23"/><text:bookmark-end text:name="comment_ajouter_une_routine_d_installation_de_microsoft_windows_xp_2000_nt_a_un_cd_avec_bcdw"/></text:h><text:p text:style-name="Text_20_body">Copiez tous les fichiers et dossiers de votre CD <text:span text:style-name="Strong_20_Emphasis">Microsoft Windows XP/2000/NT</text:span> d'origine sur votre CD avec BCDW.Placer l'image de boot spéciale dos4bcdw.ima à la racine du CD (comment créer cette image?)Ajoutez une entrée dans <text:span text:style-name="Strong_20_Emphasis">\BootCat.ini</text:span> pour cette option de démarrage similaire à la suivante :</text:p><table:table table:style-name="Table"><table:table-column table:style-name="odt_auto_style_table_column_9_1"/><table:table-row><table:table-cell office:value-type="string" table:style-name="tablecell"><text:p text:style-name="Preformatted_20_Text">\I386\setupldr.bin ; Setup Microsoft Windows XP/<text:span text:style-name="highlight_nu0">2000</text:span>/NT</text:p></table:table-cell></table:table-row></table:table><text:p text:style-name="Text_20_body">Il n'est pas nécessaire de copier tous les fichiers et dossiers de votre CD-ROM Microsoft Windows XP/2000/NT.</text:p><text:p text:style-name="Text_20_body">Pour les fichiers nécessaires, voir <text:a xlink:type="simple" xlink:href="http://bootcd.narod.ru/ntbootcd_e.htm" text:style-name="Internet_20_link" text:visited-style-name="Visited_20_Internet_20_Link">ici</text:a></text:p><text:p text:style-name="Text_20_body">Comment ajouter plusieurs routines de configuration de Microsoft Windows XP/2000/NT voir <text:a xlink:type="simple" xlink:href="http://bootcd.narod.ru/ntmultibootcd_e.htm" text:style-name="Internet_20_link" text:visited-style-name="Visited_20_Internet_20_Link">ici</text:a></text:p><text:h text:style-name="Heading_20_3" text:outline-level="3"><text:bookmark-start text:name="__RefHeading___comment_ajouter_microsoft_windows_pe_a_un_cd_avec_bcdw_24"/><text:bookmark-start text:name="comment_ajouter_microsoft_windows_pe_a_un_cd_avec_bcdw"/>Comment ajouter Microsoft Windows PE à un CD avec BCDW<text:bookmark-end text:name="__RefHeading___comment_ajouter_microsoft_windows_pe_a_un_cd_avec_bcdw_24"/><text:bookmark-end text:name="comment_ajouter_microsoft_windows_pe_a_un_cd_avec_bcdw"/></text:h><text:p text:style-name="Text_20_body">Copiez tous les fichiers et dossiers de votre CD <text:span text:style-name="Strong_20_Emphasis">Microsoft Windows PE</text:span> sur votre CD avec BCDWRenommez le dossier <text:span text:style-name="Strong_20_Emphasis">\I386</text:span> en <text:span text:style-name="Strong_20_Emphasis">\WNPE</text:span>À l'aide d'un éditeur HEX (par exemple <text:a xlink:type="simple" xlink:href="http://www.winhex.com/" text:style-name="Internet_20_link" text:visited-style-name="Visited_20_Internet_20_Link">WinHex</text:a>), ouvrez <text:span text:style-name="Strong_20_Emphasis">\WNPE\setupldr.bin</text:span> et remplacez toutes les occurrences de <text:span text:style-name="Strong_20_Emphasis">I386</text:span> par <text:span text:style-name="Strong_20_Emphasis">WNPE</text:span>;Ajoutez une entrée dans <text:span text:style-name="Strong_20_Emphasis">\BootCat.ini</text:span> pour cette option de démarrage similaire à la suivante:</text:p><table:table table:style-name="Table"><table:table-column table:style-name="odt_auto_style_table_column_10_1"/><table:table-row><table:table-cell office:value-type="string" table:style-name="tablecell"><text:p text:style-name="Preformatted_20_Text">\WNPE\setupldr.bin ; Microsoft Windows PE</text:p></table:table-cell></table:table-row></table:table><text:h text:style-name="Heading_20_3" text:outline-level="3"><text:bookmark-start text:name="__RefHeading___comment_ajouter_erd_commander_a_un_cd_avec_bcdw_25"/><text:bookmark-start text:name="comment_ajouter_erd_commander_a_un_cd_avec_bcdw"/>Comment ajouter ERD Commander à un CD avec BCDW<text:bookmark-end text:name="__RefHeading___comment_ajouter_erd_commander_a_un_cd_avec_bcdw_25"/><text:bookmark-end text:name="comment_ajouter_erd_commander_a_un_cd_avec_bcdw"/></text:h><text:p text:style-name="Text_20_body">Copiez tous les fichiers et dossiers de votre CD ERD Commander sur votre CD avec BCDWRenommez le dossier \I386 en \ERDCÀ l'aide d'un éditeur HEX (par exemple WinHex), ouvrez \ERDC\setupldr.bin et remplacez toutes les occurrences de I386 par ERDC;Ajoutez une entrée dans \BootCat.ini pour cette option de démarrage similaire à la suivante:</text:p><table:table table:style-name="Table"><table:table-column table:style-name="odt_auto_style_table_column_11_1"/><table:table-row><table:table-cell office:value-type="string" table:style-name="tablecell"><text:p text:style-name="Preformatted_20_Text">\ERDC\setupldr.bin ; ERD Commander</text:p></table:table-cell></table:table-row></table:table><text:h text:style-name="Heading_20_3" text:outline-level="3"><text:bookmark-start text:name="__RefHeading___comment_ajouter_o_o_bluecon_a_un_cd_avec_bcdw_26"/><text:bookmark-start text:name="comment_ajouter_o_o_bluecon_a_un_cd_avec_bcdw"/>Comment ajouter O&amp;O BlueCon à un CD avec BCDW<text:bookmark-end text:name="__RefHeading___comment_ajouter_o_o_bluecon_a_un_cd_avec_bcdw_26"/><text:bookmark-end text:name="comment_ajouter_o_o_bluecon_a_un_cd_avec_bcdw"/></text:h><text:p text:style-name="Text_20_body">Copiez tous les fichiers et dossiers de votre CD** O&amp;O BlueCon** sur votre CD avec BCDWRenommez le dossier <text:span text:style-name="Strong_20_Emphasis">\I386</text:span> en <text:span text:style-name="Strong_20_Emphasis">\OOBC</text:span>À l'aide d'un éditeur HEX (par exemple <text:a xlink:type="simple" xlink:href="http://www.winhex.com/WinHex" text:style-name="Internet_20_link" text:visited-style-name="Visited_20_Internet_20_Link">http://www.winhex.com/WinHex</text:a>), ouvrez <text:span text:style-name="Strong_20_Emphasis">\OOBC\setupldr.bin</text:span> et remplacez toutes les occurrences de <text:span text:style-name="Strong_20_Emphasis">I386</text:span> par <text:span text:style-name="Strong_20_Emphasis">OOBC</text:span>;Ajoutez une entrée dans <text:span text:style-name="Strong_20_Emphasis">\BootCat.ini</text:span> pour cette option de démarrage similaire à la suivante:</text:p><table:table table:style-name="Table"><table:table-column table:style-name="odt_auto_style_table_column_12_1"/><table:table-row><table:table-cell office:value-type="string" table:style-name="tablecell"><text:p text:style-name="Preformatted_20_Text">\OOBC\setupldr.bin ; O&amp;O BlueCon</text:p></table:table-cell></table:table-row></table:table><text:h text:style-name="Heading_20_3" text:outline-level="3"><text:bookmark-start text:name="__RefHeading___comment_ajouter_les_programmes_acronis_a_un_cd_avec_bcdw_27"/><text:bookmark-start text:name="comment_ajouter_les_programmes_acronis_a_un_cd_avec_bcdw"/>Comment ajouter les programmes Acronis à un CD avec BCDW<text:bookmark-end text:name="__RefHeading___comment_ajouter_les_programmes_acronis_a_un_cd_avec_bcdw_27"/><text:bookmark-end text:name="comment_ajouter_les_programmes_acronis_a_un_cd_avec_bcdw"/></text:h><text:p text:style-name="Text_20_body">Créez un CD amorçable de votre programme AcronisCopiez le programme de ce CD amorçable sur votre CD avec BCDW (<text:a xlink:type="simple" xlink:href="http://bootcd.narod.ru/bcdw_e.htm#copycd" text:style-name="Internet_20_link" text:visited-style-name="Visited_20_Internet_20_Link">comment faire</text:a>)</text:p><text:h text:style-name="Heading_20_3" text:outline-level="3"><text:bookmark-start text:name="__RefHeading___comment_ajouter_un_programme_dos_a_un_cd_avec_bcdw_28"/><text:bookmark-start text:name="comment_ajouter_un_programme_dos_a_un_cd_avec_bcdw"/>Comment ajouter un programme DOS à un CD avec BCDW<text:bookmark-end text:name="__RefHeading___comment_ajouter_un_programme_dos_a_un_cd_avec_bcdw_28"/><text:bookmark-end text:name="comment_ajouter_un_programme_dos_a_un_cd_avec_bcdw"/></text:h><text:p text:style-name="Text_20_body">Voir les deux éléments suivants …</text:p><text:h text:style-name="Heading_20_3" text:outline-level="3"><text:bookmark-start text:name="__RefHeading___comment_ajouter_la_routine_d_installation_de_microsoft_windows_9x_me_a_un_cd_avec_bcdw_29"/><text:bookmark-start text:name="comment_ajouter_la_routine_d_installation_de_microsoft_windows_9x_me_a_un_cd_avec_bcdw"/>Comment ajouter la routine d'installation de Microsoft Windows 9x/Me à un CD avec BCDW<text:bookmark-end text:name="__RefHeading___comment_ajouter_la_routine_d_installation_de_microsoft_windows_9x_me_a_un_cd_avec_bcdw_29"/><text:bookmark-end text:name="comment_ajouter_la_routine_d_installation_de_microsoft_windows_9x_me_a_un_cd_avec_bcdw"/></text:h><text:p text:style-name="Text_20_body">Copiez les fichiers et dossiers de votre CD Microsoft <text:span text:style-name="Strong_20_Emphasis">Windows 9x/Me</text:span> dans un dossier <text:span text:style-name="Strong_20_Emphasis">\Win9x</text:span> sur votre CD avec BCDWPlacez l'image de démarrage spéciale <text:span text:style-name="Strong_20_Emphasis">dos4bcdw.ima</text:span> à la racine du CD (comment créer cette image)Ajoutez une entrée dans <text:span text:style-name="Strong_20_Emphasis">\BootCat.ini</text:span> pour cette option de démarrage similaire à la suivante :</text:p><table:table table:style-name="Table"><table:table-column table:style-name="odt_auto_style_table_column_13_1"/><table:table-row><table:table-cell office:value-type="string" table:style-name="tablecell"><text:p text:style-name="Preformatted_20_Text">\dos4bcdw.ima ; Setup Microsoft Windows 9x/Me ; ; \Win9x\setup.exe</text:p></table:table-cell></table:table-row></table:table><text:h text:style-name="Heading_20_3" text:outline-level="3"><text:bookmark-start text:name="__RefHeading___comment_ajouter_volkov_commander_a_un_cd_avec_bcdw_30"/><text:bookmark-start text:name="comment_ajouter_volkov_commander_a_un_cd_avec_bcdw"/>Comment ajouter Volkov Commander à un CD avec BCDW<text:bookmark-end text:name="__RefHeading___comment_ajouter_volkov_commander_a_un_cd_avec_bcdw_30"/><text:bookmark-end text:name="comment_ajouter_volkov_commander_a_un_cd_avec_bcdw"/></text:h><text:p text:style-name="Text_20_body">Copiez les fichiers de <text:span text:style-name="Strong_20_Emphasis">Volkov Commander</text:span> dans un dossier \VC sur votre CD BCDWPlacez l'image de démarrage spéciale <text:span text:style-name="Strong_20_Emphasis">dos4bcdw.ima</text:span> à la racine du CD (comment créer cette image)Ajoutez une entrée dans <text:span text:style-name="Strong_20_Emphasis">\BootCat.ini</text:span> pour cette option de démarrage similaire à la suivante:</text:p><table:table table:style-name="Table"><table:table-column table:style-name="odt_auto_style_table_column_14_1"/><table:table-row><table:table-cell office:value-type="string" table:style-name="tablecell"><text:p text:style-name="Preformatted_20_Text">\dos4bcdw.ima ; Volkov Commander ; ; \VC\vc.com</text:p></table:table-cell></table:table-row></table:table><text:h text:style-name="Heading_20_3" text:outline-level="3"><text:bookmark-start text:name="__RefHeading___comment_creer_l_image_de_boot_speciale_bcdw2dos.ima_31"/><text:bookmark-start text:name="comment_creer_l_image_de_boot_speciale_bcdw2dos.ima"/>Comment créer l'image de boot spéciale bcdw2dos.ima<text:bookmark-end text:name="__RefHeading___comment_creer_l_image_de_boot_speciale_bcdw2dos.ima_31"/><text:bookmark-end text:name="comment_creer_l_image_de_boot_speciale_bcdw2dos.ima"/></text:h><text:p text:style-name="Text_20_body">Créer la disquette de secours d'urgence de Microsoft Windows 98SE (My Computer → Contol Panel → Add/remove programs → Startdisk)Copier les fichiers <text:span text:style-name="Strong_20_Emphasis">bcdw.com</text:span>, <text:span text:style-name="Strong_20_Emphasis">autoexec.bat</text:span> et <text:span text:style-name="Strong_20_Emphasis">config.sys</text:span> à partir de l'archive BCDW vers cette disquetteCréer une image de cette disquette sous le nom <text:span text:style-name="Strong_20_Emphasis">bcdw2dos.ima</text:span> (comment faire ?) et la placer dans \bcdwPour utiliser une version différente de DOS (PC-DOS, DR-DOS, FreeDOS etc.), copier seulement le fichier <text:span text:style-name="Strong_20_Emphasis">bcdw.com</text:span> sur la disquette et ajouter les lignes suivantes (contenues dans le fichier \bcdw\bcdw2dos\autoexec.add fourni) au fichier <text:span text:style-name="Strong_20_Emphasis">autoexec.bat</text:span> sur la disquette DOS :</text:p><text:p text:style-name="Preformatted_20_Text">echo Checking for BCDW...<text:line-break/>bcdw CheckForBCDW<text:line-break/>if errorlevel 1 goto NO_BCDW<text:line-break/><text:line-break/>echo Finding bootable CD...<text:line-break/>bcdw FindBootableCDLetter<text:line-break/>if errorlevel 1 goto NO_BCDW_CDROM<text:line-break/><text:line-break/>echo Getting bootimage command line...<text:line-break/>bcdw GetBootImageCommandLine<text:line-break/>if errorlevel 1 goto NO_BCDW_CL<text:line-break/><text:line-break/>echo Executing bootimage command line...<text:line-break/>%BCDW_CDROM%:<text:line-break/>call %BCDW_CL%<text:line-break/><text:line-break/>:NO_BCDW_CL<text:line-break/>:NO_BCDW_CDROM<text:line-break/>:NO_BCDW</text:p><text:h text:style-name="Heading_20_3" text:outline-level="3"><text:bookmark-start text:name="__RefHeading___comment_creer_l_image_de_demarrage_speciale_dos4bcdw.ima_32"/><text:bookmark-start text:name="comment_creer_l_image_de_demarrage_speciale_dos4bcdw.ima"/>Comment créer l'image de démarrage spéciale dos4bcdw.ima<text:bookmark-end text:name="__RefHeading___comment_creer_l_image_de_demarrage_speciale_dos4bcdw.ima_32"/><text:bookmark-end text:name="comment_creer_l_image_de_demarrage_speciale_dos4bcdw.ima"/></text:h><text:p text:style-name="Text_20_body">Création de la disquette de secours d'urgence Microsoft Windows 98SE (Poste de travail - Panneau de contrôle - Ajout/suppression de programmes - Disque de démarrage)Copiez les fichiers <text:span text:style-name="Strong_20_Emphasis">bcdw_cl.com</text:span>, <text:span text:style-name="Strong_20_Emphasis">autoexec.bat</text:span> et <text:span text:style-name="Strong_20_Emphasis">config.sys</text:span> de l'archive BCDW sur cette disquetteCréez une image de cette disquette avec le nom <text:span text:style-name="Strong_20_Emphasis">dos4bcdw.ima</text:span> (comment faire)Si vous souhaitez utiliser une version DOS différente (PC-DOS, DR-DOS, FreeDOS??.?.), Copiez uniquement le fichier <text:span text:style-name="Strong_20_Emphasis">bcdw_cl.com</text:span> sur votre disquette et ajoutez les lignes suivantes au fichier <text:span text:style-name="Strong_20_Emphasis">autoexec.bat</text:span> sur votre disquette DOS :</text:p><table:table table:style-name="Table"><table:table-column table:style-name="odt_auto_style_table_column_15_1"/><table:table-row><table:table-cell office:value-type="string" table:style-name="tablecell"><text:p text:style-name="Preformatted_20_Text">echo Looking <text:span text:style-name="highlight_kw1">for</text:span> bootable CD...<text:line-break/>BCDW_CL.COM<text:line-break/><text:span text:style-name="highlight_kw1">if</text:span> errorlevel <text:span text:style-name="highlight_nu0">1</text:span> <text:span text:style-name="highlight_kw1">goto</text:span> NO_BCDW_CL<text:line-break/>echo Loading DOS<text:span text:style-name="highlight_sy0">-</text:span>program...<text:line-break/><text:span text:style-name="highlight_sy0">%</text:span>BCDW_CDROM<text:span text:style-name="highlight_sy0">%</text:span><text:span text:style-name="highlight_co2">:</text:span><text:line-break/><text:span text:style-name="highlight_kw1">call</text:span> <text:span text:style-name="highlight_sy0">%</text:span>BCDW_CL<text:span text:style-name="highlight_sy0">%</text:span><text:line-break/><text:span text:style-name="highlight_co2">:NO_BCDW_CL</text:span></text:p></table:table-cell></table:table-row></table:table><text:h text:style-name="Heading_20_3" text:outline-level="3"><text:bookmark-start text:name="__RefHeading___comment_creer_une_image_d_une_disquette_ou_d_un_disque_logique_33"/><text:bookmark-start text:name="comment_creer_une_image_d_une_disquette_ou_d_un_disque_logique"/>Comment créer une image d'une disquette ou d'un disque logique<text:bookmark-end text:name="__RefHeading___comment_creer_une_image_d_une_disquette_ou_d_un_disque_logique_33"/><text:bookmark-end text:name="comment_creer_une_image_d_une_disquette_ou_d_un_disque_logique"/></text:h><text:p text:style-name="Text_20_body">Démarrez <text:a xlink:type="simple" xlink:href="http://www.winimage.com/" text:style-name="Internet_20_link" text:visited-style-name="Visited_20_Internet_20_Link">WinImage</text:a>Choisissez disquette ou disque logique dans le menu “Disque”Lire une disquette ou un disque logique en sélectionnant “Read Disk” dans le menu “Disk”Enregistrer une image *<text:span text:style-name="Strong_20_Emphasis">.ima</text:span> du disque en sélectionnant “Enregistrer sous …” dans le menu “Fichier”Pour une description détaillée avec des captures d'écran, voir <text:a xlink:type="simple" xlink:href="http://bootcd.narod.ru/imgmake_e.htm" text:style-name="Internet_20_link" text:visited-style-name="Visited_20_Internet_20_Link">ici</text:a>.</text:p><text:h text:style-name="Heading_20_3" text:outline-level="3"><text:bookmark-start text:name="__RefHeading___comment_creer_une_image_de_taille_personnalisee_par_exemple_2_88_mo_34"/><text:bookmark-start text:name="comment_creer_une_image_de_taille_personnalisee_par_exemple_2_88_mo"/>Comment créer une image de taille personnalisée (par exemple 2,88 Mo)<text:bookmark-end text:name="__RefHeading___comment_creer_une_image_de_taille_personnalisee_par_exemple_2_88_mo_34"/><text:bookmark-end text:name="comment_creer_une_image_de_taille_personnalisee_par_exemple_2_88_mo"/></text:h><text:p text:style-name="Text_20_body">Créez un volume logique de la taille souhaitée sur votre disque dur avec le système de fichiers FAT16 (par exemple avec l'aide d'Acronis PartitionExpert ou de PowerQuest Partition Magic)Transférez les fichiers système vers ce volume logiqueCopiez tous les autres fichiers sur ce volumeCréez une image *.ima de ce volume (Comment créer une image d'une disquette ou d'un disque logique)Exemple d'images de démarrage de différentes tailles ~ 700 Mo, ~ 650 Mo, ~ 300 Mo, ~ 100 Mo, ~ 50 Mo, 11,52 Mo (8×1,44 Mo), 5,76 Mo (4×1,44 Mo) voir ici <text:a xlink:type="simple" xlink:href="http://bootcd.narod.ru/images_e.htm" text:style-name="Internet_20_link" text:visited-style-name="Visited_20_Internet_20_Link">http://bootcd.narod.ru/images_e.htm</text:a></text:p><text:h text:style-name="Heading_20_3" text:outline-level="3"><text:bookmark-start text:name="__RefHeading___est-il_possible_d_utiliser_isolinux_avec_bcdw_35"/><text:bookmark-start text:name="est-il_possible_d_utiliser_isolinux_avec_bcdw"/>Est-il possible d'utiliser ISOLinux avec BCDW ?<text:bookmark-end text:name="__RefHeading___est-il_possible_d_utiliser_isolinux_avec_bcdw_35"/><text:bookmark-end text:name="est-il_possible_d_utiliser_isolinux_avec_bcdw"/></text:h><text:p text:style-name="Text_20_body">Oui. Procédez comme suit :</text:p><text:p text:style-name="Text_20_body">Placez tous les fichiers <text:span text:style-name="Strong_20_Emphasis">ISOLinux</text:span> dans un dossier sur votre CD (par exemple <text:span text:style-name="Strong_20_Emphasis">/isolinux</text:span>)*Assurez-vous qu'aucun des fichiers suivants ne se trouve sur votre CD (s'ils y sont, supprimez-les) :/boot/isolinux/isolinux.cfg/boot/isolinux/linux/isolinux/isolinux.cfg/isolinux/linux/isolinux.cfgAjoutez à <text:span text:style-name="Strong_20_Emphasis">/BootCat.Ini</text:span> des entrées similaires à celles-ci :</text:p><table:table table:style-name="Table"><table:table-column table:style-name="odt_auto_style_table_column_16_1"/><table:table-row><table:table-cell office:value-type="string" table:style-name="tablecell"><text:p text:style-name="Preformatted_20_Text">/isolinux/isolinux.bin ; Command line ISOLinux<text:line-break/>/isolinux/isolinux.bin ; Linux<text:s text:c="3"/>;; /kernel initrd<text:span text:style-name="highlight_sy0">=</text:span><text:span text:style-name="highlight_re2">/rescue.gz</text:span><text:line-break/>/isolinux/isolinux.bin ; Memdisk ;; /isolinux/memdisk initrd<text:span text:style-name="highlight_sy0">=</text:span><text:span text:style-name="highlight_re2">/fd.img</text:span></text:p></table:table-cell></table:table-row></table:table><text:h text:style-name="Heading_20_3" text:outline-level="3"><text:bookmark-start text:name="__RefHeading___est-il_possible_d_utiliser_cd_shell_avec_bcdw_36"/><text:bookmark-start text:name="est-il_possible_d_utiliser_cd_shell_avec_bcdw"/>Est-il possible d'utiliser CD Shell avec BCDW ?<text:bookmark-end text:name="__RefHeading___est-il_possible_d_utiliser_cd_shell_avec_bcdw_36"/><text:bookmark-end text:name="est-il_possible_d_utiliser_cd_shell_avec_bcdw"/></text:h><text:p text:style-name="Text_20_body">Oui. Procédez comme suit :</text:p><text:p text:style-name="Text_20_body">Placez les fichiers <text:span text:style-name="Strong_20_Emphasis">CD Shell</text:span> sur votre CD dans le dossier <text:span text:style-name="Strong_20_Emphasis">/cdsh</text:span> (il doit avoir ce nom)Assurez-vous qu'aucun des fichiers suivants ne se trouve sur votre CD (s'ils y sont, supprimez-les) :/cdsh/cdshell.ini/cdsh/cdsh.csi/cdsh/cdsh.bmpAjoutez des entrées similaires à ce qui suit dans <text:span text:style-name="Strong_20_Emphasis">/BootCat.Ini</text:span> :</text:p><table:table table:style-name="Table"><table:table-column table:style-name="odt_auto_style_table_column_17_1"/><table:table-row><table:table-cell office:value-type="string" table:style-name="tablecell"><text:p text:style-name="Preformatted_20_Text">/cdsh/loader.bin ; Command line CD Shell<text:line-break/>/cdsh/loader.bin ; Keyinput sample ;; script /cdsh/samples/keyinput.scr<text:line-break/>/cdsh/loader.bin ; Variable sample ;; script /cdsh/samples/variable.scr</text:p></table:table-cell></table:table-row></table:table><text:h text:style-name="Heading_20_3" text:outline-level="3"><text:bookmark-start text:name="__RefHeading___est-il_possible_d_utiliser_bootscriptor_avec_bcdw_37"/><text:bookmark-start text:name="est-il_possible_d_utiliser_bootscriptor_avec_bcdw"/>Est-il possible d'utiliser BootScriptor avec BCDW?<text:bookmark-end text:name="__RefHeading___est-il_possible_d_utiliser_bootscriptor_avec_bcdw_37"/><text:bookmark-end text:name="est-il_possible_d_utiliser_bootscriptor_avec_bcdw"/></text:h><text:p text:style-name="Text_20_body">Oui. Procédez comme suit :</text:p><text:p text:style-name="Text_20_body">Mettez les fichiers <text:span text:style-name="Strong_20_Emphasis">BootScriptor</text:span> sur votre CD dans le dossier <text:span text:style-name="Strong_20_Emphasis">/bscript</text:span> (il doit avoir ce nom)Assurez-vous qu'aucun des fichiers suivants ne se trouve sur votre CD (s'ils y sont, supprimez-les) :/bscript/bscript.ini/bscript/bscript.bsi/bscript/bscript.bmpAjoutez dans <text:span text:style-name="Strong_20_Emphasis">/BootCat.Ini</text:span> des entrées similaires à ce qui suit :</text:p><table:table table:style-name="Table"><table:table-column table:style-name="odt_auto_style_table_column_18_1"/><table:table-row><table:table-cell office:value-type="string" table:style-name="tablecell"><text:p text:style-name="Preformatted_20_Text">/bscript/loader.bin ; Command line BootScriptor<text:line-break/>/bscript/loader.bin ; <text:span text:style-name="highlight_nu0">911</text:span> Rescue CD<text:s text:c="4"/>;; script /bscript/911cd.ini<text:line-break/>/bscript/loader.bin ; Win2K Pro PockeR ;; script /bscript/pocker.ini<text:line-break/>/bscript/loader.bin ; J.Spitzner<text:span text:style-name="highlight_st0">'s CD<text:s text:c="2"/>;; script /bscript/cdmenue.ini</text:span></text:p></table:table-cell></table:table-row></table:table><text:h text:style-name="Heading_20_3" text:outline-level="3"><text:bookmark-start text:name="__RefHeading___est-il_possible_d_utiliser_diskem1x.bin_avec_bcdw_38"/><text:bookmark-start text:name="est-il_possible_d_utiliser_diskem1x.bin_avec_bcdw"/>Est-il possible d'utiliser diskem1x.bin avec BCDW ?<text:bookmark-end text:name="__RefHeading___est-il_possible_d_utiliser_diskem1x.bin_avec_bcdw_38"/><text:bookmark-end text:name="est-il_possible_d_utiliser_diskem1x.bin_avec_bcdw"/></text:h><text:p text:style-name="Text_20_body">Oui. Procédez comme suit :</text:p><text:p text:style-name="Text_20_body">Placez le fichier <text:span text:style-name="Strong_20_Emphasis">diskem1x.bin</text:span> dans n'importe quel dossier de votre CD (par exemple /)Assurez-vous qu'aucun des fichiers suivants ne se trouve sur votre CD (s'ils le sont, supprimez-les) :/diskemu.cmdAjoutez des entrées similaires à ce qui suit dans <text:span text:style-name="Strong_20_Emphasis">/BootCat.Ini</text:span>:</text:p><table:table table:style-name="Table"><table:table-column table:style-name="odt_auto_style_table_column_19_1"/><table:table-row><table:table-cell office:value-type="string" table:style-name="tablecell"><text:p text:style-name="Preformatted_20_Text">/diskem1x.bin ; Command line diskem1x.bin<text:line-break/>/diskem1x.bin ; Sample script ;; batch diskem1x.cmd</text:p></table:table-cell></table:table-row></table:table><text:h text:style-name="Heading_20_3" text:outline-level="3"><text:bookmark-start text:name="__RefHeading___press_any_key_to_boot_from_cd_39"/><text:bookmark-start text:name="press_any_key_to_boot_from_cd"/>"Press any key to boot from CD..."<text:bookmark-end text:name="__RefHeading___press_any_key_to_boot_from_cd_39"/><text:bookmark-end text:name="press_any_key_to_boot_from_cd"/></text:h><text:p text:style-name="Text_20_body">Si vous voulez que le message “Press any key to boot from CD…” s'affiche avant que BCDW ne démarre, copiez le fichier <text:span text:style-name="Strong_20_Emphasis">bootfix.bin</text:span> de Microsoft Windows XP/2000 dans le dossier BCDW de votre CD.</text:p><text:h text:style-name="Heading_20_3" text:outline-level="3"><text:bookmark-start text:name="__RefHeading___comment_ignorer_bcdw_au_demarrage_40"/><text:bookmark-start text:name="comment_ignorer_bcdw_au_demarrage"/>Comment ignorer BCDW au démarrage<text:bookmark-end text:name="__RefHeading___comment_ignorer_bcdw_au_demarrage_40"/><text:bookmark-end text:name="comment_ignorer_bcdw_au_demarrage"/></text:h><text:p text:style-name="Text_20_body">Au démarrage, BCDW surveille la touche <text:span text:style-name="Plugin_Keyboard___keyboard">ALT gauche</text:span>. Si vous appuyez dessus, le PC démarre à partir du disque dur sans aucun message ni invite.</text:p><text:h text:style-name="Heading_20_2" text:outline-level="2"><text:bookmark-start text:name="__RefHeading___utilisation_41"/><text:bookmark-start text:name="utilisation"/>Utilisation<text:bookmark-end text:name="__RefHeading___utilisation_41"/><text:bookmark-end text:name="utilisation"/></text:h><text:h text:style-name="Heading_20_3" text:outline-level="3"><text:bookmark-start text:name="__RefHeading___guide_resume_42"/><text:bookmark-start text:name="guide_resume"/>Guide résumé<text:bookmark-end text:name="__RefHeading___guide_resume_42"/><text:bookmark-end text:name="guide_resume"/></text:h><text:p text:style-name="Text_20_body">Télécharger <text:span text:style-name="Source_20_Text">BCDW 2.01a</text:span> (version améliorée, disponible <text:a xlink:type="simple" xlink:href="http://frappe-web.com/Logiciels/AIO/RescueCD.zip" text:style-name="Internet_20_link" text:visited-style-name="Visited_20_Internet_20_Link">ici</text:a>).L'extraire à la racine du disque <text:span text:style-name="Source_20_Text">C:</text:span> → dossier <text:span text:style-name="Source_20_Text">C:\RescueCD</text:span> contenant 5 répertoires et 4 fichiers.Créer un répertoire de travail (par exemple, <text:span text:style-name="Source_20_Text">c:\ROOT</text:span>Pour chaque CD d'installation à intégrer, y créer un répertoire avec un nom significatif → <text:span text:style-name="Source_20_Text">C:\ROOT\WIN95</text:span>, <text:span text:style-name="Source_20_Text">C:\ROOT\WINNT4</text:span>, <text:span text:style-name="Source_20_Text">C:\ROOT\WINXPPRO</text:span>, etc.)Si on a une image ISO, la placer dans ce répertoire et en extraire le contenu avec 7-zip. S'il apparaît un répertoire [Boot], on peut l'effacer.Si le CD n'a pas de répertoire I386 : extraire l’information bootable avec BBIE (disponible <text:a xlink:type="simple" xlink:href="http://frappe-web.com/Logiciels/AIO/bbie.exe" text:style-name="Internet_20_link" text:visited-style-name="Visited_20_Internet_20_Link">ici</text:a>). Le copier sur le disque et lancer : </text:p><text:p text:style-name="Preformatted_20_Text">bbie MonImage.iso</text:p><text:p text:style-name="Text_20_body">pour une image iso ou </text:p><text:p text:style-name="Preformatted_20_Text">bbie z:</text:p><text:p text:style-name="Text_20_body">pour le faire à partir du CD. On obtient une image de boot nommée <text:span text:style-name="Source_20_Text">image1.bin</text:span>.La renommer convenablement (Winnt.bif par exemple) et la placer dans le répertoire <text:span text:style-name="Source_20_Text">C:\RescueCD</text:span>.</text:p><text:p text:style-name="Text_20_body">S'il y a un dossier I386, il suffit de tout copier sans supprimer les dossiers déjà en place. S'il ya deux disques avec un dossier I386, suivre les instructions à cette adresse : <text:a xlink:type="simple" xlink:href="http://bootcd.narod.ru/bcdw_e.htm#WinPE" text:style-name="Internet_20_link" text:visited-style-name="Visited_20_Internet_20_Link">http://bootcd.narod.ru/bcdw_e.htm#WinPE</text:a>—
Sur le site d'origine :</text:p><text:p text:style-name="Text_20_body">Créer un dossier sur le disque dur pour les fichiers de votre multiboot CD (par exemple C:\MyBootCD\)Décompresser l'archive ZIP avec BCDW à ce dossierAjoutez vos fichiers à ce dossier (images de démarrage etc)Avec Notepad, ouvrir le fichier C:\MyBootCD\BootCat.IniModifier les options de démarrage en fonction de vos fichiers (ajouter / supprimer les entrées nécessaires)Démarrer le programme de gravure de CDChoisir le projet de démarrage et utiliser les paramètres suivants:Image de démarrage: C:\MyBootCD\bcdwboot.binType d'émulation: Pas d'émulationAdresse de chargement: 07C0Nombre de secteurs à charger: 4(Comment le faire avec Nero, CDRWin, Easy CD Creator, Instant CD + DVD, WinOnCD, CDImage ou mkisofs)</text:p><text:p text:style-name="Text_20_body">Ajouter le contenu du dossier C:\MyBootCD\ pour le projetGraver le disque</text:p><text:h text:style-name="Heading_20_2" text:outline-level="2"><text:bookmark-start text:name="__RefHeading___desinstallation_43"/><text:bookmark-start text:name="desinstallation"/>Désinstallation<text:bookmark-end text:name="__RefHeading___desinstallation_43"/><text:bookmark-end text:name="desinstallation"/></text:h><text:h text:style-name="Heading_20_2" text:outline-level="2"><text:bookmark-start text:name="__RefHeading___voir_aussi_44"/><text:bookmark-start text:name="voir_aussi"/>Voir aussi<text:bookmark-end text:name="__RefHeading___voir_aussi_44"/><text:bookmark-end text:name="voir_aussi"/></text:h><text:p text:style-name="Text_20_body"><text:span text:style-name="Strong_20_Emphasis">(fr)</text:span> <text:a xlink:type="simple" xlink:href="https://nfrappe.fr/doc-0/doku.php?id=tutoriel:programmation:dvdmultiboot" text:style-name="Internet_20_link" text:visited-style-name="Visited_20_Internet_20_Link">Créer un DVD multiboot</text:a><text:span text:style-name="Strong_20_Emphasis">(en)</text:span> Guide MSN : <text:a xlink:type="simple" xlink:href="http://www.msfn.org/board/topic/74862-how-to-multi-boot-dvd-guide/" text:style-name="Internet_20_link" text:visited-style-name="Visited_20_Internet_20_Link">http://www.msfn.org/board/topic/74862-how-to-multi-boot-dvd-guide/</text:a><text:span text:style-name="Strong_20_Emphasis">(en)</text:span> <text:a xlink:type="simple" xlink:href="http://bootcd.narod.ru/bcdw_e.htm" text:style-name="Internet_20_link" text:visited-style-name="Visited_20_Internet_20_Link">http://bootcd.narod.ru/bcdw_e.htm</text:a>Un autre site : <text:a xlink:type="simple" xlink:href="http://www.911cd.net/forums//index.php?showtopic=21956" text:style-name="Internet_20_link" text:visited-style-name="Visited_20_Internet_20_Link">http://www.911cd.net/forums//index.php?showtopic=21956</text:a></text:p><text:p text:style-name="Horizontal_20_Line"/><text:p text:style-name="Text_20_body"><text:span text:style-name="Emphasis">Basé sur « <text:a xlink:type="simple" xlink:href="http://bootcd.narod.ru/bcdw_e.htm" text:style-name="Internet_20_link" text:visited-style-name="Visited_20_Internet_20_Link"> Bootable CD Wizard v1.50Z - Freeware Multiple-Image Bootable CD Manager</text:a> » par reanimatolog2.narod.ru.</text:span></text:p></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03:43</meta:creation-date>
    <dc:creator>Generated</dc:creator>
    <dc:date>2026-08-24T06::03:43</dc:date>
    <dc:language>en-US</dc:language>
    <meta:editing-cycles>1</meta:editing-cycles>
    <meta:editing-duration>PT0S</meta:editing-duration>
    <dc:title>logiciel:disques:dvd:bcdw:start</dc:title>
  </office:meta>
</office:document-meta>
</file>