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97e3ce30789b1dcf4ee68b67d5922974.gif"/>
  <manifest:file-entry manifest:media-type="image/gif" manifest:full-path="Pictures/6de7fe2be84a3fb2d67656217e1c88e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dvd:bcdw:neecdc:start"/><text:bookmark-start text:name="__RefHeading___how_to_add_the_bootsector_to_an_easy_cd_creator_5_project_1"/><text:bookmark-start text:name="how_to_add_the_bootsector_to_an_easy_cd_creator_5_project"/>How to add the bootsector to an Easy CD Creator 5 project<text:bookmark-end text:name="__RefHeading___how_to_add_the_bootsector_to_an_easy_cd_creator_5_project_1"/><text:bookmark-end text:name="how_to_add_the_bootsector_to_an_easy_cd_creator_5_project"/></text:h>
      <text:p text:style-name="Text_20_body">Comment ajouter :</text:p>
      <text:p text:style-name="Text_20_body">Secteur de démarrage de <text:a xlink:type="simple" xlink:href="https://nfrappe.fr/doc-0/doku.php?id=logiciel:disques:dvd:bcdw:start" text:style-name="Internet_20_link" text:visited-style-name="Visited_20_Internet_20_Link">Bootable CD Wizard</text:a> (BCDWBOOT.BIN)Secteur de démarrage de Microsoft Windows XP/2000 (<text:a xlink:type="simple" xlink:href="http://bootcd.narod.ru/nt5boot.bin" text:style-name="Internet_20_link" text:visited-style-name="Visited_20_Internet_20_Link">NT5BOOT.BIN</text:a> or <text:a xlink:type="simple" xlink:href="http://bootcd.narod.ru/nt5bootm.bin" text:style-name="Internet_20_link" text:visited-style-name="Visited_20_Internet_20_Link">NT5BOOTM.BIN</text:a>)Secteur de démarrage de Microsoft Windows NT (<text:a xlink:type="simple" xlink:href="http://bootcd.narod.ru/nt4boot.bin" text:style-name="Internet_20_link" text:visited-style-name="Visited_20_Internet_20_Link">NT4BOOT.BIN</text:a> or <text:a xlink:type="simple" xlink:href="http://bootcd.narod.ru/nt4bootm.bin" text:style-name="Internet_20_link" text:visited-style-name="Visited_20_Internet_20_Link">NT4BOOTM.BIN</text:a>)À l'aide d'Easy CD Creator 5, procédez comme suit :</text:p>
      <text:p text:style-name="Text_20_body">Démarrez Easy CD Creator 5Dans la section “Projet de CD de données”, choisissez - Nouveau → CD amorçable<draw:frame draw:style-name="mediacenter" draw:name="0" text:anchor-type="paragraph" draw:z-index="0" svg:width="10.583333333333cm" svg:height="9.1112155388471cm"><draw:image xlink:href="Pictures/97e3ce30789b1dcf4ee68b67d5922974.gif" xlink:type="simple" xlink:show="embed" xlink:actuate="onLoad"/></draw:frame>Dans le menu déroulant “Type de CD amorçable”, choisissez “Aucune émulation”Dans le champ “Nombre de secteurs”, entrez “4”Accédez à votre fichier bootsector en utilisant le bouton “Parcourir?”<draw:frame draw:style-name="mediacenter" draw:name="1" text:anchor-type="paragraph" draw:z-index="1" svg:width="10.583333333333cm" svg:height="9.1112155388471cm"><draw:image xlink:href="Pictures/6de7fe2be84a3fb2d67656217e1c88e1.gif" xlink:type="simple" xlink:show="embed" xlink:actuate="onLoad"/></draw:frame>Cliquez sur le bouton “Ok”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5::08:49</meta:creation-date>
    <dc:creator>Generated</dc:creator>
    <dc:date>2026-08-24T05::08:49</dc:date>
    <dc:language>en-US</dc:language>
    <meta:editing-cycles>1</meta:editing-cycles>
    <meta:editing-duration>PT0S</meta:editing-duration>
    <dc:title>logiciel:disques:dvd:bcdw:neecdc:start</dc:title>
  </office:meta>
</office:document-meta>
</file>