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fdaf316198bd7d1693c27a8e132f18.png"/>
  <manifest:file-entry manifest:media-type="image/png" manifest:full-path="Pictures/2b48b58fbe9af397dc9c75a52e3972af.png"/>
  <manifest:file-entry manifest:media-type="image/png" manifest:full-path="Pictures/468b5abdf8ae7074c00695d54f1465fb.png"/>
  <manifest:file-entry manifest:media-type="image/png" manifest:full-path="Pictures/fdc43b59a180135743d6327b5a511b48.png"/>
  <manifest:file-entry manifest:media-type="image/png" manifest:full-path="Pictures/fc58f4d3ae71058840fffe2b8a8fd1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eneweb:start"/><text:bookmark-start text:name="__RefHeading___genewebgenealogie_sur_un_pc_serveur_local_1"/><text:bookmark-start text:name="genewebgenealogie_sur_un_pc_serveur_local"/>Geneweb : Généalogie sur un PC (serveur local)<text:bookmark-end text:name="__RefHeading___genewebgenealogie_sur_un_pc_serveur_local_1"/><text:bookmark-end text:name="genewebgenealogie_sur_un_pc_serveur_local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Nous allons installer <text:span text:style-name="Strong_20_Emphasis">geneweb</text:span> dans le home utilisateur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la peut se faire de même sur un Raspberry Pi</text:p></table:table-cell></table:table-row></table:table></draw:text-box></draw:frame></text:p>
      <text:p text:style-name="Text_20_body">Il faut :</text:p>
      <text:p text:style-name="Text_20_body">un répertoire <text:span text:style-name="Strong_20_Emphasis">/var/lib/geneweb</text:span> :</text:p>
      <text:p text:style-name="Command Line Interface"><text:span text:style-name="PluginODTAutoStyle_span_5">$ </text:span><text:span text:style-name="PluginODTAutoStyle_span_6">sudo mkdir /var/lib/geneweb</text:span></text:p>
      <text:p text:style-name="Text_20_body">un répertoire <text:span text:style-name="Strong_20_Emphasis">~/geneweb</text:span> :</text:p>
      <text:p text:style-name="Command Line Interface"><text:span text:style-name="PluginODTAutoStyle_span_7">$ </text:span><text:span text:style-name="PluginODTAutoStyle_span_8">mkdir ~/geneweb</text:span></text:p>
      <text:p text:style-name="Text_20_body">éditer avec les droits d'administration le fichier <text:span text:style-name="Strong_20_Emphasis">/etc/fstab</text:span> et ajouter à la fin les lignes <text:note text:id="ftn0" text:note-class="footnote"><text:note-citation text:label="1)">1)</text:note-citation><text:note-body><text:p text:style-name="Text_20_body">MOI = nom de l'utilisateur</text:p></text:note-body></text:note>:</text:p>
      <text:p text:style-name="Preformatted_20_Text">(...)<text:line-break/># mes montages<text:line-break/>/home/MOI/geneweb<text:tab/>/var/lib/geneweb<text:tab/>none<text:tab/>bind<text:tab/>0<text:tab/>0</text:p>
      <text:p text:style-name="Text_20_body">Terminez en montant le répertoire :</text:p>
      <text:p text:style-name="Preformatted_20_Text">sudo mount /var/lib/geneweb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z le paquet <text:span text:style-name="Strong_20_Emphasis"><text:a xlink:type="simple" xlink:href="apt://geneweb,gwsetup" text:style-name="Internet_20_link" text:visited-style-name="Visited_20_Internet_20_Link">geneweb,gwsetup</text:a></text:span>, ou en ligne de commande :
</text:p>
      <text:p text:style-name="Command Line Interface"><text:span text:style-name="PluginODTAutoStyle_span_9">$ </text:span><text:span text:style-name="PluginODTAutoStyle_span_10">sudo apt install sudo apt install geneweb gwsetup</text:span></text:p>
      <text:p text:style-name="Text_20_body">L'installation lance automatiquement le démon <text:span text:style-name="Strong_20_Emphasis">gwd</text:span>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Le fichier de configuration se trouve en <text:span text:style-name="Strong_20_Emphasis">/etc/default/geneweb</text:span></text:p>
      <text:p text:style-name="Text_20_body">On peut y ajouter des options pour gwd :</text:p>
      <text:p text:style-name="Preformatted_20_Text">#<text:line-break/># GeneWeb Configuration Data<text:line-break/>#<text:line-break/># This file may be changed manually, or by running "dpkg-reconfigure geneweb"<text:line-break/><text:line-break/># The port which the daemon listens to<text:line-break/>PORT="2317"<text:line-break/><text:line-break/># The default language<text:line-break/># Look at Geneweb documentation for valid values<text:line-break/># Versions prior to 4.10-9 used LANG which could mix up with<text:line-break/># the system's localisation settings<text:line-break/>LNG="fr"<text:line-break/><text:line-break/># The run mode<text:line-break/># Two possible values: "Always on" or "Manual"<text:line-break/># You need to use quotes<text:line-break/>RUN_MODE="Always on"<text:line-break/><text:line-break/># Additionnal options for gwd<text:line-break/># Example: OPTIONS="-a 192.168.1.1" for binding the daemon to a given address<text:line-break/># This setting is not handled by debconf<text:line-break/>OPTIONS=""</text:p>
      <text:p text:style-name="Text_20_body"><draw:frame draw:style-name="PluginODTAutoStyle_Frame_11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Options possibles :</text:p><table:table table:style-name="Table"><table:table-column/><table:table-column/><table:table-row><table:table-cell office:value-type="string" table:style-name="tableheader"><text:p text:style-name="Table_20_Heading"> -hd &lt;dir&gt;               </text:p></table:table-cell><table:table-cell office:value-type="string" table:style-name="tablecell"><text:p text:style-name="tablealignleft"> Répertoire dans lequel est installé le répertoire lang                                                                         </text:p></table:table-cell></table:table-row><table:table-row><table:table-cell office:value-type="string" table:style-name="tableheader"><text:p text:style-name="Table_20_Heading"> -dd &lt;dir&gt;               </text:p></table:table-cell><table:table-cell office:value-type="string" table:style-name="tablecell"><text:p text:style-name="tablealignleft"> Répertoire où est installée la documentation.                                                                                  </text:p></table:table-cell></table:table-row><table:table-row><table:table-cell office:value-type="string" table:style-name="tableheader"><text:p text:style-name="Table_20_Heading"> -bd &lt;dir&gt;               </text:p></table:table-cell><table:table-cell office:value-type="string" table:style-name="tablecell"><text:p text:style-name="tablealignleft"> Répertoire dans lequel sont installées les bases de données.                                                                   </text:p></table:table-cell></table:table-row><table:table-row><table:table-cell office:value-type="string" table:style-name="tableheader"><text:p text:style-name="Table_20_Heading"> -wd &lt;dir&gt;               </text:p></table:table-cell><table:table-cell office:value-type="string" table:style-name="tablecell"><text:p text:style-name="tablealignleft"> Répertoire pour la communication par socket (Windows) et le nombre d'accès.                                                    </text:p></table:table-cell></table:table-row><table:table-row><table:table-cell office:value-type="string" table:style-name="tableheader"><text:p text:style-name="Table_20_Heading"> -cgi                    </text:p></table:table-cell><table:table-cell office:value-type="string" table:style-name="tablecell"><text:p text:style-name="tablealignleft"> Force le mode cgi.                                                                                                             </text:p></table:table-cell></table:table-row><table:table-row><table:table-cell office:value-type="string" table:style-name="tableheader"><text:p text:style-name="Table_20_Heading"> -images_url &lt;url&gt;       </text:p></table:table-cell><table:table-cell office:value-type="string" table:style-name="tablecell"><text:p text:style-name="tablealignleft"> URL pour les images GeneWeb (par défaut: gwd les envoie)                                                                       </text:p></table:table-cell></table:table-row><table:table-row><table:table-cell office:value-type="string" table:style-name="tableheader"><text:p text:style-name="Table_20_Heading"> -images_dir &lt;dir&gt;       </text:p></table:table-cell><table:table-cell office:value-type="string" table:style-name="tablecell"><text:p text:style-name="tablealignleft"> id. mais répertoire relatif par rapport au répertoire courant                                                                  </text:p></table:table-cell></table:table-row><table:table-row><table:table-cell office:value-type="string" table:style-name="tableheader"><text:p text:style-name="Table_20_Heading"> -a &lt;address&gt;            </text:p></table:table-cell><table:table-cell office:value-type="string" table:style-name="tablecell"><text:p text:style-name="tablealignleft"> Sélectionne une adresse spécifique (par défaut = n'importe quelle adresse de cet ordinateur)                                   </text:p></table:table-cell></table:table-row><table:table-row><table:table-cell office:value-type="string" table:style-name="tableheader"><text:p text:style-name="Table_20_Heading"> -p &lt;nombre&gt;             </text:p></table:table-cell><table:table-cell office:value-type="string" table:style-name="tablecell"><text:p text:style-name="tablealignleft"> numéro de port (par défaut = 2317); &gt; 1024 pour les utilisateurs normaux.                                                      </text:p></table:table-cell></table:table-row><table:table-row><table:table-cell office:value-type="string" table:style-name="tableheader"><text:p text:style-name="Table_20_Heading"> -setup_link             </text:p></table:table-cell><table:table-cell office:value-type="string" table:style-name="tablecell"><text:p text:style-name="tablealignleft"> Afficher un lien vers gwsetup local en bas des pages.                                                                          </text:p></table:table-cell></table:table-row><table:table-row><table:table-cell office:value-type="string" table:style-name="tableheader"><text:p text:style-name="Table_20_Heading"> -allowed_tags &lt;file&gt;    </text:p></table:table-cell><table:table-cell office:value-type="string" table:style-name="tablecell"><text:p text:style-name="tablealignleft"> Balises HTML pouvant être affichées. Une balise par ligne dans le fichier.                                                     </text:p></table:table-cell></table:table-row><table:table-row><table:table-cell office:value-type="string" table:style-name="tableheader"><text:p text:style-name="Table_20_Heading"> -wizard &lt;passwd&gt;        </text:p></table:table-cell><table:table-cell office:value-type="string" table:style-name="tablecell"><text:p text:style-name="tablealignleft"> Définir un mot de passe pour : accès à toutes les dates et mise à jour.                                                        </text:p></table:table-cell></table:table-row><table:table-row><table:table-cell office:value-type="string" table:style-name="tableheader"><text:p text:style-name="Table_20_Heading"> -friend &lt;passwd&gt;        </text:p></table:table-cell><table:table-cell office:value-type="string" table:style-name="tablecell"><text:p text:style-name="tablealignleft"> Définir un mot de passe ami: accès à toutes les dates.                                                                         </text:p></table:table-cell></table:table-row><table:table-row><table:table-cell office:value-type="string" table:style-name="tableheader"><text:p text:style-name="Table_20_Heading"> -wjf                    </text:p></table:table-cell><table:table-cell office:value-type="string" table:style-name="tablecell"><text:p text:style-name="tablealignleft"> Assistant juste ami (en permanence)                                                                                            </text:p></table:table-cell></table:table-row><table:table-row><table:table-cell office:value-type="string" table:style-name="tableheader"><text:p text:style-name="Table_20_Heading"> -lang &lt;lang&gt;            </text:p></table:table-cell><table:table-cell office:value-type="string" table:style-name="tablecell"><text:p text:style-name="tablealignleft"> langue par défaut (par défaut: fr).                                                                                            </text:p></table:table-cell></table:table-row><table:table-row><table:table-cell office:value-type="string" table:style-name="tableheader"><text:p text:style-name="Table_20_Heading"> -blang                  </text:p></table:table-cell><table:table-cell office:value-type="string" table:style-name="tablecell"><text:p text:style-name="tablealignleft"> langue du navigateur de l'utilisateur, le cas échéant.                                                                         </text:p></table:table-cell></table:table-row><table:table-row><table:table-cell office:value-type="string" table:style-name="tableheader"><text:p text:style-name="Table_20_Heading"> -only &lt;address&gt;         </text:p></table:table-cell><table:table-cell office:value-type="string" table:style-name="tablecell"><text:p text:style-name="tablealignleft"> adresse inet seule acceptée.                                                                                                   </text:p></table:table-cell></table:table-row><table:table-row><table:table-cell office:value-type="string" table:style-name="tableheader"><text:p text:style-name="Table_20_Heading"> -auth &lt;file&gt;            </text:p></table:table-cell><table:table-cell office:value-type="string" table:style-name="tablecell"><text:p text:style-name="tablealignleft"> Fichier d'autorisation pour restreindre l'accès. Le fichier doit contenir des lignes de la forme “utilisateur: mot de passe”.  </text:p></table:table-cell></table:table-row><table:table-row><table:table-cell office:value-type="string" table:style-name="tableheader"><text:p text:style-name="Table_20_Heading"> -digest                 </text:p></table:table-cell><table:table-cell office:value-type="string" table:style-name="tablecell"><text:p text:style-name="tablealignleft"> Utiliser le schéma d'autorisation Digest (plus sécurisé sur les mots de passe)                                                 </text:p></table:table-cell></table:table-row><table:table-row><table:table-cell office:value-type="string" table:style-name="tableheader"><text:p text:style-name="Table_20_Heading"> -log &lt;file&gt;             </text:p></table:table-cell><table:table-cell office:value-type="string" table:style-name="tablecell"><text:p text:style-name="tablealignleft"> Redirige la trace du journal vers ce fichier.                                                                                  </text:p></table:table-cell></table:table-row><table:table-row><table:table-cell office:value-type="string" table:style-name="tableheader"><text:p text:style-name="Table_20_Heading"> -robot_xcl &lt;cnt&gt;,&lt;sec&gt;  </text:p></table:table-cell><table:table-cell office:value-type="string" table:style-name="tablecell"><text:p text:style-name="tablealignleft"> Exclure les connexions lorsque plus de &lt;cnt&gt; demandes sont présentées en &lt;secondes&gt;.                                           </text:p></table:table-cell></table:table-row><table:table-row><table:table-cell office:value-type="string" table:style-name="tableheader"><text:p text:style-name="Table_20_Heading"> -min_disp_req           </text:p></table:table-cell><table:table-cell office:value-type="string" table:style-name="tablecell"><text:p text:style-name="tablealignleft"> Nombre minimal de demandes dans la trace du robot (par défaut: 6)                                                              </text:p></table:table-cell></table:table-row><table:table-row><table:table-cell office:value-type="string" table:style-name="tableheader"><text:p text:style-name="Table_20_Heading"> -login_tmout &lt;sec&gt;      </text:p></table:table-cell><table:table-cell office:value-type="string" table:style-name="tablecell"><text:p text:style-name="tablealignleft"> Délai de connexion pour les entrées avec mots de passe en mode CGI (par défaut, 1800)                                          </text:p></table:table-cell></table:table-row><table:table-row><table:table-cell office:value-type="string" table:style-name="tableheader"><text:p text:style-name="Table_20_Heading"> -redirect &lt;addr&gt;        </text:p></table:table-cell><table:table-cell office:value-type="string" table:style-name="tablecell"><text:p text:style-name="tablealignleft"> Envoyer un message pour dire que ce service a été redirigé vers &lt;addr&gt;                                                         </text:p></table:table-cell></table:table-row><table:table-row><table:table-cell office:value-type="string" table:style-name="tableheader"><text:p text:style-name="Table_20_Heading"> -trace_failed_passwd    </text:p></table:table-cell><table:table-cell office:value-type="string" table:style-name="tablecell"><text:p text:style-name="tablealignleft"> Imprimer les mots de passe ayant échoué dans le journal (sauf si l'option -digest est définie)                                 </text:p></table:table-cell></table:table-row><table:table-row><table:table-cell office:value-type="string" table:style-name="tableheader"><text:p text:style-name="Table_20_Heading"> -nolock                 </text:p></table:table-cell><table:table-cell office:value-type="string" table:style-name="tablecell"><text:p text:style-name="tablealignleft"> Ne pas verrouiller les fichiers avant d’écrire.                                                                                </text:p></table:table-cell></table:table-row><table:table-row><table:table-cell office:value-type="string" table:style-name="tableheader"><text:p text:style-name="Table_20_Heading"> -max_clients &lt;num&gt;      </text:p></table:table-cell><table:table-cell office:value-type="string" table:style-name="tablecell"><text:p text:style-name="tablealignleft"> Nombre maximal de clients traités en même temps (par défaut: aucune limite) (pas de cgi).                                      </text:p></table:table-cell></table:table-row><table:table-row><table:table-cell office:value-type="string" table:style-name="tableheader"><text:p text:style-name="Table_20_Heading"> -conn_tmout &lt;sec&gt;       </text:p></table:table-cell><table:table-cell office:value-type="string" table:style-name="tablecell"><text:p text:style-name="tablealignleft"> Délai de connexion (120s par défaut; 0 signifie aucune limite)                                                                 </text:p></table:table-cell></table:table-row><table:table-row><table:table-cell office:value-type="string" table:style-name="tableheader"><text:p text:style-name="Table_20_Heading"> -daemon                 </text:p></table:table-cell><table:table-cell office:value-type="string" table:style-name="tablecell"><text:p text:style-name="tablealignleft"> Mode démon Unix.                                                                                                               </text:p></table:table-cell></table:table-row><table:table-row><table:table-cell office:value-type="string" table:style-name="tableheader"><text:p text:style-name="Table_20_Heading"> -chwd &lt;comm&gt;            </text:p></table:table-cell><table:table-cell office:value-type="string" table:style-name="tablecell"><text:p text:style-name="tablealignleft"> Appeler la commande quand wdoc a changé                                                                                        </text:p></table:table-cell></table:table-row></table:table></table:table-cell></table:table-row></table:table></draw:text-box></draw:frame>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ouvrir_une_base_7"/><text:bookmark-start text:name="ouvrir_une_base"/>Ouvrir une base<text:bookmark-end text:name="__RefHeading___ouvrir_une_base_7"/><text:bookmark-end text:name="ouvrir_une_base"/></text:h>
      <text:p text:style-name="Text_20_body">si vous connaissez le nom de la base voulue, allez à l'interface <text:span text:style-name="Strong_20_Emphasis">Geneweb</text:span> (Accès aux bases) : <text:a xlink:type="simple" xlink:href="http://localhost:2317" text:style-name="Internet_20_link" text:visited-style-name="Visited_20_Internet_20_Link">http://localhost:2317</text:a>sinon, allez à l'interface de gestion <text:span text:style-name="Strong_20_Emphasis">gwsetup</text:span> qui montre les bases disponibles : <text:a xlink:type="simple" xlink:href="http://localhost:2316" text:style-name="Internet_20_link" text:visited-style-name="Visited_20_Internet_20_Link">http://localhost:2316</text:a><draw:frame draw:style-name="PluginODTAutoStyle_Frame_15_text_frame" draw:name="Frame3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Sur un Raspberry Pi, remplacez <text:span text:style-name="Strong_20_Emphasis">localhost</text:span> par l'<text:span text:style-name="Strong_20_Emphasis">adresse du Raspberry Pi</text:span></text:p></table:table-cell></table:table-row></table:table></draw:text-box></draw:frame></text:p>
      <text:h text:style-name="Heading_20_3" text:outline-level="3"><text:bookmark-start text:name="__RefHeading___transferer_une_base_de_geneanet_vers_geneweb_8"/><text:bookmark-start text:name="transferer_une_base_de_geneanet_vers_geneweb"/>Transférer une base de Geneanet vers Geneweb<text:bookmark-end text:name="__RefHeading___transferer_une_base_de_geneanet_vers_geneweb_8"/><text:bookmark-end text:name="transferer_une_base_de_geneanet_vers_geneweb"/></text:h>
      <text:p text:style-name="Text_20_body">Voici comment transférer votre généalogie du site Geneanet vers Geneweb sur votre machine.</text:p>
      <text:h text:style-name="Heading_20_4" text:outline-level="4"><text:bookmark-start text:name="__RefHeading___sur_le_site_de_geneanet_9"/><text:bookmark-start text:name="sur_le_site_de_geneanet"/>Sur le site de Geneanet<text:bookmark-end text:name="__RefHeading___sur_le_site_de_geneanet_9"/><text:bookmark-end text:name="sur_le_site_de_geneanet"/></text:h>
      <text:p text:style-name="Text_20_body">Connectez-vous à votre compte Geneanet et cliquez sur <text:span text:style-name="Strong_20_Emphasis">Voir Mon arbre</text:span>.</text:p>
      <text:p text:style-name="Text_20_body">Cliquez sur le nom de votre arbre pour accéder aux fonctions :</text:p>
      <text:p text:style-name="Text_20_body"><draw:frame draw:style-name="mediacenter" draw:name="0" text:anchor-type="paragraph" draw:z-index="0" svg:width="15.875cm" svg:height="5.3720464135021cm"><draw:image xlink:href="Pictures/5ffdaf316198bd7d1693c27a8e132f18.png" xlink:type="simple" xlink:show="embed" xlink:actuate="onLoad"/></draw:frame></text:p>
      <text:p text:style-name="Text_20_body">Dans <text:span text:style-name="Strong_20_Emphasis">Autour de l'arbre</text:span>,</text:p>
      <text:p text:style-name="Text_20_body">Cliquez sur <text:span text:style-name="Strong_20_Emphasis">Sauvegarder/Exporter</text:span>Choisissez <text:span text:style-name="Strong_20_Emphasis">Arbre en ligne</text:span>, format gedcom UTF8Cochez pour inclure les liens vers les imagesCliquez sur <text:span text:style-name="Plugin_Keyboard___keyboard">Télécharger</text:span><draw:frame draw:style-name="mediacenter" draw:name="1" text:anchor-type="paragraph" draw:z-index="1" svg:width="15.875cm" svg:height="8.0966035634744cm"><draw:image xlink:href="Pictures/2b48b58fbe9af397dc9c75a52e3972af.png" xlink:type="simple" xlink:show="embed" xlink:actuate="onLoad"/></draw:frame></text:p>
      <text:p text:style-name="Text_20_body">Une fenêtre propose l'enregistrement du fichier gedcom zippé.</text:p>
      <text:p text:style-name="Text_20_body">Cochez <text:span text:style-name="Strong_20_Emphasis">Enregistrer le fichier</text:span> puis cliquez sur <text:span text:style-name="Plugin_Keyboard___keyboard">Ok</text:span> :</text:p>
      <text:p text:style-name="Text_20_body"><draw:frame draw:style-name="mediacenter" draw:name="2" text:anchor-type="paragraph" draw:z-index="2" svg:width="13.202708333333cm" svg:height="10.715625cm"><draw:image xlink:href="Pictures/468b5abdf8ae7074c00695d54f1465fb.png" xlink:type="simple" xlink:show="embed" xlink:actuate="onLoad"/></draw:frame></text:p>
      <text:p text:style-name="Text_20_body">Généralement le fichier s'enregistre dans le répertoire Téléchargements.</text:p>
      <text:p text:style-name="Text_20_body">Le fichier zip contient un fichier <text:span text:style-name="Strong_20_Emphasis">base.gw</text:span> = arbre proprement dit</text:p>
      <text:h text:style-name="Heading_20_4" text:outline-level="4"><text:bookmark-start text:name="__RefHeading___importer_le_gedcom_dans_geneweb_10"/><text:bookmark-start text:name="importer_le_gedcom_dans_geneweb"/>Importer le gedcom dans Geneweb<text:bookmark-end text:name="__RefHeading___importer_le_gedcom_dans_geneweb_10"/><text:bookmark-end text:name="importer_le_gedcom_dans_geneweb"/></text:h>
      <text:p text:style-name="Text_20_body">Placez le fichier zip dans <text:span text:style-name="Strong_20_Emphasis">/var/lib/geneweb</text:span> et extrayez-le : un fichier base.ged apparaît.</text:p>
      <text:p text:style-name="Text_20_body">Ouvrez la page <text:a xlink:type="simple" xlink:href="http://localhost:2316/fr" text:style-name="Internet_20_link" text:visited-style-name="Visited_20_Internet_20_Link">http://localhost:2316/fr</text:a> de <text:span text:style-name="Strong_20_Emphasis">Geneweb</text:span>. Dans <text:span text:style-name="Strong_20_Emphasis">créer une généalogie</text:span>, cliquez sur à partir d'un fichier gedcom :</text:p>
      <text:p text:style-name="Text_20_body"><draw:frame draw:style-name="mediacenter" draw:name="3" text:anchor-type="paragraph" draw:z-index="3" svg:width="15.875cm" svg:height="6.9244114002478cm"><draw:image xlink:href="Pictures/fdc43b59a180135743d6327b5a511b48.png" xlink:type="simple" xlink:show="embed" xlink:actuate="onLoad"/></draw:frame></text:p>
      <text:p text:style-name="Text_20_body">Sélectionnez votre fichier base.ged, nommez votre base de données et cochez les options voulues ; cliquez sur <text:span text:style-name="Plugin_Keyboard___keyboard">Ok</text:span> (en bas de page) :</text:p>
      <text:p text:style-name="Text_20_body"><draw:frame draw:style-name="mediacenter" draw:name="4" text:anchor-type="paragraph" draw:z-index="4" svg:width="15.875cm" svg:height="10.469183359014cm"><draw:image xlink:href="Pictures/fc58f4d3ae71058840fffe2b8a8fd118.png" xlink:type="simple" xlink:show="embed" xlink:actuate="onLoad"/></draw:frame></text:p>
      <text:p text:style-name="Text_20_body">Une fenêtre affiche les opérations qui vont se dérouler. Cliquez sur <text:span text:style-name="Plugin_Keyboard___keyboard">Ok</text:span> pour les lancer.</text:p>
      <text:h text:style-name="Heading_20_2" text:outline-level="2"><text:bookmark-start text:name="__RefHeading___desinstallation_11"/><text:bookmark-start text:name="desinstallation"/>Désinstallation<text:bookmark-end text:name="__RefHeading___desinstallation_11"/><text:bookmark-end text:name="desinstallation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12:20</meta:creation-date>
    <dc:creator>Generated</dc:creator>
    <dc:date>2026-08-24T06::12:20</dc:date>
    <dc:language>en-US</dc:language>
    <meta:editing-cycles>1</meta:editing-cycles>
    <meta:editing-duration>PT0S</meta:editing-duration>
    <dc:title>logiciel:bureautique:geneweb:start</dc:title>
  </office:meta>
</office:document-meta>
</file>